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paragraph-conten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1" text:outline-level="1"><text:bookmark-start text:name="visual-arts"/>VISUAL ARTS<text:bookmark-end text:name="visual-arts"/></text:h>
      <text:h text:style-name="Heading_20_2" text:outline-level="2"><text:bookmark-start text:name="visual-art-openingsgallery-events"/>VISUAL ART Openings/Gallery Events<text:bookmark-end text:name="visual-art-openingsgallery-events"/></text:h>
      <text:h text:style-name="Heading_20_3" text:outline-level="3"><text:bookmark-start text:name="scott-rock-island-counties"/>Scott &amp; Rock Island Counties<text:bookmark-end text:name="scott-rock-island-counties"/></text:h>
      <text:h text:style-name="Heading_20_4" text:outline-level="4"><text:bookmark-start text:name="july"/>July<text:bookmark-end text:name="july"/></text:h>
      <text:p text:style-name="First_20_paragraph"><text:span text:style-name="T1">America 250: Focus with Artist Beth Lipman</text:span>, held in conjunction with the “A Golden Age for Whom”… Figge Art Museum, 6pm <text:span text:style-name="T1">Thu Jul 30</text:span></text:p>
      <text:p text:style-name="Text_20_body"><text:span text:style-name="T1">Bowden &amp; Shultz-Hetrick</text:span>, thru Aug. 31; exhibit of abstract paintings by James Bowden… Quad City International Airport Gallery, <text:span text:style-name="T1">thru Fri Jul 31</text:span></text:p>
      <text:h text:style-name="Heading_20_4" text:outline-level="4"><text:bookmark-start text:name="august"/>August<text:bookmark-end text:name="august"/></text:h>
      <text:p text:style-name="First_20_paragraph"><text:span text:style-name="T1">Bowden &amp; Shultz-Hetrick</text:span>, thru Aug. 31; exhibit of abstract paintings by James Bowden… Quad City International Airport Gallery, <text:span text:style-name="T1">Sat Aug 1 thru Mon Aug 31</text:span></text:p>
      <text:p text:style-name="Text_20_body"><text:span text:style-name="T1">Highlights Tour</text:span>, taking a tour of the galleries with one of our… Figge Art Museum, 2pm <text:span text:style-name="T1">Sun Aug 2 thru Sun Aug 16</text:span></text:p>
      <text:p text:style-name="Text_20_body"><text:span text:style-name="T1">Coloring Café</text:span>, enjoy some coloring at our coloring cafe; we will have… East Moline Public Library, 4pm <text:span text:style-name="T1">Tue Aug 4 thru Tue Aug 18</text:span></text:p>
      <text:p text:style-name="Text_20_body"><text:span text:style-name="T1">Louise Nevelson: Light &amp; Shadow</text:span>, discussion of Laurie Wilson’s book in the Art Lovers Book… Figge Art Museum, 12:30pm <text:span text:style-name="T1">Wed Aug 5</text:span></text:p>
      <text:p text:style-name="Text_20_body"><text:span text:style-name="T1">Free Senior Day</text:span>, all seniors age 60 and up receive free admission, as… Figge Art Museum, 10am <text:span text:style-name="T1">Thu Aug 6</text:span></text:p>
      <text:p text:style-name="Text_20_body"><text:span text:style-name="T1">Music &amp; Makers Night: Celebrating All Wonder Women</text:span>, join Figge Co-Senior Curator Vanessa Sage for a special 6pm… Figge Art Museum, 6pm <text:span text:style-name="T1">Thu Aug 6</text:span></text:p>
      <text:p text:style-name="Text_20_body"><text:span text:style-name="T1">Style Through the Ages Tour</text:span>, taking a tour of the galleries with one of our… Figge Art Museum, 2pm <text:span text:style-name="T1">Sun Aug 9</text:span></text:p>
      <text:p text:style-name="Text_20_body"><text:span text:style-name="T1">Artist Reception: Collleen McCarty-Tomlinson and Connie Sherman</text:span>, an event in the 2026 Alternating Currents Festival; meet McCarty-Tomlinson… Quad City Arts Center, 5pm <text:span text:style-name="T1">Thu Aug 13</text:span></text:p>
      <text:p text:style-name="Text_20_body"><text:span text:style-name="T1">Arts Alley Block Party</text:span>, an event in the 2026 Alternating Currents Festival; with live… Arts Alley, 5pm <text:span text:style-name="T1">Thu Aug 13</text:span></text:p>
      <text:p text:style-name="Text_20_body"><text:span text:style-name="T1">Music &amp; Makers Night: What’s Hot with Glass</text:span>, enjoy live music in the Figge Café featuring Randy Leasman,… Figge Art Museum, 6pm <text:span text:style-name="T1">Thu Aug 13</text:span></text:p>
      <text:p text:style-name="Text_20_body"><text:span text:style-name="T1">American Devil Sound</text:span>, an event in the 2026 Alternating Currents Festival; Regan Hatfield,… Kaiserslautern Square, 9:30pm <text:span text:style-name="T1">Fri Aug 14</text:span></text:p>
      <text:p text:style-name="Text_20_body"><text:span text:style-name="T1">Made Market QC</text:span>, an event in the 2026 Alternating Currents Festival; a vibrant,… Downtown Davenport, 10am <text:span text:style-name="T1">Sat Aug 15</text:span></text:p>
      <text:p text:style-name="Text_20_body"><text:span text:style-name="T1">Music and Makers Series: Discovering Abstract Art</text:span>, enjoy live music in the Figge Café with Jordan Danielsen,… Figge Art Museum, 6pm <text:span text:style-name="T1">Thu Aug 20</text:span></text:p>
      <text:p text:style-name="Text_20_body"><text:span text:style-name="T1">Water, Water Everywhere Tour</text:span>, taking a tour of the galleries with one of our… Figge Art Museum, 2pm <text:span text:style-name="T1">Sun Aug 23</text:span></text:p>
      <text:p text:style-name="Text_20_body"><text:span text:style-name="T1">Music and Makers Series: Golden Age for Whom?</text:span>, enjoy live music in the Figge Café with Mo &amp;… Figge Art Museum, 6pm <text:span text:style-name="T1">Thu Aug 27</text:span></text:p>
      <text:p text:style-name="Text_20_body"><text:span text:style-name="T1">Animals at the Museum Tour</text:span>, taking a tour of the galleries with one of our… Figge Art Museum, 2pm <text:span text:style-name="T1">Sun Aug 30</text:span></text:p>
      <text:h text:style-name="Heading_20_4" text:outline-level="4"><text:bookmark-start text:name="september"/>September<text:bookmark-end text:name="september"/></text:h>
      <text:p text:style-name="First_20_paragraph"><text:span text:style-name="T1">Coloring Café</text:span>, enjoy some coloring at our coloring cafe; we will have… East Moline Public Library, 4pm <text:span text:style-name="T1">Tue Sep 1</text:span></text:p>
      <text:p text:style-name="Text_20_body"><text:span text:style-name="T1">Last Light: How Six Artists Made Old Age a Time of Triumph</text:span>, discussion of Richard Lacayo’s book in the Art Lovers Book… Figge Art Museum, 12:30pm <text:span text:style-name="T1">Wed Sep 2</text:span></text:p>
      <text:p text:style-name="Text_20_body"><text:span text:style-name="T1">Free Senior Day</text:span>, all seniors age 60 and up receive free admission, as… Figge Art Museum, 10am <text:span text:style-name="T1">Thu Sep 3</text:span></text:p>
      <text:p text:style-name="Text_20_body"><text:span text:style-name="T1">The Dark Market</text:span>, a day for the eclectic, the dark, the macabre… Wake Brewing Company, noon <text:span text:style-name="T1">Sat Sep 5</text:span></text:p>
      <text:h text:style-name="Heading_20_3" text:outline-level="3"><text:bookmark-start text:name="outlying-areas"/>Outlying Areas<text:bookmark-end text:name="outlying-areas"/></text:h>
      <text:h text:style-name="Heading_20_4" text:outline-level="4"><text:bookmark-start text:name="july-1"/>July<text:bookmark-end text:name="july-1"/></text:h>
      <text:p text:style-name="First_20_paragraph"><text:span text:style-name="T1">Janu Gems Trunk Show</text:span>, Fri. noon-6pm, Sat. 10am-6pm; wholesale beads, gemstones, and freshwater pearls:… Beadology Iowa, noon <text:span text:style-name="T1">Fri Jul 31</text:span></text:p>
      <text:h text:style-name="Heading_20_4" text:outline-level="4"><text:bookmark-start text:name="august-1"/>August<text:bookmark-end text:name="august-1"/></text:h>
      <text:p text:style-name="First_20_paragraph"><text:span text:style-name="T1">Janu Gems Trunk Show</text:span>, Fri. noon-6pm, Sat. 10am-6pm; wholesale beads, gemstones, and freshwater pearls:… Beadology Iowa, 10am <text:span text:style-name="T1">Sat Aug 1</text:span></text:p>
      <text:p text:style-name="Text_20_body"><text:span text:style-name="T1">Grant Wood Studio and Armstrong Visitor Center Opening &amp; Tours</text:span>, Sat, &amp; Sun.; tours begin at noon on the hour… Grant Wood Studio, noon <text:span text:style-name="T1">Sat Aug 1 thru Sun Aug 30</text:span></text:p>
      <text:p text:style-name="Text_20_body"><text:span text:style-name="T1">Art Bites at the Cedar Rapids Museum of Art: Ioway in America</text:span>, Patt Murphy Murphy is an elder and member of the… Cedar Rapids Museum of Art, 12:15pm <text:span text:style-name="T1">Wed Aug 5</text:span></text:p>
      <text:p text:style-name="Text_20_body"><text:span text:style-name="T1">Janu Gems Trunk Show</text:span>, wholesale beads, gemstones, and fresh water pearls; these items are… Beadology Iowa, 10am <text:span text:style-name="T1">Sat Aug 8</text:span></text:p>
      <text:p text:style-name="Text_20_body"><text:span text:style-name="T1">Art in the Park Sculpture Walk and Outdoor Art Gallery</text:span>, explore eight brand-new sculptures as part of our Sculpture Walk… RB&amp;W Park, noon <text:span text:style-name="T1">Sat Aug 29</text:span></text:p>
      <text:h text:style-name="Heading_20_4" text:outline-level="4"><text:bookmark-start text:name="september-1"/>September<text:bookmark-end text:name="september-1"/></text:h>
      <text:p text:style-name="First_20_paragraph"><text:span text:style-name="T1">Fall 2026 Good Makers Market</text:span>, Sep. 4 &amp; 5; purchase handmade artisan goods, score some… Cedar County Fairgrounds, <text:span text:style-name="T1">Fri Sep 4 thru Sat Sep 5</text:span></text:p>
      <text:p text:style-name="Text_20_body"><text:span text:style-name="T1">Grant Wood Studio and Armstrong Visitor Center Opening &amp; Tours</text:span>, Sat, &amp; Sun.; tours begin at noon on the hour… Grant Wood Studio, noon <text:span text:style-name="T1">Sat Sep 5 thru Sun Sep 6</text:span></text:p>
      <text:h text:style-name="Heading_20_2" text:outline-level="2"><text:bookmark-start text:name="visual-arts-exhibits-shows"/>VISUAL ARTS Exhibits &amp; Shows<text:bookmark-end text:name="visual-arts-exhibits-shows"/></text:h>
      <text:h text:style-name="Heading_20_3" text:outline-level="3"><text:bookmark-start text:name="scott-rock-island-counties-1"/>Scott &amp; Rock Island Counties<text:bookmark-end text:name="scott-rock-island-counties-1"/></text:h>
      <text:p text:style-name="First_20_paragraph"><text:span text:style-name="T1">Preston Singletary: Raven and the Box of Daylight</text:span>, thru Aug. 2; the exhibit features the work of internationally… Figge Art Museum, <text:span text:style-name="T1">thru Sun Aug 2</text:span></text:p>
      <text:p text:style-name="Text_20_body"><text:span text:style-name="T1">Bicycle Worlds</text:span>, thru Aug. 7; exhibit of bike photography by Ken Urban… Quad City Arts Center, <text:span text:style-name="T1">thru Fri Aug 7</text:span></text:p>
      <text:p text:style-name="Text_20_body"><text:span text:style-name="T1">Technology/Transformation: Wonder Woman</text:span>, thru Aug. 16; Dara Birnbaum assembles scenes from the 1970s… Figge Art Museum, <text:span text:style-name="T1">thru Sun Aug 16</text:span></text:p>
      <text:p text:style-name="Text_20_body"><text:span text:style-name="T1">Amniotic Ambiguity: Comparative Embryology to Queering a Space</text:span>, thru Aug. 20; artists Maggie Adams and Aykeem Spivey demonstrate… Wallenberg Hall, Augustana College, <text:span text:style-name="T1">thru Thu Aug 20</text:span></text:p>
      <text:p text:style-name="Text_20_body"><text:span text:style-name="T1">A Golden Age for Whom?</text:span>, thru Sept. 20; the exhibit will bring together contemporary artists… Figge Art Museum, <text:span text:style-name="T1">thru Mon Sep 7</text:span></text:p>
      <text:p text:style-name="Text_20_body"><text:span text:style-name="T1">Art Bridges: Ulrich Museum of Art</text:span>, thru Jan. 3, 2027; these exceptional works, on view thanks… Figge Art Museum, <text:span text:style-name="T1">thru Mon Sep 7</text:span></text:p>
      <text:p text:style-name="Text_20_body"><text:span text:style-name="T1">Connie and Michael Roberts: Portrait of America</text:span>, thru Jan. 3; this exhibition presents a striking series of… Figge Art Museum, <text:span text:style-name="T1">thru Mon Sep 7</text:span></text:p>
      <text:p text:style-name="Text_20_body"><text:span text:style-name="T1">Corn Zone</text:span>, thru Sept. 27; this Figge favorite features a “field” of… Figge Art Museum, <text:span text:style-name="T1">thru Mon Sep 7</text:span></text:p>
      <text:p text:style-name="Text_20_body"><text:span text:style-name="T1">The Golden Age: Northern European Works from the Collection of the National Gallery of Art</text:span>, thru Apr. 4, 2027; featuring masterpieces by Northern Renaissance and Baroque… Figge Art Museum, <text:span text:style-name="T1">thru Mon Sep 7</text:span></text:p>
      <text:p text:style-name="Text_20_body"><text:span text:style-name="T1">Ana Mendieta: Traces</text:span>, thru Feb. 28; this exhibition explores how the artist used… Figge Art Museum, <text:span text:style-name="T1">Sat Aug 29 thru Mon Sep 7</text:span></text:p>
      <text:p text:style-name="Text_20_body"><text:span text:style-name="T1">44th Rock Island Art Guild Fine Arts Exhibition</text:span>, thru Jan. 10; featuring works from a selection of artists living… Figge Art Museum, <text:span text:style-name="T1">Sat Sep 5 thru Mon Sep 7</text:span></text:p>
      <text:h text:style-name="Heading_20_3" text:outline-level="3"><text:bookmark-start text:name="outlying-areas-1"/>Outlying Areas<text:bookmark-end text:name="outlying-areas-1"/></text:h>
      <text:p text:style-name="First_20_paragraph"><text:span text:style-name="T1">Quiet Intersections</text:span>, thru July 31;  a multi‑faceted experience that reveals how individual artistic… Voices Studios, <text:span text:style-name="T1">thru Fri Jul 31</text:span></text:p>
      <text:p text:style-name="Text_20_body"><text:span text:style-name="T1">2026 DART Senior Thesis Show</text:span>, thru Aug. 30; exhibit designed honor and celebrate the creativity of… Bisignano Art Gallery - University of Dubuque, <text:span text:style-name="T1">thru Sun Aug 30</text:span></text:p>
      <text:p text:style-name="Text_20_body"><text:span text:style-name="T1">Out of the Box: The Art of Peter Stamats and Bills Stamats</text:span>, thru Aug. 30; this exhibition places Peter’s box assemblages in… Cedar Rapids Museum of Art, <text:span text:style-name="T1">thru Sun Aug 30</text:span></text:p>
      <text:p text:style-name="Text_20_body"><text:span text:style-name="T1">Art in Roman Life</text:span>, thru Dec 31; over 50 works, including coins, glass vessels,… Cedar Rapids Museum of Art, <text:span text:style-name="T1">thru Mon Sep 7</text:span></text:p>
      <text:p text:style-name="Text_20_body"><text:span text:style-name="T1">Beyond the Prairie: Midwestern Art from the Collection</text:span>, thru Dec. 31; exhibit showcases the work of artists inspired… Cedar Rapids Museum of Art, <text:span text:style-name="T1">thru Mon Sep 7</text:span></text:p>
      <text:p text:style-name="Text_20_body"><text:span text:style-name="T1">Grant Wood: From Farm Boy to American Icon</text:span>, thru Dec. 31; the installation reflects the depth of the… Cedar Rapids Museum of Art, <text:span text:style-name="T1">thru Mon Sep 7</text:span></text:p>
      <text:p text:style-name="Text_20_body"><text:span text:style-name="T1">Marvin Cone: An American Vision</text:span>, thru Dec. 31; a single-gallery exhibition that serves as an… Cedar Rapids Museum of Art, <text:span text:style-name="T1">thru Mon Sep 7</text:span></text:p>
      <text:p text:style-name="Text_20_body"><text:span text:style-name="T1">Mauricio Lasansky: Master Printmaker</text:span>, thru Dec 31; artistic takes on the venerated Iowa City… Cedar Rapids Museum of Art, <text:span text:style-name="T1">thru Mon Sep 7</text:span></text:p>
      <text:p text:style-name="Text_20_body"><text:span text:style-name="T1">Muscatine &amp; the Civil War</text:span>, thru May 30; a powerful exhibition that brings the national conflict… Muscatine Art Center, <text:span text:style-name="T1">thru Mon Sep 7</text:span></text:p>
      <text:p text:style-name="Text_20_body"><text:span text:style-name="T1">Visions of America: The Nation at 250</text:span>, thru Sept. 13; from nostalgic to critical, the works drawn… Cedar Rapids Museum of Art, <text:span text:style-name="T1">thru Mon Sep 7</text:span></text:p>
      <text:h text:style-name="Heading_20_2" text:outline-level="2"><text:bookmark-start text:name="classes"/>Classes<text:bookmark-end text:name="classes"/></text:h>
      <text:h text:style-name="Heading_20_3" text:outline-level="3"><text:bookmark-start text:name="scott-rock-island-counties-2"/>Scott &amp; Rock Island Counties<text:bookmark-end text:name="scott-rock-island-counties-2"/></text:h>
      <text:h text:style-name="Heading_20_4" text:outline-level="4"><text:bookmark-start text:name="july-2"/>July<text:bookmark-end text:name="july-2"/></text:h>
      <text:p text:style-name="First_20_paragraph"><text:span text:style-name="T1">Adult DIY: Birthday Greeting Cards</text:span>, join us as we make birthday cards; you will go… Davenport Public Library - Fairmount Street Branch, 6pm <text:span text:style-name="T1">Thu Jul 30</text:span></text:p>
      <text:h text:style-name="Heading_20_4" text:outline-level="4"><text:bookmark-start text:name="august-2"/>August<text:bookmark-end text:name="august-2"/></text:h>
      <text:p text:style-name="First_20_paragraph"><text:span text:style-name="T1">Flower Arranging Workshop</text:span>, join Michelle Menke, a local florist, to learn about floral… Bettendorf Public Library, 11am <text:span text:style-name="T1">Sat Aug 1</text:span></text:p>
      <text:p text:style-name="Text_20_body"><text:span text:style-name="T1">Under the Sea for Ages 6-8</text:span>, thru Aug. 6, with instructor Annie Peters; artists will explore… Figge Art Museum, 1:30pm <text:span text:style-name="T1">Mon Aug 3</text:span></text:p>
      <text:p text:style-name="Text_20_body"><text:span text:style-name="T1">Wildlife Wonders for Ages 9-12</text:span>, thru Aug. 6, with instructor Laura Warner; whether you’re an… Figge Art Museum, 9am <text:span text:style-name="T1">Mon Aug 3</text:span></text:p>
      <text:p text:style-name="Text_20_body"><text:span text:style-name="T1">August Pottery Wheel Bootcamp</text:span>, Tuesdays thru Aug. 25, with instructor Laura Warner; students will… Figge Art Museum, 5:30pm <text:span text:style-name="T1">Tue Aug 4</text:span></text:p>
      <text:p text:style-name="Text_20_body"><text:span text:style-name="T1">Book Stack String Art</text:span>, join Mindy Mathews for some book stack string art fun;… Moline Public Library, 5:30pm <text:span text:style-name="T1">Wed Aug 5</text:span></text:p>
      <text:p text:style-name="Text_20_body"><text:span text:style-name="T1">Quilled Miniatures</text:span>, Fridays thru Aug. 28; with instructor Ranjani Gopikrishna; bring tiny… Figge Art Museum, 5:30pm <text:span text:style-name="T1">Fri Aug 7</text:span></text:p>
      <text:p text:style-name="Text_20_body"><text:span text:style-name="T1">Intro to Laser Engraving and Cutting</text:span>, the library’s laser is an Epilog Fusion Edge 24, a… Bettendorf Public Library, 2pm <text:span text:style-name="T1">Sat Aug 8</text:span></text:p>
      <text:p text:style-name="Text_20_body"><text:span text:style-name="T1">Sew Much Fun: Upcycled Jean Bag</text:span>, create a handy bag out of an old pair of… Rock Island Public Library - Downtown Library, 10:30am <text:span text:style-name="T1">Sat Aug 8</text:span></text:p>
      <text:p text:style-name="Text_20_body"><text:span text:style-name="T1">Sublimation Station: Wind Spinner</text:span>, create a wind spinner for your garden or home using… Davenport Public Library - Main Branch, 5:30pm <text:span text:style-name="T1">Mon Aug 10</text:span></text:p>
      <text:p text:style-name="Text_20_body"><text:span text:style-name="T1">The Book Was Better: Polymer Clay Creations</text:span>, Tuesdays thru Sept. 1, with instructor Evan Harden; taking inspiration… Figge Art Museum, 5pm <text:span text:style-name="T1">Tue Aug 11</text:span></text:p>
      <text:p text:style-name="Text_20_body"><text:span text:style-name="T1">Digital Art Drop-in</text:span>, join us for this drop-in hour where participants can use… East Moline Public Library, 4pm <text:span text:style-name="T1">Tue Aug 11 thru Tue Aug 25</text:span></text:p>
      <text:p text:style-name="Text_20_body"><text:span text:style-name="T1">3D Design with Tinkercad</text:span>, participants aged 10 and up will learn how to use… Bettendorf Public Library, 2pm <text:span text:style-name="T1">Wed Aug 12</text:span></text:p>
      <text:p text:style-name="Text_20_body"><text:span text:style-name="T1">Floral Arrangement Class</text:span>, join Two Chicks and Flower Cart for a fun night… Moline Public Library, 6pm <text:span text:style-name="T1">Wed Aug 12</text:span></text:p>
      <text:p text:style-name="Text_20_body"><text:span text:style-name="T1">New Beginnings Vision Boards</text:span>, join Narratives QC at the East Moline Public Library in a… East Moline Public Library, 5pm <text:span text:style-name="T1">Thu Aug 13</text:span></text:p>
      <text:p text:style-name="Text_20_body"><text:span text:style-name="T1">Textured Painting at Hampton Heritage Center</text:span>, stop by to learn how to make a textured painting;… East Moline Public Library, 1pm <text:span text:style-name="T1">Thu Aug 13</text:span></text:p>
      <text:p text:style-name="Text_20_body"><text:span text:style-name="T1">Adult Arts &amp; Crafts: Sass &amp; Snark Magnets</text:span>, join us in making funny magnets to remind you not… Silvis Public Library, 3pm <text:span text:style-name="T1">Fri Aug 14</text:span></text:p>
      <text:p text:style-name="Text_20_body"><text:span text:style-name="T1">Adult DIY: Drawing and Coloring with Plant Patents</text:span>, learn the interesting history of plant patents through this interactive… Davenport Public Library - Eastern Avenue Branch, 2:30pm <text:span text:style-name="T1">Fri Aug 14</text:span></text:p>
      <text:p text:style-name="Text_20_body"><text:span text:style-name="T1">DIY Butterfly Garland Craft</text:span>, all ages can make their own butterfly garland out of… East Moline Public Library, 1pm <text:span text:style-name="T1">Sat Aug 15</text:span></text:p>
      <text:p text:style-name="Text_20_body"><text:span text:style-name="T1">Adult Knitting Circle</text:span>, whether you are in the middle of a project or… Rock Island Public Library - Downtown Library, 2pm <text:span text:style-name="T1">Mon Aug 17</text:span></text:p>
      <text:p text:style-name="Text_20_body"><text:span text:style-name="T1">MPL Makers Club: Dried Flower Bouquet Hoop</text:span>, create your own beautiful dried flower bouquet hoop; we’ll be… Moline Public Library, 6:30pm <text:span text:style-name="T1">Thu Aug 20</text:span></text:p>
      <text:p text:style-name="Text_20_body"><text:span text:style-name="T1">Crafts for Adults: Woodburning</text:span>, use a handheld woodburning tool to decorate a box; patterns… Bettendorf Public Library, 2pm <text:span text:style-name="T1">Sat Aug 22</text:span></text:p>
      <text:p text:style-name="Text_20_body"><text:span text:style-name="T1">Sublimation Station: Magnets</text:span>, on Mondays; with sublimation, you can put photorealistic images onto… Davenport Public Library - Main Branch, 5:30pm <text:span text:style-name="T1">Mon Aug 24 thru Mon Aug 31</text:span></text:p>
      <text:p text:style-name="Text_20_body"><text:span text:style-name="T1">Intuitive Painting with Atticus</text:span>, with instructor Atticus Norman; students will be encouraged to get… Figge Art Museum, 5:30pm <text:span text:style-name="T1">Wed Aug 26</text:span></text:p>
      <text:p text:style-name="Text_20_body"><text:span text:style-name="T1">Adult DIY: Mushroom Wreath</text:span>, you will paint your mushrooms and add them to your… Davenport Public Library - Eastern Avenue Branch, 6pm <text:span text:style-name="T1">Thu Aug 27</text:span></text:p>
      <text:p text:style-name="Text_20_body"><text:span text:style-name="T1">Fall Card-Making with Donna Banta</text:span>, craft cards for the fall holidays with Donna Banta; all… LeClaire Community Library, 11am <text:span text:style-name="T1">Sat Aug 29</text:span></text:p>
      <text:p text:style-name="Text_20_body"><text:span text:style-name="T1">Punch Needle for Beginners</text:span>, punch needling is an embroidery technique that uses a hollow,… East Moline Public Library, noon <text:span text:style-name="T1">Sat Aug 29</text:span></text:p>
      <text:p text:style-name="Text_20_body"><text:span text:style-name="T1">Paper Lantern Painting Craft</text:span>, we made the papier-mâché lanterns back in June, so come… Rock Island Public Library - Southwest Branch, 6pm <text:span text:style-name="T1">Mon Aug 31</text:span></text:p>
      <text:h text:style-name="Heading_20_4" text:outline-level="4"><text:bookmark-start text:name="september-2"/>September<text:bookmark-end text:name="september-2"/></text:h>
      <text:p text:style-name="First_20_paragraph"><text:span text:style-name="T1">Quilled Mandala</text:span>, Fridays thru Sept. 25; with instructor Ranjani Gopikrishna; create stunning,… Figge Art Museum, 5:30pm <text:span text:style-name="T1">Fri Sep 4</text:span></text:p>
      <text:h text:style-name="Heading_20_3" text:outline-level="3"><text:bookmark-start text:name="outlying-areas-2"/>Outlying Areas<text:bookmark-end text:name="outlying-areas-2"/></text:h>
      <text:h text:style-name="Heading_20_4" text:outline-level="4"><text:bookmark-start text:name="august-3"/>August<text:bookmark-end text:name="august-3"/></text:h>
      <text:p text:style-name="First_20_paragraph"><text:span text:style-name="T1">Lygia Celebration Pendant</text:span>, with instructor Karen Kubby; use Toho seed beads, peyote stitch… Beadology Iowa, 10am <text:span text:style-name="T1">Sat Aug 1</text:span></text:p>
      <text:p text:style-name="Text_20_body"><text:span text:style-name="T1">Swirl &amp; Vortex Boro Marbles</text:span>, with instructor Dakota Osegera; use clear solid boro glass rods… Beadology Iowa, 1pm <text:span text:style-name="T1">Sun Aug 2</text:span></text:p>
      <text:p text:style-name="Text_20_body"><text:span text:style-name="T1">Netted Bead Bracelet through Kirkwood</text:span>, with instructor Karen Kubby; master this quick and easy netting… Beadology Iowa, 1pm <text:span text:style-name="T1">Fri Aug 7</text:span></text:p>
      <text:p text:style-name="Text_20_body"><text:span text:style-name="T1">Metal Chain and Clasp Making</text:span>, with instructor Maggie Joynt; make a metal chain with a… Beadology Iowa, noon <text:span text:style-name="T1">Sun Aug 9</text:span></text:p>
      <text:p text:style-name="Text_20_body">“<text:span text:style-name="T1">Lamb-work</text:span>”<text:span text:style-name="T1"> Sheep-Two Breeds</text:span>, with instructor Karen Kubby; make a top drilled sheep that… Beadology Iowa, 2pm <text:span text:style-name="T1">Sat Aug 15</text:span></text:p>
      <text:p text:style-name="Text_20_body"><text:span text:style-name="T1">Pearl &amp; Copper Wrapped Bracelet</text:span>, with instructor Cheryl Weatherford; in this improved version of this… Beadology Iowa, noon <text:span text:style-name="T1">Sun Aug 16</text:span></text:p>
      <text:p text:style-name="Text_20_body"><text:span text:style-name="T1">Pearl Knotting through Kirkwood</text:span>, with instructor Emma Folsom; learn the secrets of making pearl… Beadology Iowa, 1pm <text:span text:style-name="T1">Thu Aug 20</text:span></text:p>
      <text:p text:style-name="Text_20_body"><text:span text:style-name="T1">Friday Night Out: Citrus Beaded Charms</text:span>, with instructor Emma Folsom; follow a pattern to make flat… Beadology Iowa, 5:30pm <text:span text:style-name="T1">Fri Aug 21</text:span></text:p>
      <text:p text:style-name="Text_20_body"><text:span text:style-name="T1">Make 2 Bracelets: Intro to Stringing</text:span>, with instructor Charlie Jakowchuk; this class emphasizes professional stringing and… Beadology Iowa, 10am <text:span text:style-name="T1">Sat Aug 22</text:span></text:p>
      <text:p text:style-name="Text_20_body"><text:span text:style-name="T1">Make 3 Pairs of Earrings: Intro to Wirework</text:span>, with instructor Karen Kubby; learn to make earrings for yourself… Beadology Iowa, 2pm <text:span text:style-name="T1">Sat Aug 22</text:span></text:p>
      <text:p text:style-name="Text_20_body"><text:span text:style-name="T1">Snake Weave Bracelet with Beads</text:span>, with instructor Zanetta Hoehle; learn or hone your snake weave… Beadology Iowa, noon <text:span text:style-name="T1">Sun Aug 23</text:span></text:p>
      <text:p text:style-name="Text_20_body"><text:span text:style-name="T1">Captured Pearl Earrings</text:span>, with instructor Karen Kubby; learn to use a pattern by… Beadology Iowa, 10am <text:span text:style-name="T1">Sat Aug 29</text:span></text:p>
      <text:h text:style-name="Heading_20_2" text:outline-level="2"><text:bookmark-start text:name="calls-for-entry"/>Calls For Entry<text:bookmark-end text:name="calls-for-entry"/></text:h>
      <text:h text:style-name="Heading_20_3" text:outline-level="3"><text:bookmark-start text:name="scott-rock-island-counties-3"/>Scott &amp; Rock Island Counties<text:bookmark-end text:name="scott-rock-island-counties-3"/></text:h>
      <text:h text:style-name="Heading_20_4" text:outline-level="4"><text:bookmark-start text:name="july-3"/>July<text:bookmark-end text:name="july-3"/></text:h>
      <text:p text:style-name="First_20_paragraph"><text:span text:style-name="T1">Call for Entries: 2026 Homecoming Exhibition</text:span>, thru Aug. 1; for SAU alumni only; artists may submit… Catich Gallery - St. Ambrose University, <text:span text:style-name="T1">thru Fri Jul 31</text:span></text:p>
      <text:h text:style-name="Heading_20_4" text:outline-level="4"><text:bookmark-start text:name="august-4"/>August<text:bookmark-end text:name="august-4"/></text:h>
      <text:p text:style-name="First_20_paragraph"><text:span text:style-name="T1">Call for Entries: 2026 Homecoming Exhibition</text:span>, thru Aug. 1; for SAU alumni only; artists may submit… Catich Gallery - St. Ambrose University, <text:span text:style-name="T1">Sat Aug 1</text:span></text:p>
      <text:h text:style-name="Heading_20_1" text:outline-level="1"><text:bookmark-start text:name="music"/>MUSIC<text:bookmark-end text:name="music"/></text:h>
      <text:h text:style-name="Heading_20_2" text:outline-level="2"><text:bookmark-start text:name="music-concerts"/>MUSIC Concerts<text:bookmark-end text:name="music-concerts"/></text:h>
      <text:h text:style-name="Heading_20_3" text:outline-level="3"><text:bookmark-start text:name="scott-rock-island-counties-4"/>Scott &amp; Rock Island Counties<text:bookmark-end text:name="scott-rock-island-counties-4"/></text:h>
      <text:h text:style-name="Heading_20_4" text:outline-level="4"><text:bookmark-start text:name="july-4"/>July<text:bookmark-end text:name="july-4"/></text:h>
      <text:p text:style-name="First_20_paragraph"><text:span text:style-name="T1">An Evening with Band of Horses &amp; Dinosaur Jr.</text:span>, co-headlining concert with the Grammy-nominated rock band formed in 2004… Capitol Theatre, 8pm <text:span text:style-name="T1">Thu Jul 30</text:span></text:p>
      <text:p text:style-name="Text_20_body"><text:span text:style-name="T1">Chicago Cellar Boys featuring Bix’s Cornet (3pm)</text:span>, this one-hour show in the Putnam’s Grand Lobby is a special event in… Putnam Museum &amp; Science Center, 3pm <text:span text:style-name="T1">Thu Jul 30</text:span></text:p>
      <text:p text:style-name="Text_20_body"><text:span text:style-name="T1">Jukebox Live featuring the Circa ’21 Bootleggers</text:span>, this unique concert with the theatre’s performing wait staff goes… The Circa ’21 Speakeasy, 7pm <text:span text:style-name="T1">Thu Jul 30</text:span></text:p>
      <text:p text:style-name="Text_20_body"><text:span text:style-name="T1">Molly Conrad﻿ (6:30pm)</text:span>, event in the Bettendorf Public Library’s Summer Concert Series; bring… Faye’s Field, 6:30pm <text:span text:style-name="T1">Thu Jul 30</text:span></text:p>
      <text:p text:style-name="Text_20_body"><text:span text:style-name="T1">Silent Film Comedies of the 1920s w/ Jeff Barnhart &amp; Josh Duffee</text:span>, enjoy silent film comedies of the 1920s paired with live… The Last Picture House, noon <text:span text:style-name="T1">Thu Jul 30</text:span></text:p>
      <text:p text:style-name="Text_20_body"><text:span text:style-name="T1">Sweet Magnolia - The Textures (6pm)</text:span>, the group has been pushing the genre boundaries of original… Raccoon Motel, 6pm <text:span text:style-name="T1">Thu Jul 30</text:span></text:p>
      <text:p text:style-name="Text_20_body"><text:span text:style-name="T1">Wicked Liz &amp; the Bellyswirls</text:span>, event in the Free Summer Concert Series; with solo/duet performances… Bass Street Landing Plaza, 7pm <text:span text:style-name="T1">Thu Jul 30</text:span></text:p>
      <text:p text:style-name="Text_20_body"><text:span text:style-name="T1">2026 Bix Beiderbecke Memorial Jazz Festival</text:span>, thru Aug. 1; the 55th weekend of concert sets held… Rhythm City Casino Resort, <text:span text:style-name="T1">thru Fri Jul 31</text:span></text:p>
      <text:p text:style-name="Text_20_body"><text:span text:style-name="T1">David Lee Roth</text:span>, while Roth remains best known for his integral role in… The Rust Belt, 8pm <text:span text:style-name="T1">Fri Jul 31</text:span></text:p>
      <text:p text:style-name="Text_20_body"><text:span text:style-name="T1">Dirt Road Rockers</text:span>, event in the free Rock the Wood 2026 summer concert… The Tangled Wood, 7pm <text:span text:style-name="T1">Fri Jul 31</text:span></text:p>
      <text:p text:style-name="Text_20_body"><text:span text:style-name="T1">Jake &amp; Mikayla</text:span>, high-energy concert with one of the area’s favorite musical duos;… RIBCO, 8pm <text:span text:style-name="T1">Fri Jul 31</text:span></text:p>
      <text:p text:style-name="Text_20_body"><text:span text:style-name="T1">Kelsey Lamb - Taylor Goyette</text:span>, concert with the singer/songwriter from Little Rock, Arkansas who performs… Raccoon Motel, 7pm <text:span text:style-name="T1">Fri Jul 31</text:span></text:p>
      <text:p text:style-name="Text_20_body"><text:span text:style-name="T1">Live at 5: Crooked Cactus Band</text:span>, kick off your weekend on Fridays all summer long at… SkyBridge Courtyard, 5pm <text:span text:style-name="T1">Fri Jul 31</text:span></text:p>
      <text:p text:style-name="Text_20_body"><text:span text:style-name="T1">T.J. Muller’s Jazz-O-Maniacs (11am)</text:span>, cruise down the Mississippi while enjoying lunch and live music,… Celebration Belle Landing, 11am <text:span text:style-name="T1">Fri Jul 31</text:span></text:p>
      <text:p text:style-name="Text_20_body"><text:span text:style-name="T1">The Ultimate Elvis Experience</text:span>, in celebration of the 91st birthday of Elvis Presley, Dynasty Entertainment LLC is… Adler Theatre, 7:30pm <text:span text:style-name="T1">Fri Jul 31</text:span></text:p>
      <text:h text:style-name="Heading_20_4" text:outline-level="4"><text:bookmark-start text:name="august-5"/>August<text:bookmark-end text:name="august-5"/></text:h>
      <text:p text:style-name="First_20_paragraph"><text:span text:style-name="T1">2026 Bix Beiderbecke Memorial Jazz Festival</text:span>, thru Aug. 1; the 55th weekend of concert sets held… Rhythm City Casino Resort, <text:span text:style-name="T1">Sat Aug 1</text:span></text:p>
      <text:p text:style-name="Text_20_body"><text:span text:style-name="T1">Blackberry Smoke - The Cold Stares</text:span>, concert with the rock band formed in Atlanta, Georgia, in… Capitol Theatre, 7pm <text:span text:style-name="T1">Sat Aug 1</text:span></text:p>
      <text:p text:style-name="Text_20_body"><text:span text:style-name="T1">H. Kanzaki - Apri Orion - Nick Y-S - Samuel P. (5pm)</text:span>, a free outdoor vinyl DJ dance party with some of… Rozz-Tox, 5pm <text:span text:style-name="T1">Sat Aug 1</text:span></text:p>
      <text:p text:style-name="Text_20_body"><text:span text:style-name="T1">Mike Davis’ New Wonders (10am)</text:span>, the Bix Jazz Festival was founded after touring musicians held… Oakdale Memorial Gardens, 10am <text:span text:style-name="T1">Sat Aug 1</text:span></text:p>
      <text:p text:style-name="Text_20_body"><text:span text:style-name="T1">Tim Stop</text:span>, event in the free Rock the Wood 2026 summer concert… The Tangled Wood, 7pm <text:span text:style-name="T1">Sat Aug 1</text:span></text:p>
      <text:p text:style-name="Text_20_body"><text:span text:style-name="T1">To the Limit: The Ultimate Eagles Experience</text:span>, an evening with the tribute band that pays homage to… Adler Theatre, 7pm <text:span text:style-name="T1">Sat Aug 1</text:span></text:p>
      <text:p text:style-name="Text_20_body"><text:span text:style-name="T1">Bix Jazz Liturgy (9:30am)</text:span>, Bix Festival musicians join the FPC Sanctuary Choir for a… First Presbyterian Church of Davenport, 9:30am <text:span text:style-name="T1">Sun Aug 2</text:span></text:p>
      <text:p text:style-name="Text_20_body"><text:span text:style-name="T1">Hughes Taylor (3:30pm)</text:span>, concert with one of the Southeast’s most exciting blues-rock guitarists,… Pour Bros. Craft Taproom Moline, 3:30pm <text:span text:style-name="T1">Sun Aug 2</text:span></text:p>
      <text:p text:style-name="Text_20_body"><text:span text:style-name="T1">Jacob Hemenway (3pm)</text:span>, concert in the Sundays on the Patio live-music series… Bally’s Quad Cities, 3pm <text:span text:style-name="T1">Sun Aug 2</text:span></text:p>
      <text:p text:style-name="Text_20_body"><text:span text:style-name="T1">Sunday Session: Dave Bennett, Dave Kosmyna, Steve Pikal, and Adler Schiedt (2pm)</text:span>, celebrate the conclusion of the 55th Bix Jazz Festival and… First Presbyterian Church of Davenport, 2pm <text:span text:style-name="T1">Sun Aug 2</text:span></text:p>
      <text:p text:style-name="Text_20_body"><text:span text:style-name="T1">The Manny Lopez Big Band (2pm)</text:span>, the musicians will be performing all your favorites from such… The Circa ’21 Speakeasy, 2pm <text:span text:style-name="T1">Sun Aug 2</text:span></text:p>
      <text:p text:style-name="Text_20_body"><text:span text:style-name="T1">Larry &amp; Joe (6pm)</text:span>, Larry Bellorín hails from Monagas, Venezuela and is a legend… Raccoon Motel, 6pm <text:span text:style-name="T1">Mon Aug 3</text:span></text:p>
      <text:p text:style-name="Text_20_body"><text:span text:style-name="T1">Brad Paisley</text:span>, the chart-topping, Grammy-winning country-music superstar performs a grandstand concert for… Mississippi Valley Fairgrounds, 8pm <text:span text:style-name="T1">Tue Aug 4</text:span></text:p>
      <text:p text:style-name="Text_20_body"><text:span text:style-name="T1">Official Claire - Folk Options (6pm)</text:span>, concert with the Chicago-based indie rocker, featuring a set by… Raccoon Motel, 6pm <text:span text:style-name="T1">Tue Aug 4</text:span></text:p>
      <text:p text:style-name="Text_20_body"><text:span text:style-name="T1">Keith Urban</text:span>, the chart-topping, Grammy-winning country-music superstar performs a grandstand concert for… Mississippi Valley Fairgrounds, 8pm <text:span text:style-name="T1">Wed Aug 5</text:span></text:p>
      <text:p text:style-name="Text_20_body"><text:span text:style-name="T1">Blues Deluxe</text:span>, event in the Free Summer Concert Series; with solo/duet performances… Bass Street Landing Plaza, 7pm <text:span text:style-name="T1">Thu Aug 6</text:span></text:p>
      <text:p text:style-name="Text_20_body"><text:span text:style-name="T1">Jessie Murph - Stella Lefty</text:span>, the country-pop singer/songwriters perform a grandstand concert for the Mississippi… Mississippi Valley Fairgrounds, 8pm <text:span text:style-name="T1">Thu Aug 6</text:span></text:p>
      <text:p text:style-name="Text_20_body"><text:span text:style-name="T1">Totes McGotes (6:30pm)</text:span>, event in the Bettendorf Public Library’s Summer Concert Series; bring… Faye’s Field, 6:30pm <text:span text:style-name="T1">Thu Aug 6</text:span></text:p>
      <text:p text:style-name="Text_20_body"><text:span text:style-name="T1">A Little More Blue w/ Benjamin</text:span>, selections from newly purchased records, recent Rozz-Tox performers, and old… Rozz-Tox, 8pm <text:span text:style-name="T1">Fri Aug 7</text:span></text:p>
      <text:p text:style-name="Text_20_body"><text:span text:style-name="T1">Live at 5: Chris Avey Band</text:span>, kick off your weekend on Fridays all summer long at… SkyBridge Courtyard, 5pm <text:span text:style-name="T1">Fri Aug 7</text:span></text:p>
      <text:p text:style-name="Text_20_body"><text:span text:style-name="T1">Tucker Wetmore - Braxton Keith</text:span>, the Billboard-charting country singer/songwriters perform a grandstand concert for the… Mississippi Valley Fairgrounds, 8pm <text:span text:style-name="T1">Fri Aug 7</text:span></text:p>
      <text:p text:style-name="Text_20_body"><text:span text:style-name="T1">Velvet Suns</text:span>, event in the free Rock the Wood 2026 summer concert… The Tangled Wood, 7pm <text:span text:style-name="T1">Fri Aug 7</text:span></text:p>
      <text:p text:style-name="Text_20_body"><text:span text:style-name="T1">10 of Soul</text:span>, event in the free Rock the Wood 2026 summer concert… The Tangled Wood, 7pm <text:span text:style-name="T1">Sat Aug 8</text:span></text:p>
      <text:p text:style-name="Text_20_body"><text:span text:style-name="T1">Goo Goo Dolls - Neon Trees</text:span>, the touring rock musicians perform a grandstand concert for the… Mississippi Valley Fairgrounds, 8pm <text:span text:style-name="T1">Sat Aug 8</text:span></text:p>
      <text:p text:style-name="Text_20_body"><text:span text:style-name="T1">Goodbye June</text:span>, concert with the rock band from Nashville, Tennessee, composed of… Raccoon Motel, 7pm <text:span text:style-name="T1">Sat Aug 8</text:span></text:p>
      <text:p text:style-name="Text_20_body"><text:span text:style-name="T1">Heart of the Dancefloor w/ Higgy</text:span>, our guy is back in the QC for a bit… Rozz-Tox, 8pm <text:span text:style-name="T1">Sat Aug 8</text:span></text:p>
      <text:p text:style-name="Text_20_body"><text:span text:style-name="T1">Ryan Bizarri (5pm) - Wicked Liz &amp; the Bellyswirls (6pm)</text:span>, event in the Chillin’ in the Courtyard concert series; bring… Skinner Block Courtyard, 5pm <text:span text:style-name="T1">Sat Aug 8</text:span></text:p>
      <text:p text:style-name="Text_20_body"><text:span text:style-name="T1">Neal McCoy - Craig Morgan</text:span>, the touring country musicians perform a grandstand concert for the… Mississippi Valley Fairgrounds, 8pm <text:span text:style-name="T1">Sun Aug 9</text:span></text:p>
      <text:p text:style-name="Text_20_body"><text:span text:style-name="T1">Rob Leines &amp; the Filthy Heathens - Julianna Zachariou (6pm)</text:span>, concert with the touring indie rockers, featuring a set by… Raccoon Motel, 6pm <text:span text:style-name="T1">Sun Aug 9</text:span></text:p>
      <text:p text:style-name="Text_20_body"><text:span text:style-name="T1">The Detour Band (3pm)</text:span>, concert in the Sundays on the Patio live-music series… Bally’s Quad Cities, 3pm <text:span text:style-name="T1">Sun Aug 9</text:span></text:p>
      <text:p text:style-name="Text_20_body"><text:span text:style-name="T1">Dogs in a Pile</text:span>, jam-band concert with guitarist Jimmy Law, guitarist Brian Murray,  keyboardist… The Redstone Room, 8pm <text:span text:style-name="T1">Wed Aug 12</text:span></text:p>
      <text:p text:style-name="Text_20_body"><text:span text:style-name="T1">10 of Soul (6:30pm)</text:span>, event in the Bettendorf Public Library’s Summer Concert Series; bring… Faye’s Field, 6:30pm <text:span text:style-name="T1">Thu Aug 13</text:span></text:p>
      <text:p text:style-name="Text_20_body"><text:span text:style-name="T1">Adam Greuel &amp; the Space Burritos</text:span>, concert in the 2026 Alternating Currents Festival; free… RIBCO, 9pm <text:span text:style-name="T1">Thu Aug 13</text:span></text:p>
      <text:p text:style-name="Text_20_body"><text:span text:style-name="T1">Funktastic 5</text:span>, event in the Free Summer Concert Series; with solo/duet performances… Bass Street Landing Plaza, 7pm <text:span text:style-name="T1">Thu Aug 13</text:span></text:p>
      <text:p text:style-name="Text_20_body"><text:span text:style-name="T1">Glurge (8pm) - Prison (9pm)</text:span>, the indie musicians perform an engagement in the 2026 Alternating… Raccoon Motel, 8pm <text:span text:style-name="T1">Thu Aug 13</text:span></text:p>
      <text:p text:style-name="Text_20_body"><text:span text:style-name="T1">Clay Walker</text:span>, the chart-topping country-music superstar performs on his "Doin’ What I… Rhythm City Casino Resort Event Center, 8pm <text:span text:style-name="T1">Fri Aug 14</text:span></text:p>
      <text:p text:style-name="Text_20_body"><text:span text:style-name="T1">Jason Carl &amp; the Whole Damn Band</text:span>, event in the free Rock the Wood 2026 summer concert… The Tangled Wood, 7pm <text:span text:style-name="T1">Fri Aug 14</text:span></text:p>
      <text:p text:style-name="Text_20_body"><text:span text:style-name="T1">Lauren Anderson (12:30pm) - Jenny Lynn Stacy (8:30pm) - The Forty Twos (10pm)</text:span>, concerts in the 2026 Alternating Currents Festival; free… RIBCO, 12:30pm <text:span text:style-name="T1">Fri Aug 14</text:span></text:p>
      <text:p text:style-name="Text_20_body"><text:span text:style-name="T1">Live at 5: Heads in Motion</text:span>, kick off your weekend on Fridays all summer long at… SkyBridge Courtyard, 5pm <text:span text:style-name="T1">Fri Aug 14</text:span></text:p>
      <text:p text:style-name="Text_20_body"><text:span text:style-name="T1">The Go Rounds (8pm) - Julianna Joy (9:15pm) - Gordi (10:15pm)</text:span>, the indie musicians perform an engagement in the 2026 Alternating… Raccoon Motel, 8pm <text:span text:style-name="T1">Fri Aug 14</text:span></text:p>
      <text:p text:style-name="Text_20_body"><text:span text:style-name="T1">Got Your Six - Electric Shock</text:span>, event in the free Rock the Wood 2026 summer concert… The Tangled Wood, 7pm <text:span text:style-name="T1">Sat Aug 15</text:span></text:p>
      <text:p text:style-name="Text_20_body"><text:span text:style-name="T1">Julianna Joy (6pm) - Gordi (7pm) - Carriers (8:15pm) - Lydia Loveless (9:30pm) - Reilly Downes &amp; the Acid Cowboys (10:45pm)</text:span>, the indie musicians perform an engagement in the 2026 Alternating… Raccoon Motel, 6pm <text:span text:style-name="T1">Sat Aug 15</text:span></text:p>
      <text:p text:style-name="Text_20_body"><text:span text:style-name="T1">Bluegrass on the Grass: Railroad Earth - Yonder Mountain String Band - Logan Springer &amp; the Wonderfully Wild (6pm)</text:span>, surrounded by blooms, trees, and fellow music lovers, you’ll experience… Quad City Botanical Center, 6pm <text:span text:style-name="T1">Sun Aug 16</text:span></text:p>
      <text:p text:style-name="Text_20_body"><text:span text:style-name="T1">Red Dirt Road (3pm)</text:span>, concert in the Sundays on the Patio live-music series… Bally’s Quad Cities, 3pm <text:span text:style-name="T1">Sun Aug 16</text:span></text:p>
      <text:p text:style-name="Text_20_body"><text:span text:style-name="T1">Goldpine - Zoe Cummins - Olivia Rudeen (6pm)</text:span>, concert with the powerhouse Nashville duo Benjamin and Kassie Wilson,… Raccoon Motel, 6pm <text:span text:style-name="T1">Mon Aug 17</text:span></text:p>
      <text:p text:style-name="Text_20_body"><text:span text:style-name="T1">Stacie Antonel - Sophie Gault (6pm)</text:span>, concert with the artist who creates Americana music, blending classic… Raccoon Motel, 6pm <text:span text:style-name="T1">Tue Aug 18</text:span></text:p>
      <text:p text:style-name="Text_20_body"><text:span text:style-name="T1">I-Rock 93.5 – 7 Freakin’ Years of Hard Rock: Eva Under Fire - Alborn - Autumn Kings - Left on Red (6:30pm)</text:span>, celebration concert featuring the rockers whose “Blow” [feat. Spencer Charnas… The Rust Belt, 6:30pm <text:span text:style-name="T1">Thu Aug 20</text:span></text:p>
      <text:p text:style-name="Text_20_body"><text:span text:style-name="T1">Robert Randolph: Redstone Room Opening Night</text:span>, known for his electrifying gospel/blues performances and genre-defying sound, River… The Redstone Room, 8pm <text:span text:style-name="T1">Thu Aug 20</text:span></text:p>
      <text:p text:style-name="Text_20_body"><text:span text:style-name="T1">Bussy Queen Power Trip - Recess - Shear Image</text:span>, concert with the Black Kweer Punk Trio from Chicago, featuring… Rozz-Tox, 8pm <text:span text:style-name="T1">Fri Aug 21</text:span></text:p>
      <text:p text:style-name="Text_20_body"><text:span text:style-name="T1">Culture Bright Summer Series &amp; Art of the Brew: Lorrie Morgan - Suzy Bogguss - Angela Meyer Duo (6pm)</text:span>, experience an evening of country music and craft beer with… Figge Art Museum, 6pm <text:span text:style-name="T1">Fri Aug 21</text:span></text:p>
      <text:p text:style-name="Text_20_body"><text:span text:style-name="T1">Far Out 283</text:span>, event in the free Rock the Wood 2026 summer concert… The Tangled Wood, 7pm <text:span text:style-name="T1">Fri Aug 21</text:span></text:p>
      <text:p text:style-name="Text_20_body"><text:span text:style-name="T1">Live at 5: Einstein’s Sister</text:span>, kick off your weekend on Fridays all summer long at… SkyBridge Courtyard, 5pm <text:span text:style-name="T1">Fri Aug 21</text:span></text:p>
      <text:p text:style-name="Text_20_body"><text:span text:style-name="T1">Motherless - Embittered</text:span>, featuring Stavros Giannopoulos and Alex Klein (Atlas Moth) and Gary… Raccoon Motel, 7pm <text:span text:style-name="T1">Fri Aug 21</text:span></text:p>
      <text:p text:style-name="Text_20_body"><text:span text:style-name="T1">Polyrhythms’ 12th-Annual Bill Bell Jazz &amp; Heritage Festival: Nina Nichol Little</text:span>, featuring a 5pm reception, 6-7:30pm black authors’ forum, and 8pm… Martin Luther King Jr. Community Center, 8pm <text:span text:style-name="T1">Fri Aug 21</text:span></text:p>
      <text:p text:style-name="Text_20_body"><text:span text:style-name="T1">Motley Scrue</text:span>, event in the free Rock the Wood 2026 summer concert… The Tangled Wood, 7pm <text:span text:style-name="T1">Sat Aug 22</text:span></text:p>
      <text:p text:style-name="Text_20_body"><text:span text:style-name="T1">Polyrhythms’ 12th-Annual Bill Bell Jazz &amp; Heritage Festival: James Culver &amp; the Kuchina Collective (4pm) - Pippi &amp; Daniel Music Experience (5:30pm) - Erech Bruce Music (7:30pm)</text:span>, featuring noon vendors, a book fair, drumming dancing, and DJ… Martin Luther King Jr. Park, 4pm <text:span text:style-name="T1">Sat Aug 22</text:span></text:p>
      <text:p text:style-name="Text_20_body"><text:span text:style-name="T1">Quad City Bank &amp; Trust Riverfront Pops: The Best Of The Who</text:span>, the Quad City Symphony Orchestra celebrates the music of The… LeClaire Park, 7:30pm <text:span text:style-name="T1">Sat Aug 22</text:span></text:p>
      <text:p text:style-name="Text_20_body"><text:span text:style-name="T1">Russ Baum</text:span>, the artist brings his high-energy “Folk/Rock/Ska’Mericana” sound to RIBCO; $10-15… RIBCO, 8:30pm <text:span text:style-name="T1">Sat Aug 22</text:span></text:p>
      <text:p text:style-name="Text_20_body"><text:span text:style-name="T1">Sons of Legion</text:span>, the rockers perform on their Soul to SØL World Tour… The Rust Belt, 7:30pm <text:span text:style-name="T1">Sat Aug 22</text:span></text:p>
      <text:p text:style-name="Text_20_body"><text:span text:style-name="T1">Identity Crisis (3pm)</text:span>, concert in the Sundays on the Patio live-music series… Bally’s Quad Cities, 3pm <text:span text:style-name="T1">Sun Aug 23</text:span></text:p>
      <text:p text:style-name="Text_20_body"><text:span text:style-name="T1">Rufus Wainwright: A Night of Gratitude</text:span>, by invitation only; this exclusive gathering honors the donors, partners,… The Redstone Room, 7pm <text:span text:style-name="T1">Sun Aug 23</text:span></text:p>
      <text:p text:style-name="Text_20_body"><text:span text:style-name="T1">The Devon Allman Project - GA-20</text:span>, Allman’s sound sits squarely in the sweet spot of soulful… The Redstone Room, 8pm <text:span text:style-name="T1">Tue Aug 25</text:span></text:p>
      <text:p text:style-name="Text_20_body"><text:span text:style-name="T1">The Band Loula (6pm)</text:span>, concert with the independent country/folk band hailing from North, Georgia;… Raccoon Motel, 6pm <text:span text:style-name="T1">Wed Aug 26</text:span></text:p>
      <text:p text:style-name="Text_20_body"><text:span text:style-name="T1">Josh Rouse</text:span>, Rouse’s songs present themselves to you with an open heart,… The Redstone Room, 8pm <text:span text:style-name="T1">Thu Aug 27</text:span></text:p>
      <text:p text:style-name="Text_20_body"><text:span text:style-name="T1">Jason Carl’s Pettyville &amp; Company - Eva Kendall (6pm)</text:span>, concert with the Quad Cities’ premier Tom Petty tribute band,… Schwiebert Riverfront Park, 6pm <text:span text:style-name="T1">Fri Aug 28</text:span></text:p>
      <text:p text:style-name="Text_20_body"><text:span text:style-name="T1">Live at 5: The Matt Fuller Band</text:span>, kick off your weekend on Fridays all summer long at… SkyBridge Courtyard, 5pm <text:span text:style-name="T1">Fri Aug 28</text:span></text:p>
      <text:p text:style-name="Text_20_body"><text:span text:style-name="T1">Michael Columbia</text:span>, equally comfortable in an extended instrumental solo as in a… Rozz-Tox, 8pm <text:span text:style-name="T1">Fri Aug 28</text:span></text:p>
      <text:p text:style-name="Text_20_body"><text:span text:style-name="T1">Semi-Charmed</text:span>, event in the free Rock the Wood 2026 summer concert… The Tangled Wood, 7pm <text:span text:style-name="T1">Fri Aug 28</text:span></text:p>
      <text:p text:style-name="Text_20_body"><text:span text:style-name="T1">Andy Juhl &amp; the Bluestem Players</text:span>, an evening of mind-bending sonic exploration; $10-15… RIBCO, 8pm <text:span text:style-name="T1">Sat Aug 29</text:span></text:p>
      <text:p text:style-name="Text_20_body"><text:span text:style-name="T1">BurntMcMelba Toast - Nick Moss Band</text:span>, original founders Matt Friesz, Rodney Shaw, and Kevin Moore first carried the energy of… The Redstone Room, 8pm <text:span text:style-name="T1">Sat Aug 29</text:span></text:p>
      <text:p text:style-name="Text_20_body"><text:span text:style-name="T1">Radio Fighter Pilots</text:span>, event in the free Rock the Wood 2026 summer concert… The Tangled Wood, 7pm <text:span text:style-name="T1">Sat Aug 29</text:span></text:p>
      <text:p text:style-name="Text_20_body"><text:span text:style-name="T1">Windy City Dueling Pianos</text:span>, the performers, hailing from Chicago and from across the Midwest,… The Circa ’21 Speakeasy, 8pm <text:span text:style-name="T1">Sat Aug 29</text:span></text:p>
      <text:p text:style-name="Text_20_body"><text:span text:style-name="T1">Beth Lizano (3pm)</text:span>, concert in the Sundays on the Patio live-music series… Bally’s Quad Cities, 3pm <text:span text:style-name="T1">Sun Aug 30</text:span></text:p>
      <text:p text:style-name="Text_20_body"><text:span text:style-name="T1">Rick Estrin &amp; the Nightcats (3:30pm)</text:span>, the band features Rick Estrin on harmonica and vocals, Kid… The Gypsy Highway Bar &amp; Grill​​, 3:30pm <text:span text:style-name="T1">Sun Aug 30</text:span></text:p>
      <text:p text:style-name="Text_20_body"><text:span text:style-name="T1">Tim McNary</text:span>, concert with the touring folk singer/songwriter; $15.88… Raccoon Motel, 7pm <text:span text:style-name="T1">Mon Aug 31</text:span></text:p>
      <text:h text:style-name="Heading_20_4" text:outline-level="4"><text:bookmark-start text:name="september-3"/>September<text:bookmark-end text:name="september-3"/></text:h>
      <text:p text:style-name="First_20_paragraph"><text:span text:style-name="T1">Hippie Death Cult (6pm)</text:span>, concert with the powerful and dynamic force in the psychedelic… Raccoon Motel, 6pm <text:span text:style-name="T1">Tue Sep 1</text:span></text:p>
      <text:p text:style-name="Text_20_body"><text:span text:style-name="T1">Hippies &amp; Cowboys (6pm)</text:span>, concert with the Nashville-based southern-rock outfit; $26.45… Raccoon Motel, 6pm <text:span text:style-name="T1">Wed Sep 2</text:span></text:p>
      <text:p text:style-name="Text_20_body"><text:span text:style-name="T1">Little Hopes (6pm)</text:span>, concert with the Atlanta-based Americana and country-rock duo formed in… Raccoon Motel, 6pm <text:span text:style-name="T1">Thu Sep 3</text:span></text:p>
      <text:p text:style-name="Text_20_body"><text:span text:style-name="T1">Back to the Scene: Emo Nite</text:span>, spinning all your favorite emo, pop-punk, and screamo hits; $13.22… Raccoon Motel, 7pm <text:span text:style-name="T1">Fri Sep 4</text:span></text:p>
      <text:p text:style-name="Text_20_body"><text:span text:style-name="T1">Class of ’82</text:span>, event in the free Rock the Wood 2026 summer concert… The Tangled Wood, 7pm <text:span text:style-name="T1">Fri Sep 4</text:span></text:p>
      <text:p text:style-name="Text_20_body"><text:span text:style-name="T1">Sababa 5 - Verndon</text:span>, concert with the Paris-based band known for their hypnotic blend… Rozz-Tox, 8pm <text:span text:style-name="T1">Fri Sep 4</text:span></text:p>
      <text:p text:style-name="Text_20_body"><text:span text:style-name="T1">Big Hair Mafia</text:span>, event in the free Rock the Wood 2026 summer concert… The Tangled Wood, 7pm <text:span text:style-name="T1">Sat Sep 5</text:span></text:p>
      <text:p text:style-name="Text_20_body"><text:span text:style-name="T1">Hatebreed - Terror - Incantation - Gates to Hell - Torture - Creeping Death (4:45pm)</text:span>, concert with the heavy-metal hardcore rockers, featuring sets by Terror,… Capitol Theatre, 4:45pm <text:span text:style-name="T1">Sat Sep 5</text:span></text:p>
      <text:p text:style-name="Text_20_body"><text:span text:style-name="T1">Bragolin - Carrellee (6pm)</text:span>, concert with the Dutch post-punk/dark wave project by Edwin van… Raccoon Motel, 6pm <text:span text:style-name="T1">Sun Sep 6</text:span></text:p>
      <text:p text:style-name="Text_20_body"><text:span text:style-name="T1">Buffett Blast: Identity Crisis - Johnny Russler &amp; the Beach Bum Band</text:span>, event in the free Rock the Wood 2026 summer concert… The Tangled Wood, 7pm <text:span text:style-name="T1">Sun Sep 6</text:span></text:p>
      <text:p text:style-name="Text_20_body"><text:span text:style-name="T1">Heartbreak Honey (3pm)</text:span>, concert in the Sundays on the Patio live-music series… Bally’s Quad Cities, 3pm <text:span text:style-name="T1">Sun Sep 6</text:span></text:p>
      <text:p text:style-name="Text_20_body"><text:span text:style-name="T1">The Manny Lopez Big Band (2pm)</text:span>, the musicians will be performing all your favorites from such… The Circa ’21 Speakeasy, 2pm <text:span text:style-name="T1">Sun Sep 6</text:span></text:p>
      <text:p text:style-name="Text_20_body"><text:span text:style-name="T1">Robert Lester Folsom - Oscar Lindsey (6pm)</text:span>, concert with the singer-songwriter and guitarist from Georgia best known… Raccoon Motel, 6pm <text:span text:style-name="T1">Mon Sep 7</text:span></text:p>
      <text:h text:style-name="Heading_20_3" text:outline-level="3"><text:bookmark-start text:name="outlying-areas-3"/>Outlying Areas<text:bookmark-end text:name="outlying-areas-3"/></text:h>
      <text:h text:style-name="Heading_20_4" text:outline-level="4"><text:bookmark-start text:name="july-5"/>July<text:bookmark-end text:name="july-5"/></text:h>
      <text:p text:style-name="First_20_paragraph"><text:span text:style-name="T1">Hinterland Music Festival: Katseye - Beabadoobee - Ashnikko - Audrey Nuna - Oklou - Jane Remover - Frost Children - Porch Light - Nourished by Time - Pixel Grip - Lipstick Homicide - Duo Beats</text:span>, performing for the annual music festival held in the Iowa… Avenue of the Saints Amphitheater, <text:span text:style-name="T1">Thu Jul 30</text:span></text:p>
      <text:p text:style-name="Text_20_body"><text:span text:style-name="T1">Chicago Farmer</text:span>, the son of a small town farming community, Cody Diekhoff… Ca D’Zan, 7pm <text:span text:style-name="T1">Fri Jul 31</text:span></text:p>
      <text:p text:style-name="Text_20_body"><text:span text:style-name="T1">Hinterland Music Festival: Lorde - Muna - Snow Strippers - Paris Paloma - Sofia Isella - Wisp - Saint Avangeline - Between Friends - Nina Jirachi - Leslie &amp; the Ly’s - Sarah Tonin - Crooked Torus</text:span>, performing for the annual music festival held in the Iowa… Avenue of the Saints Amphitheater, <text:span text:style-name="T1">Fri Jul 31</text:span></text:p>
      <text:p text:style-name="Text_20_body"><text:span text:style-name="T1">Stone Temple Pilots - Candlebox - Buckcherry</text:span>, with over 70 million albums sold, Stone Temple Pilots roared… Riverside Casino Event Center, 7pm <text:span text:style-name="T1">Fri Jul 31</text:span></text:p>
      <text:p text:style-name="Text_20_body"><text:span text:style-name="T1">The Trollies (6:30pm)</text:span>, event in the 2026 Friday Night Concert Series; in case… Iowa City Ped Mall, 6:30pm <text:span text:style-name="T1">Fri Jul 31</text:span></text:p>
      <text:h text:style-name="Heading_20_4" text:outline-level="4"><text:bookmark-start text:name="august-6"/>August<text:bookmark-end text:name="august-6"/></text:h>
      <text:p text:style-name="First_20_paragraph"><text:span text:style-name="T1">Elvis: Reflections of the King</text:span>, Joseph Hall is recognized by Graceland as one of the… Coralville Center for the Performing Arts, 7pm <text:span text:style-name="T1">Sat Aug 1</text:span></text:p>
      <text:p text:style-name="Text_20_body"><text:span text:style-name="T1">Fork in the Road (6pm)</text:span>, outdoor concert in the Northside Saturday Nights series; free… Downtown Iowa City, 6pm <text:span text:style-name="T1">Sat Aug 1</text:span></text:p>
      <text:p text:style-name="Text_20_body"><text:span text:style-name="T1">Hinterland Music Festival: Mumford &amp; Sons - Jessie Murph - The Format Santigold - Cmat - Julia Wolf - Waylon Wyatt - Amble - The Brook &amp; the Bluff - Buffalo Traffic Jam - Quintron &amp; Miss Pussycat - Derry &amp; the Dirty Dishes</text:span>, performing for the annual music festival held in the Iowa… Avenue of the Saints Amphitheater, <text:span text:style-name="T1">Sat Aug 1</text:span></text:p>
      <text:p text:style-name="Text_20_body"><text:span text:style-name="T1">Lee Brice - Ashley McBryde - George Birge (6pm)</text:span>, concert with the chart-topping country-music singer/songwriter; featuring special guests Ashley… Riverside Casino Event Center, 6pm <text:span text:style-name="T1">Sat Aug 1</text:span></text:p>
      <text:p text:style-name="Text_20_body"><text:span text:style-name="T1">Hinterland Music Festival: Kali Uchis - Young Miko - Geese - Wet Leg - Suki Waterhouse - Audrey Hobert - Samia - Haute &amp; Freddy - Die Spitz - Gouge Away - Koo Koo - Jeffrey Lewis</text:span>, performing for the annual music festival held in the Iowa… Avenue of the Saints Amphitheater, <text:span text:style-name="T1">Sun Aug 2</text:span></text:p>
      <text:p text:style-name="Text_20_body"><text:span text:style-name="T1">Pippi &amp; Daniel Music Fundraising Event (2pm)</text:span>, a full-scale, vocal and horn- driven band with four lead… Orpheum Theatre, 2pm <text:span text:style-name="T1">Sun Aug 2</text:span></text:p>
      <text:p text:style-name="Text_20_body"><text:span text:style-name="T1">Platinum Moon - Seo Linn (6pm)</text:span>, concert in the annual Levitt AMP Galva Music Series; attendees are… Wiley Park, 6pm <text:span text:style-name="T1">Sun Aug 2</text:span></text:p>
      <text:p text:style-name="Text_20_body"><text:span text:style-name="T1">Cedar County Cobras (6:30pm)</text:span>, event in Summer of the Arts’ 2026 Music on the Move… North Liberty City Hall Plaza, 6:30pm <text:span text:style-name="T1">Wed Aug 5</text:span></text:p>
      <text:p text:style-name="Text_20_body"><text:span text:style-name="T1">Gillian Welch &amp; David Rawlings</text:span>, the rich and remarkable careers of Gillian Welch and David… Hancher Auditorium, 7:30pm <text:span text:style-name="T1">Wed Aug 5</text:span></text:p>
      <text:p text:style-name="Text_20_body"><text:span text:style-name="T1">Bronwyn - Stone &amp; Snow</text:span>, concert with the Grammy-winning bluegrass/country singer, fiddler, and songwriter, featuring… Ca D’Zan, 7pm <text:span text:style-name="T1">Thu Aug 6</text:span></text:p>
      <text:p text:style-name="Text_20_body"><text:span text:style-name="T1">The Fast Clydes - Kristina Castañeda (5:30pm)</text:span>, event in the Summer Concert Series; free admission, food for… Glovik Community Park, 5:30pm <text:span text:style-name="T1">Thu Aug 6</text:span></text:p>
      <text:p text:style-name="Text_20_body"><text:span text:style-name="T1">Silt Creek and Whiskey Fund (6:30pm)</text:span>, event in the 2026 Friday Night Concert Series; in case… Iowa City Ped Mall, 6:30pm <text:span text:style-name="T1">Fri Aug 7</text:span></text:p>
      <text:p text:style-name="Text_20_body"><text:span text:style-name="T1">Brian Johannesen (6pm)</text:span>, outdoor concert in the Northside Saturday Nights series; free… Downtown Iowa City, 6pm <text:span text:style-name="T1">Sat Aug 8</text:span></text:p>
      <text:p text:style-name="Text_20_body"><text:span text:style-name="T1">Catfish Keith</text:span>, Keith has established himself as one of the most exciting… The James Theater, 7:30pm <text:span text:style-name="T1">Sat Aug 8</text:span></text:p>
      <text:p text:style-name="Text_20_body"><text:span text:style-name="T1">Central Illinois Dueling Pianos 2026</text:span>, Central Illinois Dueling Pianos has played to over 125,000 people… Orpheum Theatre, 7:30pm <text:span text:style-name="T1">Sat Aug 8</text:span></text:p>
      <text:p text:style-name="Text_20_body"><text:span text:style-name="T1">Dave Moore &amp; Friends</text:span>, concert in the Rhythms at Riverfront Crossings series; free; for… Riverfront Crossings Park, 7pm <text:span text:style-name="T1">Sat Aug 8</text:span></text:p>
      <text:p text:style-name="Text_20_body"><text:span text:style-name="T1">Eats </text:span>‘<text:span text:style-name="T1">N</text:span>’<text:span text:style-name="T1"> Beats @ The District: Free Fall</text:span>, a totally rad night of ’80s music with live entertainment… RB&amp;W Park, <text:span text:style-name="T1">Sat Aug 8</text:span></text:p>
      <text:p text:style-name="Text_20_body"><text:span text:style-name="T1">The Talbott Brothers - Wolfskill &amp; the Wild</text:span>, hailing from the heartland of Imperial, Nebraska, Nick &amp; Ty… Codfish Hollow Barn, 8pm <text:span text:style-name="T1">Sat Aug 8</text:span></text:p>
      <text:p text:style-name="Text_20_body"><text:span text:style-name="T1">KC Johns - The Midnight Cowgirls (6pm)</text:span>, concert in the annual Levitt AMP Galva Music Series; attendees are… Wiley Park, 6pm <text:span text:style-name="T1">Sun Aug 9</text:span></text:p>
      <text:p text:style-name="Text_20_body"><text:span text:style-name="T1">Brick Street Ramblers (6:30pm)</text:span>, event in Summer of the Arts’ 2026 Music on the Move… Court Hill Park, 6:30pm <text:span text:style-name="T1">Wed Aug 12</text:span></text:p>
      <text:p text:style-name="Text_20_body"><text:span text:style-name="T1">River Glen Band (6:30pm)</text:span>, event in the 2026 Friday Night Concert Series; in case… Iowa City Ped Mall, 6:30pm <text:span text:style-name="T1">Fri Aug 14</text:span></text:p>
      <text:p text:style-name="Text_20_body"><text:span text:style-name="T1">Aqua Palooza with Rock Falls River Chase: Brotherhood Band</text:span>, for information, call 815-622-1106 and e-mail director@visitrockfalls.com… RB&amp;W Park, <text:span text:style-name="T1">Sat Aug 15</text:span></text:p>
      <text:p text:style-name="Text_20_body"><text:span text:style-name="T1">Dailey &amp; Vincent: A Beautiful Life Tour</text:span>, Grand Ole Opry members, Grammy nominees, and multi-award winners, Dailey… John &amp; Alice Butler Hall - University of Dubuque Heritage Center, 7:30pm <text:span text:style-name="T1">Sat Aug 15</text:span></text:p>
      <text:p text:style-name="Text_20_body"><text:span text:style-name="T1">Rick Lindy’s Black &amp; White Night</text:span>, vocalist Rick Lindy from Chicago IL and his dynamic band… Ohnward Fine Arts Center, 7pm <text:span text:style-name="T1">Sat Aug 15</text:span></text:p>
      <text:p text:style-name="Text_20_body"><text:span text:style-name="T1">The Regular Joes (6pm)</text:span>, outdoor concert in the Northside Saturday Nights series; free… Downtown Iowa City, 6pm <text:span text:style-name="T1">Sat Aug 15</text:span></text:p>
      <text:p text:style-name="Text_20_body"><text:span text:style-name="T1">Lettuce</text:span>, funk, soul, jazz, rock, and hip-hop come together in one… Englert Theatre, 7:30pm <text:span text:style-name="T1">Sun Aug 16</text:span></text:p>
      <text:p text:style-name="Text_20_body"><text:span text:style-name="T1">Biird</text:span>, concert with the all-female Irish supergroup; 6pm potluck, 7pm concert;… Ca D’Zan, 7pm <text:span text:style-name="T1">Mon Aug 17</text:span></text:p>
      <text:p text:style-name="Text_20_body"><text:span text:style-name="T1">Pigs &amp; Clover (6:30pm)</text:span>, event in Summer of the Arts’ 2026 Music on the Move… Peninsula Neighborhood, 6:30pm <text:span text:style-name="T1">Wed Aug 19</text:span></text:p>
      <text:p text:style-name="Text_20_body"><text:span text:style-name="T1">Funktastic 5 (6pm)</text:span>, event in the Summer Concert Series; free admission, food for… Glovik Community Park, 6pm <text:span text:style-name="T1">Thu Aug 20</text:span></text:p>
      <text:p text:style-name="Text_20_body"><text:span text:style-name="T1">Matt Stone as Elvis: In Person</text:span>, internationally recognized by Graceland and the Elvis Presley Estate, the… Orpheum Theatre, 7:30pm <text:span text:style-name="T1">Thu Aug 20</text:span></text:p>
      <text:p text:style-name="Text_20_body"><text:span text:style-name="T1">The Sweet Lillies</text:span>, concert with the Colorado-based bluegrass/Americana group; 6pm potluck, 7pm concert;… Ca D’Zan, 7pm <text:span text:style-name="T1">Thu Aug 20</text:span></text:p>
      <text:p text:style-name="Text_20_body"><text:span text:style-name="T1">Umphrey’s McGee</text:span>, with more than 2,800 live shows, 15 studio albums, and… Englert Theatre, 7:30pm <text:span text:style-name="T1">Thu Aug 20</text:span></text:p>
      <text:p text:style-name="Text_20_body"><text:span text:style-name="T1">Jumbies (6:30pm)</text:span>, event in the 2026 Friday Night Concert Series; in case… Iowa City Ped Mall, 6:30pm <text:span text:style-name="T1">Fri Aug 21</text:span></text:p>
      <text:p text:style-name="Text_20_body"><text:span text:style-name="T1">G. Love &amp; Special Sauce: Lemonade 20th Anniversary</text:span>, concert with the Philadelphia-based rockers whose sound that encompasses blues,… Codfish Hollow Barn, 8pm <text:span text:style-name="T1">Sat Aug 22</text:span></text:p>
      <text:p text:style-name="Text_20_body"><text:span text:style-name="T1">Kevin Burt (6pm)</text:span>, outdoor concert in the Northside Saturday Nights series; free… Downtown Iowa City, 6pm <text:span text:style-name="T1">Sat Aug 22</text:span></text:p>
      <text:p text:style-name="Text_20_body"><text:span text:style-name="T1">Noryli - Parranderos Latin Combo</text:span>, concert in the Rhythms at Riverfront Crossings series; free; for… Riverfront Crossings Park, 7pm <text:span text:style-name="T1">Sat Aug 22</text:span></text:p>
      <text:p text:style-name="Text_20_body"><text:span text:style-name="T1">Ion &amp; Friends (6:30pm)</text:span>, event in Summer of the Arts’ 2026 Music on the Move… College Green Park, 6:30pm <text:span text:style-name="T1">Wed Aug 26</text:span></text:p>
      <text:p text:style-name="Text_20_body"><text:span text:style-name="T1">Judy Collins &amp; Bruce Cockburn</text:span>, concert with the legendary. Grammy-winning folk singer on her farewell-to-touring… Englert Theatre, 7pm <text:span text:style-name="T1">Wed Aug 26</text:span></text:p>
      <text:p text:style-name="Text_20_body"><text:span text:style-name="T1">Socks in the Frying Pan</text:span>, concert with the multi-award winning trio from County Clare on… Ca D’Zan, 7pm <text:span text:style-name="T1">Thu Aug 27</text:span></text:p>
      <text:p text:style-name="Text_20_body"><text:span text:style-name="T1">Middle Eastern Jazz Fundraiser Concert for the Hope Foundation</text:span>, join award-winning Palestinian American composer, buzuq and oud player Wanees… Coralville Center for the Performing Arts, 7:30pm <text:span text:style-name="T1">Fri Aug 28</text:span></text:p>
      <text:p text:style-name="Text_20_body"><text:span text:style-name="T1">Sierra Ferrell (6:30pm)</text:span>, performing in the “Heavy Petal Tour” Fall Welcome Concert; following… Hancher Auditorium, 6:30pm <text:span text:style-name="T1">Fri Aug 28</text:span></text:p>
      <text:p text:style-name="Text_20_body"><text:span text:style-name="T1">The Beaker Brothers (6:30pm)</text:span>, event in the 2026 Friday Night Concert Series; in case… Iowa City Ped Mall, 6:30pm <text:span text:style-name="T1">Fri Aug 28</text:span></text:p>
      <text:p text:style-name="Text_20_body"><text:span text:style-name="T1">Art in the Park Sculpture Walk &amp; Outdoor Art Gallery: Tobin Kirk - Eli Traum Music - Sami Marie - Jay Vonn.</text:span>, an inspiring day of creativity and community; explore eight brand-new… RB&amp;W Park, <text:span text:style-name="T1">Sat Aug 29</text:span></text:p>
      <text:p text:style-name="Text_20_body"><text:span text:style-name="T1">The Steve Grismore Trio (6pm)</text:span>, outdoor concert in the Northside Saturday Nights series; free… Downtown Iowa City, 6pm <text:span text:style-name="T1">Sat Aug 29</text:span></text:p>
      <text:h text:style-name="Heading_20_4" text:outline-level="4"><text:bookmark-start text:name="september-4"/>September<text:bookmark-end text:name="september-4"/></text:h>
      <text:p text:style-name="First_20_paragraph"><text:span text:style-name="T1">Ray LaMontagne - The Weather Station</text:span>, LaMontagne’s catalog spans nine full length records, chart topping radio… Hancher Auditorium, 7pm <text:span text:style-name="T1">Tue Sep 1</text:span></text:p>
      <text:p text:style-name="Text_20_body"><text:span text:style-name="T1">The Matt Fuller Band - Ron Tegeler (5:30pm)</text:span>, event in the Summer Concert Series; free admission, food for… Glovik Community Park, 5:30pm <text:span text:style-name="T1">Thu Sep 3</text:span></text:p>
      <text:p text:style-name="Text_20_body"><text:span text:style-name="T1">StrumDrums and Jack Lion (6:30pm)</text:span>, event in the 2026 Friday Night Concert Series; in case… Iowa City Ped Mall, 6:30pm <text:span text:style-name="T1">Fri Sep 4</text:span></text:p>
      <text:p text:style-name="Text_20_body"><text:span text:style-name="T1">The Night Lights (6pm)</text:span>, outdoor concert in the Northside Saturday Nights series; free… Downtown Iowa City, 6pm <text:span text:style-name="T1">Fri Sep 4</text:span></text:p>
      <text:p text:style-name="Text_20_body"><text:span text:style-name="T1">Blake Shaw &amp; Alyx Rush (6pm)</text:span>, outdoor concert in the Northside Saturday Nights series; free… Downtown Iowa City, 6pm <text:span text:style-name="T1">Sat Sep 5</text:span></text:p>
      <text:h text:style-name="Heading_20_2" text:outline-level="2"><text:bookmark-start text:name="calls-for-entry-1"/>Calls For Entry<text:bookmark-end text:name="calls-for-entry-1"/></text:h>
      <text:h text:style-name="Heading_20_3" text:outline-level="3"><text:bookmark-start text:name="scott-rock-island-counties-5"/>Scott &amp; Rock Island Counties<text:bookmark-end text:name="scott-rock-island-counties-5"/></text:h>
      <text:h text:style-name="Heading_20_4" text:outline-level="4"><text:bookmark-start text:name="august-7"/>August<text:bookmark-end text:name="august-7"/></text:h>
      <text:p text:style-name="First_20_paragraph"><text:span text:style-name="T1">The Talk of The Town</text:span>, on Tuesdays, hosted by DJ Powder (Tiana Washington); featuring local… KALA Radio 88.5 &amp; 105.5 FM, 6pm <text:span text:style-name="T1">Tue Aug 4 thru Tue Aug 25</text:span></text:p>
      <text:h text:style-name="Heading_20_4" text:outline-level="4"><text:bookmark-start text:name="september-5"/>September<text:bookmark-end text:name="september-5"/></text:h>
      <text:p text:style-name="First_20_paragraph"><text:span text:style-name="T1">The Talk of The Town</text:span>, on Tuesdays, hosted by DJ Powder (Tiana Washington); featuring local… KALA Radio 88.5 &amp; 105.5 FM, 6pm <text:span text:style-name="T1">Tue Sep 1</text:span></text:p>
      <text:h text:style-name="Heading_20_1" text:outline-level="1"><text:bookmark-start text:name="literary-arts"/>LITERARY ARTS<text:bookmark-end text:name="literary-arts"/></text:h>
      <text:h text:style-name="Heading_20_2" text:outline-level="2"><text:bookmark-start text:name="literary-arts-readings-discussions"/>LITERARY ARTS Readings &amp; Discussions<text:bookmark-end text:name="literary-arts-readings-discussions"/></text:h>
      <text:h text:style-name="Heading_20_3" text:outline-level="3"><text:bookmark-start text:name="scott-rock-island-counties-6"/>Scott &amp; Rock Island Counties<text:bookmark-end text:name="scott-rock-island-counties-6"/></text:h>
      <text:h text:style-name="Heading_20_4" text:outline-level="4"><text:bookmark-start text:name="july-6"/>July<text:bookmark-end text:name="july-6"/></text:h>
      <text:p text:style-name="First_20_paragraph"><text:span text:style-name="T1">Plant a Seed, Read Summer Reading Challenge</text:span>, thru July 31; readers of all ages win prizes for… Rock Island Public Library - Downtown Library, <text:span text:style-name="T1">thru Fri Jul 31</text:span></text:p>
      <text:h text:style-name="Heading_20_4" text:outline-level="4"><text:bookmark-start text:name="august-8"/>August<text:bookmark-end text:name="august-8"/></text:h>
      <text:p text:style-name="First_20_paragraph"><text:span text:style-name="T1">First Lie Wins</text:span>, discussion of Ashley Elston’s book with the Adult Book Club;… LeClaire Community Library, 6:30pm <text:span text:style-name="T1">Mon Aug 3</text:span></text:p>
      <text:p text:style-name="Text_20_body"><text:span text:style-name="T1">Everything Is Tuberculosis</text:span>, discussion of John Green’s book with Pageturners, a contemporary fiction… Moline Public Library, 1pm <text:span text:style-name="T1">Tue Aug 4</text:span></text:p>
      <text:p text:style-name="Text_20_body"><text:span text:style-name="T1">QCL Book Club</text:span>, join Brittany Peacock and Morgan Ottier on KWQC TV6 for… KWQC TV6, 3pm <text:span text:style-name="T1">Tue Aug 4</text:span></text:p>
      <text:p text:style-name="Text_20_body"><text:span text:style-name="T1">Louise Nevelson: Light &amp; Shadow</text:span>, discussion of Laurie Wilson’s book in the Art Lovers Book… Figge Art Museum, 12:30pm <text:span text:style-name="T1">Wed Aug 5</text:span></text:p>
      <text:p text:style-name="Text_20_body"><text:span text:style-name="T1">Shadow and Bone</text:span>, discussion of Leigh Bardugo’s book with the See YA Book… Davenport Public Library - Eastern Avenue Branch, 6:30pm <text:span text:style-name="T1">Wed Aug 5</text:span></text:p>
      <text:p text:style-name="Text_20_body"><text:span text:style-name="T1">Book Lovers</text:span>, a book club featuring a variety of romance novels; free;… Davenport Public Library - Eastern Avenue Branch, 6:30pm <text:span text:style-name="T1">Thu Aug 6</text:span></text:p>
      <text:p text:style-name="Text_20_body">“<text:span text:style-name="T1">Stand by Me</text:span>”, discussion of Wendell Berry’s short story with the Short &amp; Sweets… Davenport Public Library - Fairmount Street Branch, 10am <text:span text:style-name="T1">Mon Aug 10</text:span></text:p>
      <text:p text:style-name="Text_20_body"><text:span text:style-name="T1">Cooking the Books</text:span>, we explore a new theme or ingredient while diving into… Bettendorf Public Library, 6:30pm <text:span text:style-name="T1">Mon Aug 10</text:span></text:p>
      <text:p text:style-name="Text_20_body"><text:span text:style-name="T1">Burn</text:span>, discussion of Peter Heller’s book with the Get Lit discussion… Adventurous Brewing, 7pm <text:span text:style-name="T1">Tue Aug 11</text:span></text:p>
      <text:p text:style-name="Text_20_body"><text:span text:style-name="T1">The Light Between Oceans</text:span>, discussion of M.L. Stedman’s book with the West End Book… Davenport Public Library - Fairmount Street Branch, 6:30pm <text:span text:style-name="T1">Tue Aug 11</text:span></text:p>
      <text:p text:style-name="Text_20_body"><text:span text:style-name="T1">Cookbook Club: Desserts</text:span>, a new book club for cooking and trying new foods;… LeClaire Community Library, 6:30pm <text:span text:style-name="T1">Mon Aug 17</text:span></text:p>
      <text:p text:style-name="Text_20_body"><text:span text:style-name="T1">Hijab Butch Blues</text:span>, discussion of Lamya H.’s book with the Read with Pride… Davenport Public Library - Fairmount Street Branch, 6:30pm <text:span text:style-name="T1">Tue Aug 18</text:span></text:p>
      <text:p text:style-name="Text_20_body"><text:span text:style-name="T1">The Idaho Four: An American Tragedy</text:span>, discussion of James Patterson’s and Vicky Ward’s book with the… Moline Public Library, 1pm <text:span text:style-name="T1">Tue Aug 18</text:span></text:p>
      <text:p text:style-name="Text_20_body"><text:span text:style-name="T1">The Winds from Further West</text:span>, discussion of Alexander McCall Smith’s book with the Midtown Readers… Rock Island Public Library - Watts-Midtown Branch, 6:30pm <text:span text:style-name="T1">Tue Aug 18</text:span></text:p>
      <text:p text:style-name="Text_20_body"><text:span text:style-name="T1">Paper Girls</text:span>, discussion of Brian K. Vaughan’s book with the Science Fiction… Moline Public Library, 6pm <text:span text:style-name="T1">Wed Aug 19</text:span></text:p>
      <text:p text:style-name="Text_20_body"><text:span text:style-name="T1">Secret Lives of the Nine Negro Teeth of George Washington</text:span>, discussion of Phenderson Djèlí Clark’s 2018 book with the Contemporary… Bettendorf Public Library, 6:30pm <text:span text:style-name="T1">Wed Aug 19</text:span></text:p>
      <text:p text:style-name="Text_20_body"><text:span text:style-name="T1">Silent Book Club</text:span>, join us for a full hour of uninterrupted reading with… Rock Island Public Library - Watts-Midtown Branch, 5:30pm <text:span text:style-name="T1">Wed Aug 19</text:span></text:p>
      <text:p text:style-name="Text_20_body"><text:span text:style-name="T1">The Great Mann</text:span>, discussion of Kyra Davis Lurie’s book with the Novel Naptime… Moline Public Library, 9:30am <text:span text:style-name="T1">Wed Aug 19</text:span></text:p>
      <text:p text:style-name="Text_20_body"><text:span text:style-name="T1">The Circle</text:span>, discussion of Dave Eggers’ book with the Overbooked Book Club;… Davenport Public Library - Eastern Avenue Branch, 6:30pm <text:span text:style-name="T1">Thu Aug 20</text:span></text:p>
      <text:p text:style-name="Text_20_body"><text:span text:style-name="T1">Silent Book Club</text:span>, a full hour of uninterrupted reading with fellow book lovers; … Rock Island Public Library - Watts-Midtown Branch, 5:30pm <text:span text:style-name="T1">Fri Aug 21</text:span></text:p>
      <text:p text:style-name="Text_20_body"><text:span text:style-name="T1">Local Author Showcase</text:span>, authors from the Quad Cities will feature their current works,… Moline Public Library, 10am <text:span text:style-name="T1">Sat Aug 22</text:span></text:p>
      <text:p text:style-name="Text_20_body"><text:span text:style-name="T1">Arabian Sands</text:span>, discussion of Wilfred Thesiger’s book with the Environmental Book Club; free; for… River Action, 7pm <text:span text:style-name="T1">Tue Aug 25</text:span></text:p>
      <text:p text:style-name="Text_20_body"><text:span text:style-name="T1">Fahrenheit 451</text:span>, discussion of Ray Bradbury’s novel with the Freedom to Read… Rock Island Public Library - Downtown Library, 2pm <text:span text:style-name="T1">Tue Aug 25</text:span></text:p>
      <text:p text:style-name="Text_20_body"><text:span text:style-name="T1">Rooting Out Poverty Book Club</text:span>, free; for information, call 309-524-2470… Moline Public Library, 6pm <text:span text:style-name="T1">Wed Aug 26</text:span></text:p>
      <text:p text:style-name="Text_20_body"><text:span text:style-name="T1">The Quiet Librarian</text:span>, discussion of Allen Eskens’ book with the Brown Bag Book… Davenport Public Library - Eastern Avenue Branch, 1pm <text:span text:style-name="T1">Wed Aug 26</text:span></text:p>
      <text:p text:style-name="Text_20_body"><text:span text:style-name="T1">West With Giraffes</text:span>, discussion of Lynda Rutledge’s book with the Southwest Book Club;… Rock Island Public Library - Southwest Branch, 3pm <text:span text:style-name="T1">Wed Aug 26</text:span></text:p>
      <text:p text:style-name="Text_20_body"><text:span text:style-name="T1">Separation of Church and Hate: A Sane Person’s Guide to Taking Back the Bible from Fundamentalists, Fascists, and Flock-fleecing Frauds</text:span>, discussion of John Fugelsang’s book with the Last Monday Book… Silvis Public Library, 5pm <text:span text:style-name="T1">Mon Aug 31</text:span></text:p>
      <text:h text:style-name="Heading_20_4" text:outline-level="4"><text:bookmark-start text:name="september-6"/>September<text:bookmark-end text:name="september-6"/></text:h>
      <text:p text:style-name="First_20_paragraph"><text:span text:style-name="T1">Buckeye</text:span>, discussion of Patrick Ryan’s novel with Pageturners, a contemporary fiction… Moline Public Library, 1pm <text:span text:style-name="T1">Tue Sep 1</text:span></text:p>
      <text:p text:style-name="Text_20_body"><text:span text:style-name="T1">Last Light: How Six Artists Made Old Age a Time of Triumph</text:span>, discussion of Richard Lacayo’s book in the Art Lovers Book… Figge Art Museum, 12:30pm <text:span text:style-name="T1">Wed Sep 2</text:span></text:p>
      <text:p text:style-name="Text_20_body"><text:span text:style-name="T1">The Luis Ortega Survival Club</text:span>, discussion of Sonora Reyes’ book with the See YA Book… Davenport Public Library - Eastern Avenue Branch, 6:30pm <text:span text:style-name="T1">Wed Sep 2</text:span></text:p>
      <text:p text:style-name="Text_20_body"><text:span text:style-name="T1">The Fastest Way to Fall</text:span>, discussion of Denise Williams’ book with the Book Lovers book… Davenport Public Library - Eastern Avenue Branch, 6:30pm <text:span text:style-name="T1">Thu Sep 3</text:span></text:p>
      <text:p text:style-name="Text_20_body"><text:span text:style-name="T1">QCL Book Club</text:span>, join Brittany Peacock and Morgan Ottier on KWQC TV6 for… KWQC TV6, 3pm <text:span text:style-name="T1">Fri Sep 4</text:span></text:p>
      <text:h text:style-name="Heading_20_2" text:outline-level="2"><text:bookmark-start text:name="literary-workshops-classes"/>LITERARY Workshops &amp; Classes<text:bookmark-end text:name="literary-workshops-classes"/></text:h>
      <text:h text:style-name="Heading_20_3" text:outline-level="3"><text:bookmark-start text:name="scott-rock-island-counties-7"/>Scott &amp; Rock Island Counties<text:bookmark-end text:name="scott-rock-island-counties-7"/></text:h>
      <text:h text:style-name="Heading_20_4" text:outline-level="4"><text:bookmark-start text:name="august-9"/>August<text:bookmark-end text:name="august-9"/></text:h>
      <text:p text:style-name="First_20_paragraph"><text:span text:style-name="T1">Write Now! Writer’s Group</text:span>, adult writers of all genres are invited to a monthly… Moline Public Library, 6:30pm <text:span text:style-name="T1">Mon Aug 10</text:span></text:p>
      <text:h text:style-name="Heading_20_1" text:outline-level="1"><text:bookmark-start text:name="theatre"/>THEATRE<text:bookmark-end text:name="theatre"/></text:h>
      <text:h text:style-name="Heading_20_2" text:outline-level="2"><text:bookmark-start text:name="theatre-performances"/>THEATRE Performances<text:bookmark-end text:name="theatre-performances"/></text:h>
      <text:h text:style-name="Heading_20_3" text:outline-level="3"><text:bookmark-start text:name="scott-rock-island-counties-8"/>Scott &amp; Rock Island Counties<text:bookmark-end text:name="scott-rock-island-counties-8"/></text:h>
      <text:p text:style-name="First_20_paragraph"><text:span text:style-name="T1">Mean Girls</text:span>, Countryside Community Theatre presents the Tony-nominated musical based on the… North Scott High School Fine Arts Auditorium, <text:span text:style-name="T1">Fri Jul 31 thru Sun Aug 2</text:span></text:p>
      <text:p text:style-name="Text_20_body"><text:span text:style-name="T1">The Wizard of Oz</text:span>, musical classic taking audiences down the Yellow Brick Road to… Circa ’21 Dinner Playhouse, <text:span text:style-name="T1">Fri Jul 31 thru Sat Sep 5</text:span></text:p>
      <text:p text:style-name="Text_20_body"><text:span text:style-name="T1">Women’s Festival</text:span>, Genesius Guild presents Aristophanes’ comedy (a.k.a. Thesmophoriazusae) satirically updated; Sat.… Lincoln Park, 7pm <text:span text:style-name="T1">Sat Aug 1 thru Sun Aug 2</text:span></text:p>
      <text:p text:style-name="Text_20_body"><text:span text:style-name="T1">Puffs</text:span>, the Matt Cox adventure comedy certainly not based on a certain… The Black Box Theatre, <text:span text:style-name="T1">Thu Aug 6 thru Sat Aug 15</text:span></text:p>
      <text:p text:style-name="Text_20_body"><text:span text:style-name="T1">Disney’s Frozen</text:span>, Tony-nominated musical based on the Oscar-winning animated film; Fri. &amp;… The Spotlight Theatre, <text:span text:style-name="T1">Fri Aug 7 thru Sun Aug 16</text:span></text:p>
      <text:p text:style-name="Text_20_body"><text:span text:style-name="T1">Murder by Poe</text:span>, Jeffrey Hatcher’s stage adaptation of several Edgar Allan Poe stories,… Playcrafters Barn Theatre, <text:span text:style-name="T1">Fri Aug 7 thru Sun Aug 16</text:span></text:p>
      <text:p text:style-name="Text_20_body"><text:span text:style-name="T1">The 25th Annual Putnam County Spelling Bee</text:span>, Tony-winning musical comedy about the grade-school bee, with audience participatio,… Quad City Music Guild - Prospect Park Auditorium, <text:span text:style-name="T1">Fri Aug 7 thru Sun Aug 16</text:span></text:p>
      <text:p text:style-name="Text_20_body"><text:span text:style-name="T1">Death of a Salesman</text:span>, Arthur Miller’s Pulitzer Prize- and Tony-winning drama, presented in partnership… Black Hawk College Theatre - Building 1, Room 308, 7:30pm <text:span text:style-name="T1">Thu Aug 20 thru Sat Aug 29</text:span></text:p>
      <text:p text:style-name="Text_20_body"><text:span text:style-name="T1">Come from Away</text:span>, Tony-winning musical about the small town in Newfoundland that housed… The Black Box Theatre, <text:span text:style-name="T1">Fri Aug 28 thru Sun Sep 6</text:span></text:p>
      <text:h text:style-name="Heading_20_3" text:outline-level="3"><text:bookmark-start text:name="outlying-areas-4"/>Outlying Areas<text:bookmark-end text:name="outlying-areas-4"/></text:h>
      <text:p text:style-name="First_20_paragraph"><text:span text:style-name="T1">Bonnie &amp; Clyde</text:span>, musical tale of the notorious bank robbers; with music by… Clinton Area Showboat Theatre, <text:span text:style-name="T1">thru Sun Aug 2</text:span></text:p>
      <text:p text:style-name="Text_20_body"><text:span text:style-name="T1">Shrek the Musical</text:span>, Tony-winning Broadway musical based on Dreamworks’ Oscar-winning animated comedy; Wed.-Sat.… Timber Lake Playhouse, <text:span text:style-name="T1">thru Sun Aug 2</text:span></text:p>
      <text:p text:style-name="Text_20_body"><text:span text:style-name="T1">The 25th Annual Putnam County Spelling Bee</text:span>, Tony-winning musical comedy about the grade-school bee, with audience participation;… Clinton Area Showboat Theatre, <text:span text:style-name="T1">Thu Aug 6 thru Sun Aug 16</text:span></text:p>
      <text:p text:style-name="Text_20_body"><text:span text:style-name="T1">Hands on a Hardbody</text:span>, musical about the American dream and competitive spirit, based on… Timber Lake Playhouse, <text:span text:style-name="T1">Fri Aug 7 thru Sun Aug 16</text:span></text:p>
      <text:p text:style-name="Text_20_body"><text:span text:style-name="T1">Picasso at the Lapin Agile</text:span>, Steve Martin’s comedy a fictional meeting between young Pablo Picasso… Richmond Hill Barn Theatre, <text:span text:style-name="T1">Thu Aug 20 thru Sun Aug 30</text:span></text:p>
      <text:p text:style-name="Text_20_body"><text:span text:style-name="T1">The Mermaids</text:span>, a world-premiere musical comedy by award-winning writer Billy Recce, and… Timber Lake Playhouse, <text:span text:style-name="T1">Fri Aug 21 thru Sun Aug 30</text:span></text:p>
      <text:h text:style-name="Heading_20_2" text:outline-level="2"><text:bookmark-start text:name="auditions-calls-for-entry"/>Auditions &amp; Calls For Entry<text:bookmark-end text:name="auditions-calls-for-entry"/></text:h>
      <text:h text:style-name="Heading_20_3" text:outline-level="3"><text:bookmark-start text:name="outlying-areas-5"/>Outlying Areas<text:bookmark-end text:name="outlying-areas-5"/></text:h>
      <text:h text:style-name="Heading_20_4" text:outline-level="4"><text:bookmark-start text:name="august-10"/>August<text:bookmark-end text:name="august-10"/></text:h>
      <text:p text:style-name="First_20_paragraph"><text:span text:style-name="T1">19th Annual Timber Lake Playhouse Red Carpet Gala</text:span>, join us for an enchanting evening celebrating 65 Years in… Timber Lake Playhouse, 4:30pm <text:span text:style-name="T1">Sat Aug 1</text:span></text:p>
      <text:h text:style-name="Heading_20_1" text:outline-level="1"><text:bookmark-start text:name="dance"/>DANCE<text:bookmark-end text:name="dance"/></text:h>
      <text:h text:style-name="Heading_20_2" text:outline-level="2"><text:bookmark-start text:name="classes-ongoing-events"/>Classes, &amp; Ongoing Events<text:bookmark-end text:name="classes-ongoing-events"/></text:h>
      <text:h text:style-name="Heading_20_3" text:outline-level="3"><text:bookmark-start text:name="scott-rock-island-counties-9"/>Scott &amp; Rock Island Counties<text:bookmark-end text:name="scott-rock-island-counties-9"/></text:h>
      <text:h text:style-name="Heading_20_4" text:outline-level="4"><text:bookmark-start text:name="july-7"/>July<text:bookmark-end text:name="july-7"/></text:h>
      <text:p text:style-name="First_20_paragraph"><text:span text:style-name="T1">Ballet Quad Cities School of Dance Classes</text:span>, offering classes in Ballet Pointe, Modern, Jazz, Tap, Conditioning, Creative… Ballet Quad Cities School of Dance, <text:span text:style-name="T1">thru Fri Jul 31</text:span></text:p>
      <text:p text:style-name="Text_20_body"><text:span text:style-name="T1">Ecdysiast Dance Party</text:span>, on Fridays; grab a drink and join our go-go dancers… Ecdysiast Arts Museum, 7pm <text:span text:style-name="T1">Fri Jul 31</text:span></text:p>
      <text:p text:style-name="Text_20_body"><text:span text:style-name="T1">Free Dance Lessons &amp; Line Dancing</text:span>, presented by Dance 101 with Amy; on every last Friday of… Kelso’s Corner, 6:30pm <text:span text:style-name="T1">Fri Jul 31</text:span></text:p>
      <text:h text:style-name="Heading_20_4" text:outline-level="4"><text:bookmark-start text:name="august-11"/>August<text:bookmark-end text:name="august-11"/></text:h>
      <text:p text:style-name="First_20_paragraph"><text:span text:style-name="T1">Ballet Quad Cities School of Dance Classes</text:span>, offering classes in Ballet Pointe, Modern, Jazz, Tap, Conditioning, Creative… Ballet Quad Cities School of Dance, <text:span text:style-name="T1">Sat Aug 1 thru Mon Aug 31</text:span></text:p>
      <text:p text:style-name="Text_20_body"><text:span text:style-name="T1">Ecdysiast Bump &amp; Grind Class</text:span>, on Sundays; a weekly class on the art of burlesque… Ecdysiast Arts Museum, 11am <text:span text:style-name="T1">Sun Aug 2 thru Sun Aug 30</text:span></text:p>
      <text:p text:style-name="Text_20_body"><text:span text:style-name="T1">Line Dancing</text:span>, event in the Mississippi Valley Fair; $5-12 daily admission; for… Mississippi Valley Fairgrounds Variety Tent, 5pm <text:span text:style-name="T1">Tue Aug 4 thru Sat Aug 8</text:span></text:p>
      <text:p text:style-name="Text_20_body"><text:span text:style-name="T1">Beginner Dance Lessons &amp; Dance Nights</text:span>, presented by Dance 101 with Amy; on Wednesdays; all ages… Daiquiri Factory - Davenport, 6pm <text:span text:style-name="T1">Wed Aug 5 thru Wed Aug 26</text:span></text:p>
      <text:p text:style-name="Text_20_body"><text:span text:style-name="T1">Impact Dancers</text:span>, event in the Mississippi Valley Fair; $5-12 daily admission; for… Mississippi Valley Fairgrounds Variety Tent, 3:15pm <text:span text:style-name="T1">Thu Aug 6</text:span></text:p>
      <text:p text:style-name="Text_20_body"><text:span text:style-name="T1">Riyal Drama Dancers</text:span>, event in the Mississippi Valley Fair; $5-12 daily admission; for… Mississippi Valley Fairgrounds Variety Tent, 11:30am <text:span text:style-name="T1">Thu Aug 6</text:span></text:p>
      <text:p text:style-name="Text_20_body"><text:span text:style-name="T1">Ecdysiast Dance Party</text:span>, on Fridays; grab a drink and join our go-go dancers… Ecdysiast Arts Museum, 7pm <text:span text:style-name="T1">Fri Aug 7 thru Fri Aug 28</text:span></text:p>
      <text:p text:style-name="Text_20_body"><text:span text:style-name="T1">Live Band Burlesque Show featuring Unfamiliar Collective, Caffeyne Luv, &amp; Dannie Diesel</text:span>, an event in the 2026 Alternating Currents Festival… Ecdysiast Arts Museum, 7pm <text:span text:style-name="T1">Fri Aug 14</text:span></text:p>
      <text:p text:style-name="Text_20_body"><text:span text:style-name="T1">Live Band Burlesque Show with Fifth of Country, Dannie Diesel, &amp; Mac DeVille</text:span>, an event in the 2026 Alternating Currents Festival… Ecdysiast Arts Museum, 5pm <text:span text:style-name="T1">Sat Aug 15</text:span></text:p>
      <text:p text:style-name="Text_20_body"><text:span text:style-name="T1">Belly Dance Meets Burlesque with Samantha Karadsheh &amp; Dannie Diesel</text:span>, an event in the 2026 Alternating Currents Festival; an audience-interactive… Ecdysiast Arts Museum, 6pm <text:span text:style-name="T1">Sun Aug 16</text:span></text:p>
      <text:p text:style-name="Text_20_body"><text:span text:style-name="T1">Line Dance Friday</text:span>, the evening begins with optional boxed dinners and dance instruction… Skinner Block Courtyard, 6pm <text:span text:style-name="T1">Fri Aug 21</text:span></text:p>
      <text:p text:style-name="Text_20_body"><text:span text:style-name="T1">Auditions: Ballet Quad Cities’ The Nutcracker – Ages 11 &amp; Up</text:span>, seeking community members for the December 12-13 production of Tchaikovsky’s… Ballet Quad Cities Studio, 5:30pm <text:span text:style-name="T1">Wed Aug 26</text:span></text:p>
      <text:p text:style-name="Text_20_body"><text:span text:style-name="T1">Auditions: Ballet Quad Cities’ The Nutcracker – Ages 7-10</text:span>, seeking community members for the December 12-13 production of Tchaikovsky’s… Ballet Quad Cities Studio, 4:30pm <text:span text:style-name="T1">Wed Aug 26</text:span></text:p>
      <text:p text:style-name="Text_20_body"><text:span text:style-name="T1">Free Dance Lessons &amp; Line Dancing</text:span>, presented by Dance 101 with Amy; on every last Friday of… Kelso’s Corner, 6:30pm <text:span text:style-name="T1">Fri Aug 28</text:span></text:p>
      <text:h text:style-name="Heading_20_4" text:outline-level="4"><text:bookmark-start text:name="september-7"/>September<text:bookmark-end text:name="september-7"/></text:h>
      <text:p text:style-name="First_20_paragraph"><text:span text:style-name="T1">Ballet Quad Cities School of Dance Classes</text:span>, offering classes in Ballet Pointe, Modern, Jazz, Tap, Conditioning, Creative… Ballet Quad Cities School of Dance, <text:span text:style-name="T1">Tue Sep 1 thru Mon Sep 7</text:span></text:p>
      <text:p text:style-name="Text_20_body"><text:span text:style-name="T1">Beginner Dance Lessons &amp; Dance Nights</text:span>, presented by Dance 101 with Amy; on Wednesdays; all ages… Daiquiri Factory - Davenport, 6pm <text:span text:style-name="T1">Wed Sep 2</text:span></text:p>
      <text:p text:style-name="Text_20_body"><text:span text:style-name="T1">Ecdysiast Dance Party</text:span>, on Fridays; grab a drink and join our go-go dancers… Ecdysiast Arts Museum, 7pm <text:span text:style-name="T1">Fri Sep 4</text:span></text:p>
      <text:p text:style-name="Text_20_body"><text:span text:style-name="T1">Ecdysiast Bump &amp; Grind Class</text:span>, on Sundays; a weekly class on the art of burlesque… Ecdysiast Arts Museum, 11am <text:span text:style-name="T1">Sun Sep 6</text:span></text:p>
      <text:h text:style-name="Heading_20_1" text:outline-level="1"><text:bookmark-start text:name="comedy"/>COMEDY<text:bookmark-end text:name="comedy"/></text:h>
      <text:h text:style-name="Heading_20_3" text:outline-level="3"><text:bookmark-start text:name="scott-rock-island-counties-10"/>Scott &amp; Rock Island Counties<text:bookmark-end text:name="scott-rock-island-counties-10"/></text:h>
      <text:h text:style-name="Heading_20_4" text:outline-level="4"><text:bookmark-start text:name="july-8"/>July<text:bookmark-end text:name="july-8"/></text:h>
      <text:p text:style-name="First_20_paragraph"><text:span text:style-name="T1">ComedySportz Quad Cities</text:span>, on Fridays and Saturdays;  the Quad Cities’ fast-paced, all-ages improvisational… The Spotlight Theatre, 7pm <text:span text:style-name="T1">Fri Jul 31</text:span></text:p>
      <text:h text:style-name="Heading_20_4" text:outline-level="4"><text:bookmark-start text:name="august-12"/>August<text:bookmark-end text:name="august-12"/></text:h>
      <text:p text:style-name="First_20_paragraph"><text:span text:style-name="T1">GiT Improv</text:span>, improvisational and sketch comedy with the multi-award-winning Quad Cities institution;… The Black Box Theatre, 7:30pm <text:span text:style-name="T1">Sat Aug 1</text:span></text:p>
      <text:p text:style-name="Text_20_body"><text:span text:style-name="T1">The Nightcaps Present: Shots </text:span>‘<text:span text:style-name="T1">n</text:span>’<text:span text:style-name="T1"> Giggles</text:span>, the show mixes adult beverages and improv comedy into one… The Circa ’21 Speakeasy, 8pm <text:span text:style-name="T1">Sat Aug 1</text:span></text:p>
      <text:p text:style-name="Text_20_body"><text:span text:style-name="T1">ComedySportz Quad Cities</text:span>, on Fridays and Saturdays;  the Quad Cities’ fast-paced, all-ages improvisational… The Spotlight Theatre, 7pm <text:span text:style-name="T1">Sat Aug 1 thru Sat Aug 29</text:span></text:p>
      <text:p text:style-name="Text_20_body"><text:span text:style-name="T1">Knock Knock Comedy Show</text:span>, event in the Mississippi Valley Fair; $5-12 daily admission; for… Mississippi Valley Fairgrounds Variety Tent, 1:30pm <text:span text:style-name="T1">Tue Aug 4</text:span></text:p>
      <text:p text:style-name="Text_20_body"><text:span text:style-name="T1">Front Street Taproom Comedy Open Mic</text:span>, this mic is perfect for newcomers, vets, and folks who… Front Street Brewery Taproom, 6:30pm <text:span text:style-name="T1">Tue Aug 4 thru Tue Aug 18</text:span></text:p>
      <text:p text:style-name="Text_20_body"><text:span text:style-name="T1">Comedy After Hours: Steve Sabo and Scott Putnam</text:span>, an evening of great wine and big laughs featuring Steve… Olathea Creek Vineyard and Winery, 7pm <text:span text:style-name="T1">Sat Aug 8</text:span></text:p>
      <text:p text:style-name="Text_20_body"><text:span text:style-name="T1">One Liner Madness</text:span>, an event in the 2026 Alternating Currents festival; Emily Winter… The Urban Reserve, 8pm <text:span text:style-name="T1">Thu Aug 13</text:span></text:p>
      <text:p text:style-name="Text_20_body"><text:span text:style-name="T1">Susan Rice</text:span>, known as a breakout star and comedy veteran, she is… The Circa ’21 Speakeasy, 7pm <text:span text:style-name="T1">Thu Aug 13</text:span></text:p>
      <text:p text:style-name="Text_20_body"><text:span text:style-name="T1">VHS in the Midwest</text:span>, an event in the 2026 Alternating Currents festival; join returning… The Last Picture House, 9pm <text:span text:style-name="T1">Thu Aug 13</text:span></text:p>
      <text:p text:style-name="Text_20_body"><text:span text:style-name="T1">The Crack Your Back Comedy Show</text:span>, an event in the 2026 Alternating Currents festival; with Ryan… City Loafers, 7pm <text:span text:style-name="T1">Fri Aug 14</text:span></text:p>
      <text:p text:style-name="Text_20_body"><text:span text:style-name="T1">The FAQ!?</text:span>, an event in the 2026 Alternating Currents Festival; a comedy… Skellington Manor Banquet &amp; Event Center, 7pm <text:span text:style-name="T1">Fri Aug 14</text:span></text:p>
      <text:p text:style-name="Text_20_body"><text:span text:style-name="T1">The Sliced Bread Comedy Show</text:span>, an event in the 2026 Alternating Currents Festival; with AJ… Greyhound Lounge, 6pm <text:span text:style-name="T1">Fri Aug 14</text:span></text:p>
      <text:p text:style-name="Text_20_body"><text:span text:style-name="T1">The Taco Pizza Comedy Show</text:span>, an event in the 2026 Alternating Currents festival; with Matthew… City Loafers, 4:30pm <text:span text:style-name="T1">Fri Aug 14</text:span></text:p>
      <text:p text:style-name="Text_20_body"><text:span text:style-name="T1">The Truck Eating Bridge Comedy Show</text:span>, an event in the 2026 Alternating Currents Festival; with Jen… Greyhound Lounge, 9:30pm <text:span text:style-name="T1">Fri Aug 14</text:span></text:p>
      <text:p text:style-name="Text_20_body"><text:span text:style-name="T1">ComedySportz Kidz Improv Showdown</text:span>, each summer some of the funniest kidz in the QC… The Last Picture House, 10:30am <text:span text:style-name="T1">Sat Aug 15</text:span></text:p>
      <text:p text:style-name="Text_20_body"><text:span text:style-name="T1">The Buckle Bomb Comedy Show</text:span>, an event in the 2026 Alternating Currents Festival; with Dana… City Loafers, 8:30pm <text:span text:style-name="T1">Sat Aug 15</text:span></text:p>
      <text:p text:style-name="Text_20_body"><text:span text:style-name="T1">The FAQ!?</text:span>, an event in the 2026 Alternating Currents Festival; a comedy… The Last Picture House, 3:15pm <text:span text:style-name="T1">Sat Aug 15</text:span></text:p>
      <text:p text:style-name="Text_20_body"><text:span text:style-name="T1">The Green Tractor Comedy Show</text:span>, an event in the 2026 Alternating Currents Festival; with Ian… City Loafers, 2pm <text:span text:style-name="T1">Sat Aug 15</text:span></text:p>
      <text:p text:style-name="Text_20_body"><text:span text:style-name="T1">The Little Detroit Comedy Show</text:span>, an event in the 2026 Alternating Currents Festival; with Blake… City Loafers, 4:30pm <text:span text:style-name="T1">Sat Aug 15</text:span></text:p>
      <text:p text:style-name="Text_20_body"><text:span text:style-name="T1">The Loose Meat Comedy Show</text:span>, an event in the 2026 Alternating Currents Festival; with Heath… Greyhound Lounge, 6pm <text:span text:style-name="T1">Sat Aug 15</text:span></text:p>
      <text:p text:style-name="Text_20_body"><text:span text:style-name="T1">The Mustard Comedy Show</text:span>, an event in the 2026 Alternating Currents Festival; with Luise… Bootleg Hill Honey Meads, 10:30pm <text:span text:style-name="T1">Sat Aug 15</text:span></text:p>
      <text:p text:style-name="Text_20_body"><text:span text:style-name="T1">Ms. Pat</text:span>, an evening with comedian, author, radio host, podcaster, and actress Patricia… Rhythm City Casino Resort Event Center, 8pm <text:span text:style-name="T1">Fri Aug 21</text:span></text:p>
      <text:p text:style-name="Text_20_body"><text:span text:style-name="T1">The Nightcaps Present: Improvmania</text:span>, four talented improvisers take to the stage to battle it… The Circa ’21 Speakeasy, 8pm <text:span text:style-name="T1">Sat Aug 22</text:span></text:p>
      <text:h text:style-name="Heading_20_4" text:outline-level="4"><text:bookmark-start text:name="september-8"/>September<text:bookmark-end text:name="september-8"/></text:h>
      <text:p text:style-name="First_20_paragraph"><text:span text:style-name="T1">Front Street Taproom Comedy Open Mic</text:span>, try your hand at the most frustrating art form there… Front Street Brewery Taproom, 6:30pm <text:span text:style-name="T1">Tue Sep 1</text:span></text:p>
      <text:p text:style-name="Text_20_body"><text:span text:style-name="T1">ComedySportz Quad Cities</text:span>, on Fridays and Saturdays;  the Quad Cities’ fast-paced, all-ages improvisational… The Spotlight Theatre, 7pm <text:span text:style-name="T1">Fri Sep 4 thru Sat Sep 5</text:span></text:p>
      <text:p text:style-name="Text_20_body"><text:span text:style-name="T1">Late Night with Maggie</text:span>, an evening of comedy and variety; free… Raccoon Motel, 10pm <text:span text:style-name="T1">Sat Sep 5</text:span></text:p>
      <text:h text:style-name="Heading_20_3" text:outline-level="3"><text:bookmark-start text:name="outlying-areas-6"/>Outlying Areas<text:bookmark-end text:name="outlying-areas-6"/></text:h>
      <text:h text:style-name="Heading_20_4" text:outline-level="4"><text:bookmark-start text:name="august-13"/>August<text:bookmark-end text:name="august-13"/></text:h>
      <text:p text:style-name="First_20_paragraph"><text:span text:style-name="T1">Maria Bamford</text:span>, Bamford is revered for her deeply personal and experimental comedy… Englert Theatre, 7:30pm <text:span text:style-name="T1">Sat Aug 22</text:span></text:p>
      <text:p text:style-name="Text_20_body"><text:span text:style-name="T1">Tom Briscoe</text:span>, his hilarious slants and rants on bad jobs, a good… Orpheum Theatre, 7:30pm <text:span text:style-name="T1">Sat Aug 22</text:span></text:p>
      <text:h text:style-name="Heading_20_1" text:outline-level="1"><text:bookmark-start text:name="museums"/>MUSEUMS<text:bookmark-end text:name="museums"/></text:h>
      <text:h text:style-name="Heading_20_3" text:outline-level="3"><text:bookmark-start text:name="scott-rock-island-counties-11"/>Scott &amp; Rock Island Counties<text:bookmark-end text:name="scott-rock-island-counties-11"/></text:h>
      <text:h text:style-name="Heading_20_4" text:outline-level="4"><text:bookmark-start text:name="july-9"/>July<text:bookmark-end text:name="july-9"/></text:h>
      <text:p text:style-name="First_20_paragraph"><text:span text:style-name="T1">Davenport Civil Rights Movement</text:span>, thru July 31; explore the powerful stories, struggles, and triumphs… German American Heritage Center, <text:span text:style-name="T1">thru Fri Jul 31</text:span></text:p>
      <text:p text:style-name="Text_20_body"><text:span text:style-name="T1">Kaleidoscope Odyssey</text:span>, thru Sept. 7; featuring more than 24 large-scale, immersive kaleidoscopes created… Putnam Museum &amp; Science Center, <text:span text:style-name="T1">thru Fri Jul 31</text:span></text:p>
      <text:p text:style-name="Text_20_body"><text:span text:style-name="T1">Play On! German Immigrants and the Quad Cities’ Musical Legacy</text:span>, thru Aug. 2; on display in the third-floor gallery; Tue.-Sat. 10am-4pm,… German American Heritage Center, <text:span text:style-name="T1">thru Fri Jul 31</text:span></text:p>
      <text:p text:style-name="Text_20_body"><text:span text:style-name="T1">Shaped By Immigrants: Celebrating 250 Years of the United States</text:span>, thru Nov. 1; over the past 250 years, German immigrants… German American Heritage Center, <text:span text:style-name="T1">thru Fri Jul 31</text:span></text:p>
      <text:h text:style-name="Heading_20_4" text:outline-level="4"><text:bookmark-start text:name="august-14"/>August<text:bookmark-end text:name="august-14"/></text:h>
      <text:p text:style-name="First_20_paragraph"><text:span text:style-name="T1">Play On! German Immigrants and the Quad Cities’ Musical Legacy</text:span>, thru Aug. 2; on display in the third-floor gallery; Tue.-Sat. 10am-4pm,… German American Heritage Center, <text:span text:style-name="T1">Sat Aug 1 thru Sun Aug 2</text:span></text:p>
      <text:p text:style-name="Text_20_body"><text:span text:style-name="T1">Kaleidoscope Odyssey</text:span>, thru Sept. 7; featuring more than 24 large-scale, immersive kaleidoscopes created… Putnam Museum &amp; Science Center, <text:span text:style-name="T1">Sat Aug 1 thru Mon Aug 31</text:span></text:p>
      <text:p text:style-name="Text_20_body"><text:span text:style-name="T1">Shaped By Immigrants: Celebrating 250 Years of the United States</text:span>, thru Nov. 1; over the past 250 years, German immigrants… German American Heritage Center, <text:span text:style-name="T1">Sat Aug 1 thru Mon Aug 31</text:span></text:p>
      <text:p text:style-name="Text_20_body"><text:span text:style-name="T1">German Wine Tasting</text:span>, an evening of delicious wines as Veronique, an introductory Sommelier… German American Heritage Center, 5:30pm <text:span text:style-name="T1">Thu Aug 6</text:span></text:p>
      <text:p text:style-name="Text_20_body"><text:span text:style-name="T1">Summer Architectural Walking Tours</text:span>, learn about where German immigrants worked, lived, and created a community; the walking tour will… German American Heritage Center, 10am <text:span text:style-name="T1">Sat Aug 8 thru Sat Aug 22</text:span></text:p>
      <text:p text:style-name="Text_20_body"><text:span text:style-name="T1">Kaffee und Kuchen – Cornbelt Camouflage Experts: The Untold Role of Iowans in Modern Camouflage</text:span>, with Roy Behrens PhD; a richly illustrated slide talk about… German American Heritage Center, 1:30pm <text:span text:style-name="T1">Sun Aug 9</text:span></text:p>
      <text:p text:style-name="Text_20_body"><text:span text:style-name="T1">2026 Dino Days</text:span>, Aug. 15 &amp; 16; get ready to roar with excitement… Putnam Museum &amp; Science Center, 10:15am <text:span text:style-name="T1">Sat Aug 15 thru Sun Aug 16</text:span></text:p>
      <text:p text:style-name="Text_20_body"><text:span text:style-name="T1">Marlee Matlin Live at the Putnam</text:span>, the evening begins with a screening of “I Am disABLEd,”… Putnam Museum &amp; Science Center, 5:30pm <text:span text:style-name="T1">Wed Aug 19</text:span></text:p>
      <text:p text:style-name="Text_20_body"><text:span text:style-name="T1">Wet Felted Vessel Workshop</text:span>, creating a wet felted vessel involves shaping wool fibers into… German American Heritage Center, 10am <text:span text:style-name="T1">Sat Aug 22</text:span></text:p>
      <text:p text:style-name="Text_20_body"><text:span text:style-name="T1">Everyday Lives, Extraordinary People: Ruth Suckow’s Iowa</text:span>, thru Nov. 15; inspired by her upbringing at the turn… German American Heritage Center, <text:span text:style-name="T1">Sat Aug 22 thru Mon Aug 31</text:span></text:p>
      <text:p text:style-name="Text_20_body"><text:span text:style-name="T1">Kaffee und Kuchen: Ruth Suckow’s Iowa Exhibition Opening Event</text:span>, learn more about the life and legacy of Iowa writer… German American Heritage Center, 1:30pm <text:span text:style-name="T1">Sun Aug 23</text:span></text:p>
      <text:p text:style-name="Text_20_body"><text:span text:style-name="T1">Pre-K Story Time: If You Happen to Have a Dinosaur</text:span>, young paleontologists will get hands-on after the story by creating… Putnam Museum &amp; Science Center, 10:15am <text:span text:style-name="T1">Wed Aug 26</text:span></text:p>
      <text:p text:style-name="Text_20_body"><text:span text:style-name="T1">Davenport Civil Rights Trolley Tour</text:span>, led by Ryan Saddler, the Director of the Chief Executive… Putnam Museum &amp; Science Center, 5:30pm <text:span text:style-name="T1">Mon Aug 31</text:span></text:p>
      <text:h text:style-name="Heading_20_4" text:outline-level="4"><text:bookmark-start text:name="september-9"/>September<text:bookmark-end text:name="september-9"/></text:h>
      <text:p text:style-name="First_20_paragraph"><text:span text:style-name="T1">Everyday Lives, Extraordinary People: Ruth Suckow’s Iowa</text:span>, thru Nov. 15; inspired by her upbringing at the turn… German American Heritage Center, <text:span text:style-name="T1">Tue Sep 1 thru Mon Sep 7</text:span></text:p>
      <text:p text:style-name="Text_20_body"><text:span text:style-name="T1">Kaleidoscope Odyssey</text:span>, thru Sept. 7; featuring more than 24 large-scale, immersive kaleidoscopes created… Putnam Museum &amp; Science Center, <text:span text:style-name="T1">Tue Sep 1 thru Mon Sep 7</text:span></text:p>
      <text:p text:style-name="Text_20_body"><text:span text:style-name="T1">Shaped By Immigrants: Celebrating 250 Years of the United States</text:span>, thru Nov. 1; over the past 250 years, German immigrants… German American Heritage Center, <text:span text:style-name="T1">Tue Sep 1 thru Mon Sep 7</text:span></text:p>
      <text:p text:style-name="Text_20_body"><text:span text:style-name="T1">Between Hope and History: Curating America at 250</text:span>, with Dr. Abeer Saha; as the nation approaches its 250th… Putnam Museum &amp; Science Center, 6pm <text:span text:style-name="T1">Thu Sep 3</text:span></text:p>
      <text:p text:style-name="Text_20_body"><text:span text:style-name="T1">Junior Explorers: Leggo Back to School – Grades 1-3</text:span>, campers will dive into a world of Lego as they… Putnam Museum &amp; Science Center, 10am <text:span text:style-name="T1">Sat Sep 5</text:span></text:p>
      <text:p text:style-name="Text_20_body"><text:span text:style-name="T1">Kinder Explorers: Leggo Back to School – Grades 4-6</text:span>, campers will dive into a world of Lego as they… Putnam Museum &amp; Science Center, 10am <text:span text:style-name="T1">Sat Sep 5</text:span></text:p>
      <text:p text:style-name="Text_20_body"><text:span text:style-name="T1">Kinder Explorers: Leggo Back to School – Grades K &amp; Pre-K</text:span>, campers will dive into a world of Lego as they… Putnam Museum &amp; Science Center, 10am <text:span text:style-name="T1">Sat Sep 5</text:span></text:p>
      <text:p text:style-name="Text_20_body"><text:span text:style-name="T1">Summer Architectural Walking Tours</text:span>, learn about where German immigrants worked, lived, and created a community; the walking tour will… German American Heritage Center, 10am <text:span text:style-name="T1">Sat Sep 5</text:span></text:p>
      <text:h text:style-name="Heading_20_1" text:outline-level="1"><text:bookmark-start text:name="movies"/>MOVIES<text:bookmark-end text:name="movies"/></text:h>
      <text:h text:style-name="Heading_20_3" text:outline-level="3"><text:bookmark-start text:name="scott-rock-island-counties-12"/>Scott &amp; Rock Island Counties<text:bookmark-end text:name="scott-rock-island-counties-12"/></text:h>
      <text:h text:style-name="Heading_20_4" text:outline-level="4"><text:bookmark-start text:name="july-10"/>July<text:bookmark-end text:name="july-10"/></text:h>
      <text:p text:style-name="First_20_paragraph"><text:span text:style-name="T1">Silent Film Comedies of the 1920s w/ Jeff Barnhart &amp; Josh Duffee</text:span>, enjoy silent film comedies of the 1920s paired with live… The Last Picture House, noon <text:span text:style-name="T1">Thu Jul 30</text:span></text:p>
      <text:p text:style-name="Text_20_body"><text:span text:style-name="T1">The Mummy</text:span>, rooftop screenings of the Brendan Fraser adventure hit… The Last Picture House, 8:45pm <text:span text:style-name="T1">thru Fri Jul 31</text:span></text:p>
      <text:h text:style-name="Heading_20_4" text:outline-level="4"><text:bookmark-start text:name="august-15"/>August<text:bookmark-end text:name="august-15"/></text:h>
      <text:p text:style-name="First_20_paragraph"><text:span text:style-name="T1">The Mummy</text:span>, rooftop screenings of the Brendan Fraser adventure hit… The Last Picture House, 8:45pm <text:span text:style-name="T1">Sat Aug 1</text:span></text:p>
      <text:p text:style-name="Text_20_body"><text:span text:style-name="T1">Tuesday Cinema</text:span>,  join us for a popular movie recently released to DVD,… Davenport Public Library - Main Branch, 2pm <text:span text:style-name="T1">Tue Aug 4</text:span></text:p>
      <text:p text:style-name="Text_20_body"><text:span text:style-name="T1">Knit-Flix</text:span>, we will show a documentary while we work on individual… Davenport Public Library - Eastern Avenue Branch, 10am <text:span text:style-name="T1">Sat Aug 8</text:span></text:p>
      <text:p text:style-name="Text_20_body"><text:span text:style-name="T1">Rock Island Trail</text:span>, bring a friend and come to enjoy this viewing of… Rock Island Public Library - Southwest Branch, 6pm <text:span text:style-name="T1">Tue Aug 11</text:span></text:p>
      <text:p text:style-name="Text_20_body"><text:span text:style-name="T1">Afternoon Classics</text:span>, for those who enjoy movies from the 1930s to 1960s;… Davenport Public Library - Fairmount Street Branch, 1pm <text:span text:style-name="T1">Thu Aug 13</text:span></text:p>
      <text:p text:style-name="Text_20_body"><text:span text:style-name="T1">WQPT Snapshots Presents: Forgotten Quad Cities</text:span>, the film shines a light on people, places and stories… The Last Picture House, 8pm <text:span text:style-name="T1">Thu Aug 13</text:span></text:p>
      <text:p text:style-name="Text_20_body"><text:span text:style-name="T1">HAG</text:span>, an event in the 2026 Alternating Currents Festival; when an… The Last Picture House, <text:span text:style-name="T1">Thu Aug 13 thru Sat Aug 15</text:span></text:p>
      <text:p text:style-name="Text_20_body"><text:span text:style-name="T1">AC Film Festival: Comedy Films</text:span>, an event in the 2026 Alternating Currents Festival; “Foresight” by… The Last Picture House, <text:span text:style-name="T1">Fri Aug 14 thru Sat Aug 15</text:span></text:p>
      <text:p text:style-name="Text_20_body"><text:span text:style-name="T1">AC Film Festival: Drama Films</text:span>, an event in the 2026 Alternating Currents Festival; “Dryland” by… The Last Picture House, 5:15pm <text:span text:style-name="T1">Fri Aug 14 thru Sat Aug 15</text:span></text:p>
      <text:p text:style-name="Text_20_body"><text:span text:style-name="T1">AC Film Festival: Experimental Films</text:span>, an event in the 2026 Alternating Currents Festival; "Book of… The Last Picture House, <text:span text:style-name="T1">Fri Aug 14 thru Sat Aug 15</text:span></text:p>
      <text:p text:style-name="Text_20_body"><text:span text:style-name="T1">AC Film Festival: Horror Films</text:span>, an event in the 2026 Alternating Currents Festival; “Dryland” by… The Last Picture House, <text:span text:style-name="T1">Fri Aug 14 thru Sat Aug 15</text:span></text:p>
      <text:p text:style-name="Text_20_body"><text:span text:style-name="T1">Jurassic Park: Mystery Science Theater 200 Mil. BCE</text:span>, watch the dinosaur classic like never before as experts and… Putnam Museum &amp; Science Center, 7pm <text:span text:style-name="T1">Sat Aug 15</text:span></text:p>
      <text:p text:style-name="Text_20_body"><text:span text:style-name="T1">Groundhog Gary: Six More Weeks Screening &amp; Puppet Show</text:span>, an event in the 2026 Alternating Currents Festival; the film… The Last Picture House, <text:span text:style-name="T1">Sat Aug 15 thru Sun Aug 16</text:span></text:p>
      <text:p text:style-name="Text_20_body"><text:span text:style-name="T1">Alternating Currents: Energizing Downtown</text:span>, in this special screening and conversation, the executive producers will… The Last Picture House, 2:45pm <text:span text:style-name="T1">Sun Aug 16</text:span></text:p>
      <text:p text:style-name="Text_20_body"><text:span text:style-name="T1">Augustana College Student Film Award Showcase</text:span>, an event in the 2026 Alternating Currents Festival; this year’s… The Circa ’21 Speakeasy, 4pm <text:span text:style-name="T1">Sun Aug 16</text:span></text:p>
      <text:p text:style-name="Text_20_body"><text:span text:style-name="T1">Dead Media with Writer/Director Joseph Scrimshaw</text:span>, screening with writer/director Joseph Scrimshaw; the story of a troubled… The Last Picture House, 6pm <text:span text:style-name="T1">Sun Aug 16</text:span></text:p>
      <text:p text:style-name="Text_20_body"><text:span text:style-name="T1">Jury of Her Peers</text:span>, an event in the 2026 Alternating Currents Festival; the film… The Circa ’21 Speakeasy, 2pm <text:span text:style-name="T1">Sun Aug 16</text:span></text:p>
      <text:p text:style-name="Text_20_body"><text:span text:style-name="T1">Rock Island Knows Tractors Part 4: Massey Ferguson</text:span>, today’s three videos tell the story of Massy Ferguson, “the… Rock Island Public Library - Downtown Library, 2pm <text:span text:style-name="T1">Wed Aug 19</text:span></text:p>
      <text:p text:style-name="Text_20_body"><text:span text:style-name="T1">Stand &amp; Deliver</text:span>, the Oscar-nominated drama about an inspirational high-school teacher, presented in… The Last Picture House, 7pm <text:span text:style-name="T1">Wed Aug 19</text:span></text:p>
      <text:p text:style-name="Text_20_body"><text:span text:style-name="T1">Downtown Movie Club</text:span>, this month’s selection is based on the best-selling book "Project… Rock Island Public Library - Downtown Library, 1pm <text:span text:style-name="T1">Thu Aug 20</text:span></text:p>
      <text:p text:style-name="Text_20_body"><text:span text:style-name="T1">I Am disABLEd</text:span>, the Fresh Films production follows nine youth with disabilities as… Putnam Museum &amp; Science Center, <text:span text:style-name="T1">Thu Aug 20 thru Sun Aug 23</text:span></text:p>
      <text:p text:style-name="Text_20_body"><text:span text:style-name="T1">Silent Summer Cinema Series: </text:span>“<text:span text:style-name="T1">Women of Silent Comedy</text:span>”, in this set of short silent films, you’ll see the… Silvis Public Library, 5pm <text:span text:style-name="T1">Mon Aug 24</text:span></text:p>
      <text:p text:style-name="Text_20_body"><text:span text:style-name="T1">Recent Releases</text:span>, enjoy movies fresh from the theater with free snacks and… Davenport Public Library - Eastern Avenue Branch, 5:30pm <text:span text:style-name="T1">Wed Aug 26</text:span></text:p>
      <text:h text:style-name="Heading_20_4" text:outline-level="4"><text:bookmark-start text:name="september-10"/>September<text:bookmark-end text:name="september-10"/></text:h>
      <text:p text:style-name="First_20_paragraph"><text:span text:style-name="T1">Tuesday Cinema</text:span>,  join us for a popular movie recently released to DVD,… Davenport Public Library - Main Branch, 2pm <text:span text:style-name="T1">Tue Sep 1</text:span></text:p>
      <text:p text:style-name="Text_20_body"><text:span text:style-name="T1">Knit-Flix</text:span>, we will show a documentary while we work on individual… Davenport Public Library - Eastern Avenue Branch, 10am <text:span text:style-name="T1">Sat Sep 5</text:span></text:p>
      <text:h text:style-name="Heading_20_3" text:outline-level="3"><text:bookmark-start text:name="outlying-areas-7"/>Outlying Areas<text:bookmark-end text:name="outlying-areas-7"/></text:h>
      <text:h text:style-name="Heading_20_4" text:outline-level="4"><text:bookmark-start text:name="july-11"/>July<text:bookmark-end text:name="july-11"/></text:h>
      <text:p text:style-name="First_20_paragraph"><text:span text:style-name="T1">Forrest Gump</text:span>, 2 &amp; 7pm screenings in the Orpheum Throwback Thursday series;… Orpheum Theatre, <text:span text:style-name="T1">Thu Jul 30</text:span></text:p>
      <text:p text:style-name="Text_20_body"><text:span text:style-name="T1">Madagascar: Escape 2 Africa</text:span>, screening of the animated comedy sequel… Aledo Opera House, 3pm <text:span text:style-name="T1">Thu Jul 30</text:span></text:p>
      <text:p text:style-name="Text_20_body"><text:span text:style-name="T1">The Breadwinner</text:span>, screening of the Nick Borgatze family comedy… Aledo Opera House, 6pm <text:span text:style-name="T1">Thu Jul 30</text:span></text:p>
      <text:p text:style-name="Text_20_body"><text:span text:style-name="T1">The Incredibles</text:span>, screening of Pixar’s Oscar-winning animated adventure comedy… Aledo Opera House, <text:span text:style-name="T1">Fri Jul 31</text:span></text:p>
      <text:h text:style-name="Heading_20_4" text:outline-level="4"><text:bookmark-start text:name="august-16"/>August<text:bookmark-end text:name="august-16"/></text:h>
      <text:p text:style-name="First_20_paragraph"><text:span text:style-name="T1">Seabiscuit</text:span>, screening of the Oscar-nominated horse-racing drama… Aledo Opera House, 6pm <text:span text:style-name="T1">Sat Aug 1 thru Tue Aug 4</text:span></text:p>
      <text:p text:style-name="Text_20_body"><text:span text:style-name="T1">The Incredibles</text:span>, screening of Pixar’s Oscar-winning animated adventure comedy… Aledo Opera House, <text:span text:style-name="T1">Sat Aug 1 thru Thu Aug 6</text:span></text:p>
      <text:p text:style-name="Text_20_body"><text:span text:style-name="T1">Top Gun</text:span>, 2 &amp; 7pm screenings in the Orpheum Throwback Thursday series;… Orpheum Theatre, <text:span text:style-name="T1">Thu Aug 6</text:span></text:p>
      <text:p text:style-name="Text_20_body"><text:span text:style-name="T1">Dr. Seuss’ The Lorax</text:span>, screening of the animated comedy… Aledo Opera House, 3pm <text:span text:style-name="T1">Fri Aug 7 thru Thu Aug 13</text:span></text:p>
      <text:p text:style-name="Text_20_body"><text:span text:style-name="T1">Field of Dreams</text:span>, screening of the baseball classic… Aledo Opera House, 6pm <text:span text:style-name="T1">Fri Aug 7 thru Thu Aug 13</text:span></text:p>
      <text:p text:style-name="Text_20_body"><text:span text:style-name="T1">1776</text:span>, 2 &amp; 7pm screenings in the Orpheum Throwback Thursday series;… Orpheum Theatre, <text:span text:style-name="T1">Thu Aug 13</text:span></text:p>
      <text:p text:style-name="Text_20_body"><text:span text:style-name="T1">Zootopia 2</text:span>, screening in Summer of the Arts’ Drive-in Movies at the… Iowa City Municipal Airport, 8:30pm <text:span text:style-name="T1">Sat Aug 15</text:span></text:p>
      <text:h text:style-name="Heading_20_1" text:outline-level="1"><text:bookmark-start text:name="sports"/>SPORTS<text:bookmark-end text:name="sports"/></text:h>
      <text:h text:style-name="Heading_20_3" text:outline-level="3"><text:bookmark-start text:name="scott-rock-island-counties-13"/>Scott &amp; Rock Island Counties<text:bookmark-end text:name="scott-rock-island-counties-13"/></text:h>
      <text:h text:style-name="Heading_20_4" text:outline-level="4"><text:bookmark-start text:name="july-12"/>July<text:bookmark-end text:name="july-12"/></text:h>
      <text:p text:style-name="First_20_paragraph"><text:span text:style-name="T1">Quad Cities River Bandits vs. Dayton Dragons</text:span>, minor-league baseball game; Tue.-Fri. 6:30pm, Sat. 5:30pm, Sun. 1pm; $4-19.50;… Modern Woodmen Park, 6:30pm <text:span text:style-name="T1">thru Fri Jul 31</text:span></text:p>
      <text:h text:style-name="Heading_20_4" text:outline-level="4"><text:bookmark-start text:name="august-17"/>August<text:bookmark-end text:name="august-17"/></text:h>
      <text:p text:style-name="First_20_paragraph"><text:span text:style-name="T1">Quad Cities River Bandits vs. Dayton Dragons</text:span>, minor-league baseball game; Tue.-Fri. 6:30pm, Sat. 5:30pm, Sun. 1pm; $4-19.50;… Modern Woodmen Park, <text:span text:style-name="T1">Sat Aug 1 thru Sun Aug 2</text:span></text:p>
      <text:p text:style-name="Text_20_body"><text:span text:style-name="T1">Quad Cities River Bandits vs. Fort Wayne TinCaps</text:span>, minor-league baseball game; Tue.-Fri. 6:30pm, Sat. 5:30pm, Sun. 1pm; $4-19.50;… Modern Woodmen Park, <text:span text:style-name="T1">Tue Aug 11 thru Sun Aug 16</text:span></text:p>
      <text:p text:style-name="Text_20_body"><text:span text:style-name="T1">Quad City Rollers Mixer</text:span>, an event in the 2026 Alternating Currents Festival; join the… Downtown Rock Island, 6pm <text:span text:style-name="T1">Fri Aug 14</text:span></text:p>
      <text:p text:style-name="Text_20_body"><text:span text:style-name="T1">Rumble in Rocktown</text:span>, an event in the 2026 Alternating Currents Festival; pro wrestling… Wake Brewing Company, 3pm <text:span text:style-name="T1">Sun Aug 16</text:span></text:p>
      <text:p text:style-name="Text_20_body"><text:span text:style-name="T1">Quad Cities River Bandits vs. Beloit Sky Carp</text:span>, minor-league baseball game; Tue.-Fri. 6:30pm, Sat. 5:30pm, Sun. 1pm; $4-19.50;… Modern Woodmen Park, <text:span text:style-name="T1">Tue Aug 25 thru Sun Aug 30</text:span></text:p>
      <text:h text:style-name="Heading_20_4" text:outline-level="4"><text:bookmark-start text:name="september-11"/>September<text:bookmark-end text:name="september-11"/></text:h>
      <text:p text:style-name="First_20_paragraph"><text:span text:style-name="T1">CASI’s Chip in Fore Seniors Golf Classic</text:span>, presented by Quad City Bank &amp; Trust; get your foursome… Glynn’s Creek Golf Course, 9am <text:span text:style-name="T1">Fri Sep 4</text:span></text:p>
      <text:h text:style-name="Heading_20_1" text:outline-level="1"><text:bookmark-start text:name="events"/>EVENTS<text:bookmark-end text:name="events"/></text:h>
      <text:h text:style-name="Heading_20_3" text:outline-level="3"><text:bookmark-start text:name="scott-rock-island-counties-14"/>Scott &amp; Rock Island Counties<text:bookmark-end text:name="scott-rock-island-counties-14"/></text:h>
      <text:h text:style-name="Heading_20_4" text:outline-level="4"><text:bookmark-start text:name="july-13"/>July<text:bookmark-end text:name="july-13"/></text:h>
      <text:p text:style-name="First_20_paragraph"><text:span text:style-name="T1">A Night for Us</text:span>, RSVP by 7/24; caregivers, along with their relatives with dementia,… Park Vista North Hill - East Moline, 4:30pm <text:span text:style-name="T1">Thu Jul 30</text:span></text:p>
      <text:p text:style-name="Text_20_body"><text:span text:style-name="T1">Game Night</text:span>, on Thursdays; try our daily cocktail or mocktail and enjoy… Ecdysiast Arts Museum, 7pm <text:span text:style-name="T1">Thu Jul 30</text:span></text:p>
      <text:p text:style-name="Text_20_body"><text:span text:style-name="T1">Open House &amp; Car Show</text:span>, by the QC Cruisers featuring both modern and classic cars;… Park Vista North Hill - East Moline, 11am <text:span text:style-name="T1">Thu Jul 30</text:span></text:p>
      <text:p text:style-name="Text_20_body"><text:span text:style-name="T1">Study Hall: Teachers Night</text:span>, on Thursdays; for information, call 309-519-7899… Great River Brewery, 3pm <text:span text:style-name="T1">Thu Jul 30</text:span></text:p>
      <text:p text:style-name="Text_20_body"><text:span text:style-name="T1">Celebration Belle Riverboat Cruise w/ TJ Muller’s Jazz-O-Maniacs</text:span>, cruise down the Mississippi while enjoying lunch and live music,… Celebration Belle Landing, 11am <text:span text:style-name="T1">Fri Jul 31</text:span></text:p>
      <text:p text:style-name="Text_20_body"><text:span text:style-name="T1">Euchre Club</text:span>, on Fridays; if you don’t know how to play, someone… East Moline Public Library, 2:30pm <text:span text:style-name="T1">Fri Jul 31</text:span></text:p>
      <text:p text:style-name="Text_20_body"><text:span text:style-name="T1">Food Truck Fridays</text:span>, weekly offerings will vary; guests are welcome to bring their… Downtown LeClaire, 5pm <text:span text:style-name="T1">Fri Jul 31</text:span></text:p>
      <text:p text:style-name="Text_20_body"><text:span text:style-name="T1">Gestalt, Gather &amp; Grow: Sweet Summer Social</text:span>, a fun, welcoming, and meaningful community event created to celebrate… Amity Point, 3pm <text:span text:style-name="T1">Fri Jul 31</text:span></text:p>
      <text:h text:style-name="Heading_20_4" text:outline-level="4"><text:bookmark-start text:name="august-18"/>August<text:bookmark-end text:name="august-18"/></text:h>
      <text:p text:style-name="First_20_paragraph"><text:span text:style-name="T1">39th Annual Heartland British Autofest</text:span>, hosted by the Quad Cities’ British Auto Club; the event… LeClaire Levee, 9am <text:span text:style-name="T1">Sat Aug 1</text:span></text:p>
      <text:p text:style-name="Text_20_body"><text:span text:style-name="T1">First Saturday Devotion to the Immaculate Heart of Mary</text:span>, Adoration at 7am and Holy Mass at 8am, with free… Holy Family Catholic Church, 7am <text:span text:style-name="T1">Sat Aug 1</text:span></text:p>
      <text:p text:style-name="Text_20_body"><text:span text:style-name="T1">Great River Brewery Game Night</text:span>, on Mondays until closing time; for information, call 309-519-7899… Great River Brewery, 6pm <text:span text:style-name="T1">Mon Aug 3 thru Mon Aug 31</text:span></text:p>
      <text:p text:style-name="Text_20_body"><text:span text:style-name="T1">SAL Community Services Drop-In</text:span>, on Mondays; drop-in hours do not require health insurance, and can… East Moline Public Library, noon <text:span text:style-name="T1">Mon Aug 3 thru Mon Aug 31</text:span></text:p>
      <text:p text:style-name="Text_20_body"><text:span text:style-name="T1">Bingo</text:span>, enjoy some free rounds of Bingo at the library for… East Moline Public Library, 2pm <text:span text:style-name="T1">Tue Aug 4</text:span></text:p>
      <text:p text:style-name="Text_20_body"><text:span text:style-name="T1">National Night Out at Longview Park</text:span>, gather together with your community and meet city departments; representatives… Longview Park, 5pm <text:span text:style-name="T1">Tue Aug 4</text:span></text:p>
      <text:p text:style-name="Text_20_body"><text:span text:style-name="T1">David Casas Table Magic</text:span>, magician performs for the Mississippi Valley Fair; $5-12 daily admission;… Mississippi Valley Fairgrounds Variety Tent, <text:span text:style-name="T1">Tue Aug 4 thru Thu Aug 6</text:span></text:p>
      <text:p text:style-name="Text_20_body"><text:span text:style-name="T1">TJ Regul Stage Show</text:span>, magician performs for the Mississippi Valley Fair; $5-12 daily admission;… Mississippi Valley Fairgrounds Variety Tent, <text:span text:style-name="T1">Tue Aug 4 thru Thu Aug 6</text:span></text:p>
      <text:p text:style-name="Text_20_body"><text:span text:style-name="T1">2026 Mississippi Valley Fair</text:span>, thru Aug. 9; annual event featuring grandstand concerts, rides, attractions,… Mississippi Valley Fairgrounds, <text:span text:style-name="T1">Tue Aug 4 thru Sun Aug 9</text:span></text:p>
      <text:p text:style-name="Text_20_body"><text:span text:style-name="T1">Fundraiser Tuesday</text:span>, for information, call 309-519-7899… Great River Brewery, 5pm <text:span text:style-name="T1">Tue Aug 4 thru Tue Aug 25</text:span></text:p>
      <text:p text:style-name="Text_20_body"><text:span text:style-name="T1">The Talk of The Town</text:span>, on Tuesdays, hosted by DJ Powder (Tiana Washington); featuring local… KALA Radio 88.5 &amp; 105.5 FM, 6pm <text:span text:style-name="T1">Tue Aug 4 thru Tue Aug 25</text:span></text:p>
      <text:p text:style-name="Text_20_body"><text:span text:style-name="T1">Ice Cream Social</text:span>, event in the Mississippi Valley Fair; $5-12 daily admission; for… Mississippi Valley Fairgrounds Variety Tent, 3pm <text:span text:style-name="T1">Wed Aug 5</text:span></text:p>
      <text:p text:style-name="Text_20_body"><text:span text:style-name="T1">Fleet Feet Run Meet Up</text:span>, on Wednesdays; for information, call 309-519-7899… Great River Brewery, 6:30pm <text:span text:style-name="T1">Wed Aug 5 thru Wed Aug 26</text:span></text:p>
      <text:p text:style-name="Text_20_body"><text:span text:style-name="T1">Mahjong</text:span>, on Wednesdays; play some rounds of Mahjong at the library;… East Moline Public Library, noon <text:span text:style-name="T1">Wed Aug 5 thru Wed Aug 26</text:span></text:p>
      <text:p text:style-name="Text_20_body"><text:span text:style-name="T1">Open Minds Open Mic</text:span>, on Wednesdays; bring your music, comedy, burlesque, and good vibes… Ecdysiast Arts Museum, 7pm <text:span text:style-name="T1">Wed Aug 5 thru Wed Aug 26</text:span></text:p>
      <text:p text:style-name="Text_20_body"><text:span text:style-name="T1">Game Night</text:span>, on Thursdays; try our daily cocktail or mocktail and enjoy… Ecdysiast Arts Museum, 7pm <text:span text:style-name="T1">Thu Aug 6 thru Thu Aug 27</text:span></text:p>
      <text:p text:style-name="Text_20_body"><text:span text:style-name="T1">Study Hall: Teachers Night</text:span>, on Thursdays; for information, call 309-519-7899… Great River Brewery, 3pm <text:span text:style-name="T1">Thu Aug 6 thru Thu Aug 27</text:span></text:p>
      <text:p text:style-name="Text_20_body"><text:span text:style-name="T1">Adult Lock-In</text:span>, we will do a craft, play games, and tour the… Davenport Public Library - Eastern Avenue Branch, 4pm <text:span text:style-name="T1">Fri Aug 7</text:span></text:p>
      <text:p text:style-name="Text_20_body"><text:span text:style-name="T1">Corn Dog Eating Contest</text:span>, event in the Mississippi Valley Fair; $5-12 daily admission; for… Mississippi Valley Fairgrounds Variety Tent, noon <text:span text:style-name="T1">Fri Aug 7</text:span></text:p>
      <text:p text:style-name="Text_20_body"><text:span text:style-name="T1">First Friday Devotion to the Most Sacred Heart of Jesus</text:span>, with Adoration and confession at 4 pm, followed by 5:30… Holy Family Catholic Church, 4pm <text:span text:style-name="T1">Fri Aug 7</text:span></text:p>
      <text:p text:style-name="Text_20_body"><text:span text:style-name="T1">Euchre Club</text:span>, on Fridays; if you don’t know how to play, someone… East Moline Public Library, 2:30pm <text:span text:style-name="T1">Fri Aug 7 thru Fri Aug 28</text:span></text:p>
      <text:p text:style-name="Text_20_body"><text:span text:style-name="T1">Food Truck Fridays</text:span>, weekly offerings will vary; guests are welcome to bring their… Downtown LeClaire, 5pm <text:span text:style-name="T1">Fri Aug 7 thru Fri Aug 28</text:span></text:p>
      <text:p text:style-name="Text_20_body"><text:span text:style-name="T1">OWLT &amp; About: Freight House Farmers Market</text:span>, cool off in the shade of our awning, check out… Freight House Farmer’s Market, 8am <text:span text:style-name="T1">Sat Aug 8</text:span></text:p>
      <text:p text:style-name="Text_20_body"><text:span text:style-name="T1">Bettendorf Public Library Chess Club</text:span>, join us for some friendly games of chess; no experience… Bettendorf Public Library, 1:30pm <text:span text:style-name="T1">Sat Aug 8 thru Sat Aug 22</text:span></text:p>
      <text:p text:style-name="Text_20_body"><text:span text:style-name="T1">Talent Show</text:span>, event in the Mississippi Valley Fair; $5-12 daily admission; for… Mississippi Valley Fairgrounds Variety Tent, 1pm <text:span text:style-name="T1">Sun Aug 9</text:span></text:p>
      <text:p text:style-name="Text_20_body"><text:span text:style-name="T1">Veterans Parade</text:span>, event in the Mississippi Valley Fair; $5-12 daily admission; for… Mississippi Valley Fairgrounds Oldies Tent, noon <text:span text:style-name="T1">Sun Aug 9</text:span></text:p>
      <text:p text:style-name="Text_20_body"><text:span text:style-name="T1">Woodcarving Auction</text:span>, event in the Mississippi Valley Fair; $5-12 daily admission; for… Mississippi Valley Fairgrounds Craft Beer Tent, 2pm <text:span text:style-name="T1">Sun Aug 9</text:span></text:p>
      <text:p text:style-name="Text_20_body"><text:span text:style-name="T1">BTS Game Night: Bangtan Bingo</text:span>, play music bingo with BTS songs; Bangtan Bingo will have… Rock Island Public Library - Southwest Branch, 5:30pm <text:span text:style-name="T1">Mon Aug 10</text:span></text:p>
      <text:p text:style-name="Text_20_body"><text:span text:style-name="T1">Plant Bingo</text:span>, enjoy Bingo, with all the prizes being plants; free; for… Moline Public Library, 6pm <text:span text:style-name="T1">Tue Aug 11</text:span></text:p>
      <text:p text:style-name="Text_20_body"><text:span text:style-name="T1">TEDxDavenport</text:span>, this year’s roster spans professional baseball, professional wrestling, responsible AI,… The Last Picture House, 4:30pm <text:span text:style-name="T1">Wed Aug 12</text:span></text:p>
      <text:p text:style-name="Text_20_body"><text:span text:style-name="T1">Silent Disco</text:span>, an event in the 2026 Alternating Currents Festival; three DJs… Arts Alley, 8:30pm <text:span text:style-name="T1">Thu Aug 13</text:span></text:p>
      <text:p text:style-name="Text_20_body"><text:span text:style-name="T1">2026 Great River Tug Fest LeClaire</text:span>, themed “The Greatest Pull on Earth,” a three-day festival including… LeClaire Levee, <text:span text:style-name="T1">Thu Aug 13 thru Sat Aug 15</text:span></text:p>
      <text:p text:style-name="Text_20_body"><text:span text:style-name="T1">2026 Great River Tug Fest Port Byron</text:span>, thru Aug. 15; the annual tug-of-war over the Mississippi River… Port Byron Levee, <text:span text:style-name="T1">Thu Aug 13 thru Sat Aug 15</text:span></text:p>
      <text:p text:style-name="Text_20_body"><text:span text:style-name="T1">Coffee &amp; Conversations</text:span>, coffee, light refreshments, and optional activities will be provided; this… Rock Island Public Library - Southwest Branch, 10am <text:span text:style-name="T1">Thu Aug 13 thru Thu Aug 27</text:span></text:p>
      <text:p text:style-name="Text_20_body"><text:span text:style-name="T1">Paint the Town… Rainbow: Drag Show</text:span>, an event in the 2026 Alternating Currents Festival; a fierce… UP Skybar &amp; Lounge, 9:30pm <text:span text:style-name="T1">Fri Aug 14</text:span></text:p>
      <text:p text:style-name="Text_20_body"><text:span text:style-name="T1">Viva La Divas: The Glamorous Life</text:span>, this high-energy night of glamour, fierce performances, and unforgettable looks… The Circa ’21 Speakeasy, 8pm <text:span text:style-name="T1">Fri Aug 14</text:span></text:p>
      <text:p text:style-name="Text_20_body"><text:span text:style-name="T1">Bags Tournament</text:span>, the tournament features a blind draw format, cash payouts and… Skinner Block Courtyard, 1pm <text:span text:style-name="T1">Sat Aug 15</text:span></text:p>
      <text:p text:style-name="Text_20_body"><text:span text:style-name="T1">Dark Desire Burlesque</text:span>, step into a world where sultry daydreams blur into seductive… The Circa ’21 Speakeasy, 8pm <text:span text:style-name="T1">Sat Aug 15</text:span></text:p>
      <text:p text:style-name="Text_20_body"><text:span text:style-name="T1">Popular Astronomy Club Night Sky Viewing</text:span>, public observing will be held at the zoo on the… Niabi Zoo, <text:span text:style-name="T1">Sat Aug 15</text:span></text:p>
      <text:p text:style-name="Text_20_body"><text:span text:style-name="T1">QC Farmers Market</text:span>, an event in the 2026 Alternating Currents Festival; the market… Downtown Rock Island, 8am <text:span text:style-name="T1">Sat Aug 15</text:span></text:p>
      <text:p text:style-name="Text_20_body"><text:span text:style-name="T1">River Action’s Floatzilla 2026</text:span>, hop in your kayak and join the largest paddling event… Sunset Park, 8am <text:span text:style-name="T1">Sat Aug 15</text:span></text:p>
      <text:p text:style-name="Text_20_body"><text:span text:style-name="T1">Silent Disco</text:span>, an event in the 2026 Alternating Currents Festival; three DJs… Davenport SkyBridge, 9pm <text:span text:style-name="T1">Sat Aug 15</text:span></text:p>
      <text:p text:style-name="Text_20_body"><text:span text:style-name="T1">The Idea Factory Pitch-Off</text:span>, an event in the 2026 Alternating Currents Festival; the event… The Last Picture House, 3pm <text:span text:style-name="T1">Sat Aug 15</text:span></text:p>
      <text:p text:style-name="Text_20_body"><text:span text:style-name="T1">Adult Bingo</text:span>, adults are invited to play bingo at the library and… Davenport Public Library - Fairmount Street Branch, 3pm <text:span text:style-name="T1">Mon Aug 17</text:span></text:p>
      <text:p text:style-name="Text_20_body"><text:span text:style-name="T1">Adult Game Night</text:span>, join us for an hour of playing board games, laughing,… Silvis Public Library, 5pm <text:span text:style-name="T1">Mon Aug 17</text:span></text:p>
      <text:p text:style-name="Text_20_body"><text:span text:style-name="T1">Death Cafe</text:span>, people, often strangers, gather to eat treats, drink coffee, and… Davenport Public Library - Eastern Avenue Branch, 5:30pm <text:span text:style-name="T1">Wed Aug 19</text:span></text:p>
      <text:p text:style-name="Text_20_body"><text:span text:style-name="T1">2026 Central States Shrine Association Ceremonial Session</text:span>, thru Aug. 22; the event will offer a full lineup of… Kaaba Shriners, <text:span text:style-name="T1">Wed Aug 19 thru Sat Aug 22</text:span></text:p>
      <text:p text:style-name="Text_20_body"><text:span text:style-name="T1">Zoo Night</text:span>, enjoy a longer day at the zoo, with last entrance… Niabi Zoo, 10am <text:span text:style-name="T1">Thu Aug 20</text:span></text:p>
      <text:p text:style-name="Text_20_body"><text:span text:style-name="T1">Culture Bright Summer Series &amp; Art of the Brew</text:span>, experience an evening of country music and craft beer with… Figge Art Museum, 6pm <text:span text:style-name="T1">Fri Aug 21</text:span></text:p>
      <text:p text:style-name="Text_20_body"><text:span text:style-name="T1">African Painted Dog Day</text:span>, you can paint a painted dog, solve puzzles for prizes,… Niabi Zoo, 10am <text:span text:style-name="T1">Sat Aug 22</text:span></text:p>
      <text:p text:style-name="Text_20_body"><text:span text:style-name="T1">End of Summer Reading Bash</text:span>, join your favorite library staff and other community organizations for… Vander Veer Botanical Park, 10am <text:span text:style-name="T1">Sat Aug 22</text:span></text:p>
      <text:h text:style-name="Heading_20_4" text:outline-level="4"><text:bookmark-start text:name="september-12"/>September<text:bookmark-end text:name="september-12"/></text:h>
      <text:p text:style-name="First_20_paragraph"><text:span text:style-name="T1">Fundraiser Tuesday</text:span>, for information, call 309-519-7899… Great River Brewery, 5pm <text:span text:style-name="T1">Tue Sep 1</text:span></text:p>
      <text:p text:style-name="Text_20_body"><text:span text:style-name="T1">The Talk of The Town</text:span>, on Tuesdays, hosted by DJ Powder (Tiana Washington); featuring local… KALA Radio 88.5 &amp; 105.5 FM, 6pm <text:span text:style-name="T1">Tue Sep 1</text:span></text:p>
      <text:p text:style-name="Text_20_body"><text:span text:style-name="T1">Fleet Feet Run Meet Up</text:span>, on Wednesdays; for information, call 309-519-7899… Great River Brewery, 6:30pm <text:span text:style-name="T1">Wed Sep 2</text:span></text:p>
      <text:p text:style-name="Text_20_body"><text:span text:style-name="T1">Mahjong</text:span>, on Wednesdays; play some rounds of Mahjong at the library;… East Moline Public Library, noon <text:span text:style-name="T1">Wed Sep 2</text:span></text:p>
      <text:p text:style-name="Text_20_body"><text:span text:style-name="T1">Open Minds Open Mic</text:span>, on Wednesdays; bring your music, comedy, burlesque, and good vibes… Ecdysiast Arts Museum, 7pm <text:span text:style-name="T1">Wed Sep 2</text:span></text:p>
      <text:p text:style-name="Text_20_body"><text:span text:style-name="T1">Game Night</text:span>, on Thursdays; try our daily cocktail or mocktail and enjoy… Ecdysiast Arts Museum, 7pm <text:span text:style-name="T1">Thu Sep 3</text:span></text:p>
      <text:p text:style-name="Text_20_body"><text:span text:style-name="T1">Guided Bird Walk with the Quad City Audubon Society</text:span>, this walk will begin by the Black Hawk statue… Black Hawk State Historic Site, 8am <text:span text:style-name="T1">Thu Sep 3</text:span></text:p>
      <text:p text:style-name="Text_20_body"><text:span text:style-name="T1">Study Hall: Teachers Night</text:span>, on Thursdays; for information, call 309-519-7899… Great River Brewery, 3pm <text:span text:style-name="T1">Thu Sep 3</text:span></text:p>
      <text:p text:style-name="Text_20_body"><text:span text:style-name="T1">Euchre Club</text:span>, on Fridays; if you don’t know how to play, someone… East Moline Public Library, 2:30pm <text:span text:style-name="T1">Fri Sep 4</text:span></text:p>
      <text:p text:style-name="Text_20_body"><text:span text:style-name="T1">First Friday Devotion to the Most Sacred Heart of Jesus</text:span>, with Adoration and confession at 4 pm, followed by 5:30… Holy Family Catholic Church, 4pm <text:span text:style-name="T1">Fri Sep 4</text:span></text:p>
      <text:p text:style-name="Text_20_body"><text:span text:style-name="T1">Food Truck Fridays</text:span>, weekly offerings will vary; guests are welcome to bring their… Downtown LeClaire, 5pm <text:span text:style-name="T1">Fri Sep 4</text:span></text:p>
      <text:p text:style-name="Text_20_body"><text:span text:style-name="T1">Viva La Divas</text:span>, the premier drag show in the area showcasing the best… The Circa ’21 Speakeasy, 8pm <text:span text:style-name="T1">Fri Sep 4</text:span></text:p>
      <text:p text:style-name="Text_20_body"><text:span text:style-name="T1">Bettendorf Public Library Chess Club</text:span>, join us for some friendly games of chess; no experience… Bettendorf Public Library, 1:30pm <text:span text:style-name="T1">Sat Sep 5</text:span></text:p>
      <text:p text:style-name="Text_20_body"><text:span text:style-name="T1">First Saturday Devotion to the Immaculate Heart of Mary</text:span>, Adoration at 7am and Holy Mass at 8am, with free… Holy Family Catholic Church, 7am <text:span text:style-name="T1">Sat Sep 5</text:span></text:p>
      <text:p text:style-name="Text_20_body"><text:span text:style-name="T1">20th Annual Mutt Strut</text:span>, hosted by the Quad City Animal Welfare Center; bring your… Camden Park, noon <text:span text:style-name="T1">Sun Sep 6</text:span></text:p>
      <text:p text:style-name="Text_20_body"><text:span text:style-name="T1">Great River Brewery Game Night</text:span>, on Mondays until closing time; for information, call 309-519-7899… Great River Brewery, 6pm <text:span text:style-name="T1">Mon Sep 7</text:span></text:p>
      <text:p text:style-name="Text_20_body"><text:span text:style-name="T1">Rock Island Labor Day Parade</text:span>, themed “Marching through 250 years of American history”; free… Downtown Rock Island, 9:30am <text:span text:style-name="T1">Mon Sep 7</text:span></text:p>
      <text:p text:style-name="Text_20_body"><text:span text:style-name="T1">SAL Community Services Drop-In</text:span>, on Mondays; drop-in hours do not require health insurance, and can… East Moline Public Library, noon <text:span text:style-name="T1">Mon Sep 7</text:span></text:p>
      <text:h text:style-name="Heading_20_3" text:outline-level="3"><text:bookmark-start text:name="outlying-areas-8"/>Outlying Areas<text:bookmark-end text:name="outlying-areas-8"/></text:h>
      <text:h text:style-name="Heading_20_4" text:outline-level="4"><text:bookmark-start text:name="august-19"/>August<text:bookmark-end text:name="august-19"/></text:h>
      <text:p text:style-name="First_20_paragraph"><text:span text:style-name="T1">Cross Quarter Day Dawn Hike</text:span>, join park rangers to hike to Fire Point and see… Effigy Mounds National Monument, 5am <text:span text:style-name="T1">Sat Aug 1</text:span></text:p>
      <text:p text:style-name="Text_20_body"><text:span text:style-name="T1">Take Charge Summer Open House</text:span>, prospective Sandburg students and their families are invited to explore… Carl Sandburg College, 9am <text:span text:style-name="T1">Sat Aug 1</text:span></text:p>
      <text:p text:style-name="Text_20_body"><text:span text:style-name="T1">Maquoketa Farmers Market</text:span>, on Tuesdays; featuring fresh, homemade, handmade baked goods, pork products,… Glovik Community Park, 4pm <text:span text:style-name="T1">Tue Aug 4 thru Tue Aug 25</text:span></text:p>
      <text:p text:style-name="Text_20_body"><text:span text:style-name="T1">Mass on the Prairie</text:span>, for information, e-mail olpretreat@chmiowa.org and call 563-374-1092… Our Lady of the Prairie Retreat, 10am <text:span text:style-name="T1">Wed Aug 5</text:span></text:p>
      <text:p text:style-name="Text_20_body"><text:span text:style-name="T1">Worship Experience</text:span>, a family-friendly worship event that is suitable for all ages,… Coralville Center for the Performing Arts, 6pm <text:span text:style-name="T1">Sat Aug 8</text:span></text:p>
      <text:p text:style-name="Text_20_body"><text:span text:style-name="T1">Marching Bears Hike</text:span>, join park rangers to hike to the Marching Bears mound… Effigy Mounds National Monument, 9:30am <text:span text:style-name="T1">Sat Aug 22</text:span></text:p>
      <text:p text:style-name="Text_20_body"><text:span text:style-name="T1">National Park Service Birthday Party</text:span>, join park rangers for a piece of cake to celebrate… Effigy Mounds National Monument, 1pm <text:span text:style-name="T1">Tue Aug 25</text:span></text:p>
      <text:h text:style-name="Heading_20_4" text:outline-level="4"><text:bookmark-start text:name="september-13"/>September<text:bookmark-end text:name="september-13"/></text:h>
      <text:p text:style-name="First_20_paragraph"><text:span text:style-name="T1">Maquoketa Farmers Market</text:span>, on Tuesdays; featuring fresh, homemade, handmade baked goods, pork products,… Glovik Community Park, 4pm <text:span text:style-name="T1">Tue Sep 1</text:span></text:p>
      <text:h text:style-name="Heading_20_3" text:outline-level="3"><text:bookmark-start text:name="unspecified"/>Unspecified<text:bookmark-end text:name="unspecified"/></text:h>
      <text:h text:style-name="Heading_20_4" text:outline-level="4"><text:bookmark-start text:name="august-20"/>August<text:bookmark-end text:name="august-20"/></text:h>
      <text:p text:style-name="First_20_paragraph"><text:span text:style-name="T1">Across the Starstream</text:span>, on the first Sat. of the month; a sci-fi/tabletop/actual-play podcast… <text:span text:style-name="T1">Sat Aug 1</text:span></text:p>
      <text:p text:style-name="Text_20_body"><text:span text:style-name="T1">Alternating Currents 2026</text:span>, thru Aug. 16; the return of the annual music, film, art… <text:span text:style-name="T1">Thu Aug 13 thru Sun Aug 16</text:span></text:p>
      <text:p text:style-name="Text_20_body"><text:span text:style-name="T1">Aqua Palooza with Rock Falls River Chase</text:span>, Aug. 15 &amp; 16; Rock Falls River Chase, Rock Falls… Downtown Rock Falls, <text:span text:style-name="T1">Sat Aug 15 thru Sun Aug 16</text:span></text:p>
      <text:h text:style-name="Heading_20_4" text:outline-level="4"><text:bookmark-start text:name="september-14"/>September<text:bookmark-end text:name="september-14"/></text:h>
      <text:p text:style-name="First_20_paragraph"><text:span text:style-name="T1">Across the Starstream</text:span>, on the first Sat. of the month; a sci-fi/tabletop/actual-play podcast… <text:span text:style-name="T1">Sat Sep 5</text:span></text:p>
      <text:h text:style-name="Heading_20_1" text:outline-level="1"><text:bookmark-start text:name="lectures"/>LECTURES<text:bookmark-end text:name="lectures"/></text:h>
      <text:h text:style-name="Heading_20_3" text:outline-level="3"><text:bookmark-start text:name="scott-rock-island-counties-15"/>Scott &amp; Rock Island Counties<text:bookmark-end text:name="scott-rock-island-counties-15"/></text:h>
      <text:h text:style-name="Heading_20_4" text:outline-level="4"><text:bookmark-start text:name="july-14"/>July<text:bookmark-end text:name="july-14"/></text:h>
      <text:p text:style-name="First_20_paragraph"><text:span text:style-name="T1">Bix &amp; Friends</text:span>, presentation in River Action’s Channel Cat Talks series; with Josh… Riverbend Commons Dock, 9am <text:span text:style-name="T1">Thu Jul 30</text:span></text:p>
      <text:p text:style-name="Text_20_body"><text:span text:style-name="T1">Career and College Counseling</text:span>, on Thursdays; receive assistance on: career guidance and assessments, college… East Moline Public Library, 3pm <text:span text:style-name="T1">Thu Jul 30</text:span></text:p>
      <text:h text:style-name="Heading_20_4" text:outline-level="4"><text:bookmark-start text:name="august-21"/>August<text:bookmark-end text:name="august-21"/></text:h>
      <text:p text:style-name="First_20_paragraph"><text:span text:style-name="T1">Roosevelt’s Guns</text:span>, firearms historian, Seth Isaacson from the Rock Island Auction House… Davenport Public Library - Eastern Avenue Branch, 3pm <text:span text:style-name="T1">Sat Aug 1</text:span></text:p>
      <text:p text:style-name="Text_20_body"><text:span text:style-name="T1">Scott County Iowa Genealogical Society: </text:span>“<text:span text:style-name="T1">Fable or Fact? Verifying Old Family Stories</text:span>”<text:span text:style-name="T1"> with Sunny Morton</text:span>, oin us to see if you can unravel your family… Davenport Public Library - Main Branch, 1pm <text:span text:style-name="T1">Sat Aug 1</text:span></text:p>
      <text:p text:style-name="Text_20_body"><text:span text:style-name="T1">Sylvan Island: Unique Creation &amp; Present Uses</text:span>, Wed. 6:30pm and Sat. 9am; presentation in River Action’s Riverine… Riverbend Commons Dock, 9am <text:span text:style-name="T1">Sat Aug 1</text:span></text:p>
      <text:p text:style-name="Text_20_body"><text:span text:style-name="T1">Cooking with Catalina: Mexican Rice and Molé</text:span>, join Catalina as she cooks up traditional Mexican dishes; this… Silvis Public Library, 4:30pm <text:span text:style-name="T1">Mon Aug 3</text:span></text:p>
      <text:p text:style-name="Text_20_body"><text:span text:style-name="T1">Drop-in Computer Skills &amp; Job Search Assistance w/ Goodwill of the Heartland</text:span>, on Mondays; one-on-one assistance from a representative from Goodwill of… Rock Island Public Library - Downtown Library, 3pm <text:span text:style-name="T1">Mon Aug 3 thru Mon Aug 31</text:span></text:p>
      <text:p text:style-name="Text_20_body"><text:span text:style-name="T1">Know Before You Ride</text:span>, for those with an e-bike, e-scooter, or e-moto, the library,… LeClaire Community Library, 6pm <text:span text:style-name="T1">Tue Aug 4</text:span></text:p>
      <text:p text:style-name="Text_20_body"><text:span text:style-name="T1">Barrio Communities in the Quad Cities</text:span>, presentation in River Action’s Channel Cat Talks series; with Micaela… Riverbend Commons Dock, 9am <text:span text:style-name="T1">Tue Aug 4 thru Thu Aug 6</text:span></text:p>
      <text:p text:style-name="Text_20_body"><text:span text:style-name="T1">Philosophy Pub: Liberties and Civic Friendship</text:span>, with w/Julia Gromm (MA Ohio University ’26, Augustana ’24); explore… Rozz-Tox, 6pm <text:span text:style-name="T1">Wed Aug 5</text:span></text:p>
      <text:p text:style-name="Text_20_body"><text:span text:style-name="T1">Milan Bottoms: QC’s Wetland Wonder</text:span>, Wed. 6:30pm and Sat. 9am; presentation in River Action’s Riverine… Riverbend Commons Dock, <text:span text:style-name="T1">Wed Aug 5 thru Sat Aug 8</text:span></text:p>
      <text:p text:style-name="Text_20_body"><text:span text:style-name="T1">Research Your Revolutionary War Ancestors</text:span>, join us as we share effective tools and advice for… Davenport Public Library - Main Branch, 1pm <text:span text:style-name="T1">Thu Aug 6</text:span></text:p>
      <text:p text:style-name="Text_20_body"><text:span text:style-name="T1">Trader Broes</text:span>, train to be a wolf of Wall Street without spending… Davenport Public Library - Fairmount Street Branch, 6pm <text:span text:style-name="T1">Thu Aug 6</text:span></text:p>
      <text:p text:style-name="Text_20_body"><text:span text:style-name="T1">Career and College Counseling</text:span>, on Thursdays; receive assistance on: career guidance and assessments, college… East Moline Public Library, 3pm <text:span text:style-name="T1">Thu Aug 6 thru Thu Aug 27</text:span></text:p>
      <text:p text:style-name="Text_20_body"><text:span text:style-name="T1">Know Your Rights and Emergency Preparedness for Immigrants and Refugees</text:span>, led by Quad Cities Alliance for Immigrants and Refugees; participants… Humility of Mary Center, 10am <text:span text:style-name="T1">Fri Aug 7</text:span></text:p>
      <text:p text:style-name="Text_20_body"><text:span text:style-name="T1">Need for Seed! with Nahant Marsh</text:span>, join us as we investigate the clever ways native plants… Rock Island Public Library - Downtown Library, 2pm <text:span text:style-name="T1">Tue Aug 11</text:span></text:p>
      <text:p text:style-name="Text_20_body"><text:span text:style-name="T1">The Mosaic of Our Mississippi River Landscape</text:span>, presentation in River Action’s Channel Cat Talks series; with Norm… Riverbend Commons Dock, 9am <text:span text:style-name="T1">Tue Aug 11 thru Thu Aug 13</text:span></text:p>
      <text:p text:style-name="Text_20_body"><text:span text:style-name="T1">TEDxDavenport</text:span>, this year’s roster spans professional baseball, professional wrestling, responsible AI,… The Last Picture House, 4:30pm <text:span text:style-name="T1">Wed Aug 12</text:span></text:p>
      <text:p text:style-name="Text_20_body"><text:span text:style-name="T1">The Turning Tide: How the War Began to Shift in the Favor of the Americans and the Conclusion of Hostilities</text:span>, this will discuss the later portion of the war as… Rock Island Public Library - Downtown Library, 2pm <text:span text:style-name="T1">Wed Aug 12</text:span></text:p>
      <text:p text:style-name="Text_20_body"><text:span text:style-name="T1">The Turning Tide: How the War Began to Shift in the Favor of the Americans and the Conclusion of Hostilities</text:span>, this will discuss the later portion of the war as… Davenport Public Library - Eastern Avenue Branch, 6pm <text:span text:style-name="T1">Wed Aug 12</text:span></text:p>
      <text:p text:style-name="Text_20_body"><text:span text:style-name="T1">The Legacy of the Lumber Baron Era in the QC</text:span>, Wed. 6:30pm and Sat. 9am; presentation in River Action’s Riverine… Riverbend Commons Dock, <text:span text:style-name="T1">Wed Aug 12 thru Sat Aug 15</text:span></text:p>
      <text:p text:style-name="Text_20_body"><text:span text:style-name="T1">Designing the QC: Untold and Unusual Stories Part 1</text:span>, Ellen Shapley explores architects, trends, and styles that created our… Davenport Public Library - Fairmount Street Branch, 6:30pm <text:span text:style-name="T1">Thu Aug 13</text:span></text:p>
      <text:p text:style-name="Text_20_body"><text:span text:style-name="T1">How to Make This! An Idea Factory Cooking Event with Chef Chad Cushman</text:span>, an event in the 2026 Alternating Currents Festival; a lively,… The Last Picture House, noon <text:span text:style-name="T1">Sat Aug 15</text:span></text:p>
      <text:p text:style-name="Text_20_body"><text:span text:style-name="T1">Q-C History Hop: Davenport City Cemetery</text:span>, with the Parks and Recreation Department, Davenport City Cemetery Partnership… Davenport City Cemetery, 10am <text:span text:style-name="T1">Sat Aug 15</text:span></text:p>
      <text:p text:style-name="Text_20_body"><text:span text:style-name="T1">Real Conversations Live</text:span>, an event in the 2026 Alternating Currents Festival; join your… The Last Picture House, 4:45pm <text:span text:style-name="T1">Sat Aug 15</text:span></text:p>
      <text:p text:style-name="Text_20_body"><text:span text:style-name="T1">The Idea Factory Live: A QC Talk Show</text:span>, an event in the 2026 Alternating Currents Festival; a late-night-style… The Last Picture House, 1:30pm <text:span text:style-name="T1">Sat Aug 15</text:span></text:p>
      <text:p text:style-name="Text_20_body"><text:span text:style-name="T1">Beyond the First Alert: How to Be Weather Aware</text:span>, an event in the 2026 Alternating Currents Festival; join the… The Last Picture House, 11am <text:span text:style-name="T1">Sun Aug 16</text:span></text:p>
      <text:p text:style-name="Text_20_body"><text:span text:style-name="T1">Rhythms of the River</text:span>, presentation in River Action’s Channel Cat Talks series; with Ben… Riverbend Commons Dock, 9am <text:span text:style-name="T1">Tue Aug 18 thru Thu Aug 20</text:span></text:p>
      <text:p text:style-name="Text_20_body"><text:span text:style-name="T1">Nature’s Apothecary</text:span>, Wed. 6:30pm and Sat. 9am; presentation in River Action’s Riverine… Riverbend Commons Dock, <text:span text:style-name="T1">Wed Aug 19 thru Sat Aug 22</text:span></text:p>
      <text:p text:style-name="Text_20_body"><text:span text:style-name="T1">Genealogy Lunch and Learn: Computer Genealogy Programs</text:span>, a variety of companies offer genealogy programs; learn about their… Davenport Public Library - Main Branch, noon <text:span text:style-name="T1">Thu Aug 20</text:span></text:p>
      <text:p text:style-name="Text_20_body"><text:span text:style-name="T1">Retirement University</text:span>, we’ll explore Social Security, retirement income, and tax planning basics… Bettendorf Public Library, 6:30pm <text:span text:style-name="T1">Thu Aug 20</text:span></text:p>
      <text:p text:style-name="Text_20_body"><text:span text:style-name="T1">USA Hello: Finding Help for Immigrants</text:span>, we will explore USAHello’s multilingual website, which offers over 200… Rock Island Public Library - Downtown Library, 2pm <text:span text:style-name="T1">Mon Aug 24</text:span></text:p>
      <text:p text:style-name="Text_20_body"><text:span text:style-name="T1">Gongoozling on the Mississippi w/USACE</text:span>, presentation in River Action’s Channel Cat Talks series; with Anthony… Riverbend Commons Dock, 9am <text:span text:style-name="T1">Tue Aug 25 thru Thu Aug 27</text:span></text:p>
      <text:p text:style-name="Text_20_body"><text:span text:style-name="T1">Kreiter Tree Farm: Caring for the Land</text:span>, Wed. 6:30pm and Sat. 9am; presentation in River Action’s Riverine… Riverbend Commons Dock, <text:span text:style-name="T1">Wed Aug 26 thru Sat Aug 29</text:span></text:p>
      <text:p text:style-name="Text_20_body"><text:span text:style-name="T1">Please Meet Singing Bird</text:span>, learn about the wife of warrior chief Black Hawk; Kim… Rock Island Public Library - Downtown Library, 1pm <text:span text:style-name="T1">Thu Aug 27</text:span></text:p>
      <text:p text:style-name="Text_20_body"><text:span text:style-name="T1">Works Cited</text:span>, discuss scholarly topics and current events in a comfortable atmosphere;… Davenport Public Library - Eastern Avenue Branch, 10am <text:span text:style-name="T1">Sat Aug 29</text:span></text:p>
      <text:h text:style-name="Heading_20_4" text:outline-level="4"><text:bookmark-start text:name="september-15"/>September<text:bookmark-end text:name="september-15"/></text:h>
      <text:p text:style-name="First_20_paragraph"><text:span text:style-name="T1">Trader Broes</text:span>, train to be a wolf of Wall Street without spending… Davenport Public Library - Fairmount Street Branch, 6pm <text:span text:style-name="T1">Thu Sep 3</text:span></text:p>
      <text:p text:style-name="Text_20_body"><text:span text:style-name="T1">Drop-in Computer Skills &amp; Job Search Assistance w/ Goodwill of the Heartland</text:span>, on Mondays; one-on-one assistance from a representative from Goodwill of… Rock Island Public Library - Downtown Library, 3pm <text:span text:style-name="T1">Mon Sep 7</text:span></text:p>
      <text:h text:style-name="Heading_20_3" text:outline-level="3"><text:bookmark-start text:name="outlying-areas-9"/>Outlying Areas<text:bookmark-end text:name="outlying-areas-9"/></text:h>
      <text:h text:style-name="Heading_20_4" text:outline-level="4"><text:bookmark-start text:name="august-22"/>August<text:bookmark-end text:name="august-22"/></text:h>
      <text:p text:style-name="First_20_paragraph"><text:span text:style-name="T1">QCMade: Costco</text:span>, on off-site tour presented by the Davenport Public Library; free;… Costco - Davenport, 4pm <text:span text:style-name="T1">Mon Aug 3</text:span></text:p>
      <text:p text:style-name="Text_20_body"><text:span text:style-name="T1">Vanitas: Still Life Paintings as Religious Messengers</text:span>, led by Dr. Annette LeZotte; explore how 17th-century artists in… Our Lady of the Prairie Retreat, 9am <text:span text:style-name="T1">Tue Aug 4</text:span></text:p>
      <text:p text:style-name="Text_20_body"><text:span text:style-name="T1">Love at the Helm: How Compassion Goes Public</text:span>, led by Jay Williams; this retreat provides a practical case… Our Lady of the Prairie Retreat, 10am <text:span text:style-name="T1">Tue Aug 11</text:span></text:p>
      <text:p text:style-name="Text_20_body"><text:span text:style-name="T1">Virtual Event: Be Curious and Fascinated – Become a Dementia Friend</text:span>, led by Mary Ann Grobstich of the Chris and Suzy DeWolf… Our Lady of the Prairie Retreat, 6pm <text:span text:style-name="T1">Thu Aug 13</text:span></text:p>
      <text:p text:style-name="Text_20_body"><text:span text:style-name="T1">Healing Transformations: Breathwork and Spiritual Practice</text:span>, led by Dr. Anuprao Mulakaluri; receive gradual, guided instructions on… Our Lady of the Prairie Retreat, 10am <text:span text:style-name="T1">Sat Aug 15</text:span></text:p>
      <text:p text:style-name="Text_20_body"><text:span text:style-name="T1">Virtual Event: Meeting Yourself in Every Season</text:span>, led by Kat Bucciantini; a guided exploration of the emotional… Our Lady of the Prairie Retreat, 6pm <text:span text:style-name="T1">Wed Aug 19</text:span></text:p>
      <text:p text:style-name="Text_20_body"><text:span text:style-name="T1">Virtual Event: The Spiritual Revolution of Pere Chenu</text:span>, led by Rev. Dr. Matthew Fox; celebrate Pere Chenu’s rich… Our Lady of the Prairie Retreat, 6pm <text:span text:style-name="T1">Thu Aug 20</text:span></text:p>
      <text:p text:style-name="Text_20_body"><text:span text:style-name="T1">Nurture and Restore Your Soul</text:span>, thru Aug. 23; led by Jenny Chadima; gain a deeper… Our Lady of the Prairie Retreat, 4pm <text:span text:style-name="T1">Fri Aug 21</text:span></text:p>
      <text:p text:style-name="Text_20_body"><text:span text:style-name="T1">Choosing to Move Forward to a More Joy-Filled Life</text:span>, Aug. 28 &amp; 29; led by Gerarda Lahey-Keppler; release yourself… Our Lady of the Prairie Retreat, 4pm <text:span text:style-name="T1">Fri Aug 28</text:span></text:p>
      <text:h text:style-name="Heading_20_1" text:outline-level="1"><text:bookmark-start text:name="meetings-etc"/>MEETINGS, ETC<text:bookmark-end text:name="meetings-etc"/></text:h>
      <text:h text:style-name="Heading_20_3" text:outline-level="3"><text:bookmark-start text:name="scott-rock-island-counties-16"/>Scott &amp; Rock Island Counties<text:bookmark-end text:name="scott-rock-island-counties-16"/></text:h>
      <text:h text:style-name="Heading_20_4" text:outline-level="4"><text:bookmark-start text:name="july-15"/>July<text:bookmark-end text:name="july-15"/></text:h>
      <text:p text:style-name="First_20_paragraph"><text:span text:style-name="T1">Scott County Board of Supervisors Regular Meeting</text:span>, activities may include voting on actions and conducting public hearings;… Scott County Administrative Center, 5pm <text:span text:style-name="T1">Thu Jul 30</text:span></text:p>
      <text:h text:style-name="Heading_20_4" text:outline-level="4"><text:bookmark-start text:name="august-23"/>August<text:bookmark-end text:name="august-23"/></text:h>
      <text:p text:style-name="First_20_paragraph"><text:span text:style-name="T1">Overeaters Anonymous</text:span>, on Saturdays; 12-step program support group for compulsive overeating, anorexia,… Bettendorf Presbyterian Church, 9:30am <text:span text:style-name="T1">Sat Aug 1 thru Sat Aug 29</text:span></text:p>
      <text:p text:style-name="Text_20_body"><text:span text:style-name="T1">Bettendorf City Council Committee of the Whole Meeting</text:span>, recorded meetings can be seen at Bettendorf.org or City’s Cable… Bettendorf City Hall, 5pm <text:span text:style-name="T1">Mon Aug 3 thru Mon Aug 17</text:span></text:p>
      <text:p text:style-name="Text_20_body"><text:span text:style-name="T1">East Moline City Council Regular Meeting / Committee of the Whole Meeting</text:span>, meets on the 1st and 3rd Monday of every month;… East Moline Council Chambers at City Hall, 6:30pm <text:span text:style-name="T1">Mon Aug 3 thru Mon Aug 17</text:span></text:p>
      <text:p text:style-name="Text_20_body"><text:span text:style-name="T1">Bettendorf City Council Meeting</text:span>, recorded meetings can be seen at Bettendorf.org or City’s Cable… Bettendorf City Hall, 7pm <text:span text:style-name="T1">Tue Aug 4 thru Tue Aug 18</text:span></text:p>
      <text:p text:style-name="Text_20_body"><text:span text:style-name="T1">Silvis City Council Meeting</text:span>, held on the 1st &amp; 3rd Tuesday of each month;… Silvis City Hall, 6:30pm <text:span text:style-name="T1">Tue Aug 4 thru Tue Aug 18</text:span></text:p>
      <text:p text:style-name="Text_20_body"><text:span text:style-name="T1">Coal Valley City Hall Meeting</text:span>, held on the first and third Wednesdays of each month;… Coal Valley Village Hall, 6pm <text:span text:style-name="T1">Wed Aug 5</text:span></text:p>
      <text:p text:style-name="Text_20_body"><text:span text:style-name="T1">Davenport City Council Committee of the Whole Meeting</text:span>, the Davenport City Council meets on the first and third… Davenport City Hall, 5:30pm <text:span text:style-name="T1">Wed Aug 5 thru Wed Aug 19</text:span></text:p>
      <text:p text:style-name="Text_20_body"><text:span text:style-name="T1">We Do Not Care Club Meeting</text:span>, this is a club for all women going through perimenopause,… Silvis Public Library, 3pm <text:span text:style-name="T1">Fri Aug 7</text:span></text:p>
      <text:p text:style-name="Text_20_body"><text:span text:style-name="T1">Rock Island City Council Meeting</text:span>, Public Comment is held at the beginning of City Council… Rock Island City Hall, 5:45pm <text:span text:style-name="T1">Mon Aug 10 thru Mon Aug 24</text:span></text:p>
      <text:p text:style-name="Text_20_body"><text:span text:style-name="T1">Moline City Council Committee of the Whole Meeting / Regular Meeting</text:span>, meets in Council Chambers; the formal City Council meeting is… Moline City Hall, 6pm <text:span text:style-name="T1">Tue Aug 11 thru Tue Aug 25</text:span></text:p>
      <text:p text:style-name="Text_20_body"><text:span text:style-name="T1">Riverdale City Council Meeting</text:span>, held on the 2nd and 4th Tuesday of the month;… Riverdale City Hall, 7pm <text:span text:style-name="T1">Tue Aug 11 thru Tue Aug 25</text:span></text:p>
      <text:p text:style-name="Text_20_body"><text:span text:style-name="T1">Scott County Board of Supervisors Committee of the Whole Meeting</text:span>, the board will review legislative actions, administrative items, and contracts; for… Scott County Administrative Center, 8pm <text:span text:style-name="T1">Tue Aug 11 thru Tue Aug 25</text:span></text:p>
      <text:p text:style-name="Text_20_body"><text:span text:style-name="T1">Historical Society Meeting</text:span>, meeting upstairs, all welcome; free; for information, call 309-523-3440… River Valley District Library, 7pm <text:span text:style-name="T1">Wed Aug 12</text:span></text:p>
      <text:p text:style-name="Text_20_body"><text:span text:style-name="T1">Rock Island Committee of the Whole Meeting</text:span>, held on the 2nd Wednesday of the month (subject to… Rock Island County Office Building, 5:30pm <text:span text:style-name="T1">Wed Aug 12</text:span></text:p>
      <text:p text:style-name="Text_20_body"><text:span text:style-name="T1">Davenport City Council Meeting</text:span>, the Davenport City Council meets on the first and third… Davenport City Hall, 5:30pm <text:span text:style-name="T1">Wed Aug 12 thru Wed Aug 26</text:span></text:p>
      <text:p text:style-name="Text_20_body"><text:span text:style-name="T1">Bettendorf Public Library Board of Trustees Meeting</text:span>, held every second Tuesday of each month, except in July;… Bettendorf Public Library, 5pm <text:span text:style-name="T1">Thu Aug 13</text:span></text:p>
      <text:p text:style-name="Text_20_body"><text:span text:style-name="T1">Moline Public Library Board Meeting</text:span>, agendas are available prior to the meetings, minutes are available… Moline Public Library, noon <text:span text:style-name="T1">Thu Aug 13</text:span></text:p>
      <text:p text:style-name="Text_20_body"><text:span text:style-name="T1">Scott County Board of Supervisors Regular Meeting</text:span>, activities may include voting on actions and conducting public hearings;… Scott County Administrative Center, 5pm <text:span text:style-name="T1">Thu Aug 13 thru Thu Aug 27</text:span></text:p>
      <text:p text:style-name="Text_20_body"><text:span text:style-name="T1">Planting Books Annual Meeting</text:span>, free; for information, call 309-732-7323… Rock Island Public Library - Watts-Midtown Branch, 6pm <text:span text:style-name="T1">Mon Aug 17</text:span></text:p>
      <text:p text:style-name="Text_20_body"><text:span text:style-name="T1">Rock Island County Board Regular Meeting</text:span>, all meetings are open to the public, but may be… Rock Island County Office Building, 5:30pm <text:span text:style-name="T1">Tue Aug 18</text:span></text:p>
      <text:p text:style-name="Text_20_body"><text:span text:style-name="T1">Rock Island Public Library Monthly Board of Trustees Meeting</text:span>, free; for information, call 309-732-7323… Rock Island Public Library - Downtown Library, 5pm <text:span text:style-name="T1">Tue Aug 18</text:span></text:p>
      <text:p text:style-name="Text_20_body"><text:span text:style-name="T1">Coal Valley City Council Meeting</text:span>, held on the first and third Wednesdays of each month;… Coal Valley Village Hall, 6pm <text:span text:style-name="T1">Wed Aug 19</text:span></text:p>
      <text:p text:style-name="Text_20_body"><text:span text:style-name="T1">Compassionate Friends Meeting</text:span>, whether your family has had a child die (at any… East Moline Public Library, 6pm <text:span text:style-name="T1">Thu Aug 27</text:span></text:p>
      <text:p text:style-name="Text_20_body"><text:span text:style-name="T1">Milan-Blackhawk Area Public Library District Board Meeting</text:span>, free; for information, call 309-732-7323… Rock Island Public Library - Southwest Branch, 4pm <text:span text:style-name="T1">Thu Aug 27</text:span></text:p>
      <text:h text:style-name="Heading_20_4" text:outline-level="4"><text:bookmark-start text:name="september-16"/>September<text:bookmark-end text:name="september-16"/></text:h>
      <text:p text:style-name="First_20_paragraph"><text:span text:style-name="T1">Bettendorf City Council Meeting</text:span>, recorded meetings can be seen at Bettendorf.org or City’s Cable… Bettendorf City Hall, 7pm <text:span text:style-name="T1">Tue Sep 1</text:span></text:p>
      <text:p text:style-name="Text_20_body"><text:span text:style-name="T1">Silvis City Council Meeting</text:span>, held on the 1st &amp; 3rd Tuesday of each month;… Silvis City Hall, 6:30pm <text:span text:style-name="T1">Tue Sep 1</text:span></text:p>
      <text:p text:style-name="Text_20_body"><text:span text:style-name="T1">Coal Valley City Hall Meeting</text:span>, held on the first and third Wednesdays of each month;… Coal Valley Village Hall, 6pm <text:span text:style-name="T1">Wed Sep 2</text:span></text:p>
      <text:p text:style-name="Text_20_body"><text:span text:style-name="T1">Davenport City Council Committee of the Whole Meeting</text:span>, the Davenport City Council meets on the first and third… Davenport City Hall, 5:30pm <text:span text:style-name="T1">Wed Sep 2</text:span></text:p>
      <text:p text:style-name="Text_20_body"><text:span text:style-name="T1">Overeaters Anonymous</text:span>, on Saturdays; 12-step program support group for compulsive overeating, anorexia,… Bettendorf Presbyterian Church, 9:30am <text:span text:style-name="T1">Sat Sep 5</text:span></text:p>
      <text:p text:style-name="Text_20_body"><text:span text:style-name="T1">Bettendorf City Council Committee of the Whole Meeting</text:span>, recorded meetings can be seen at Bettendorf.org or City’s Cable… Bettendorf City Hall, 5pm <text:span text:style-name="T1">Mon Sep 7</text:span></text:p>
      <text:p text:style-name="Text_20_body"><text:span text:style-name="T1">East Moline City Council Regular Meeting / Committee of the Whole Meeting</text:span>, meets on the 1st and 3rd Monday of every month;… East Moline Council Chambers at City Hall, 6:30pm <text:span text:style-name="T1">Mon Sep 7</text:span></text:p>
      <text:h text:style-name="Heading_20_3" text:outline-level="3"><text:bookmark-start text:name="outlying-areas-10"/>Outlying Areas<text:bookmark-end text:name="outlying-areas-10"/></text:h>
      <text:h text:style-name="Heading_20_4" text:outline-level="4"><text:bookmark-start text:name="august-24"/>August<text:bookmark-end text:name="august-24"/></text:h>
      <text:p text:style-name="First_20_paragraph"><text:span text:style-name="T1">Aledo City Council Committee of the Whole Meeting / Regular Meeting</text:span>, held on the 1st and 3rd Mondays of each month; Committee… Aledo City Council Chamber, 6:15pm <text:span text:style-name="T1">Mon Aug 3 thru Mon Aug 17</text:span></text:p>
      <text:p text:style-name="Text_20_body"><text:span text:style-name="T1">Milan City Council Meeting</text:span>, held on the first and third Monday of the month;… Milan Municipal Center, 5:30pm <text:span text:style-name="T1">Mon Aug 3 thru Mon Aug 17</text:span></text:p>
      <text:p text:style-name="Text_20_body"><text:span text:style-name="T1">Muscatine City Council Meeting</text:span>, meets on the first, second, and third Thursday of each… City Hall of Muscatine, 7pm <text:span text:style-name="T1">Thu Aug 6 thru Thu Aug 13</text:span></text:p>
      <text:p text:style-name="Text_20_body"><text:span text:style-name="T1">Sherrard City Council Meeting</text:span>, held on the second Monday of the month; for information,… Sherrard City Hall, 7pm <text:span text:style-name="T1">Mon Aug 10</text:span></text:p>
      <text:p text:style-name="Text_20_body"><text:span text:style-name="T1">Geneseo City Council Meeting</text:span>, meets on the 2nd Tuesday of the month; for information,… Geneseo City Council Chambers, 6pm <text:span text:style-name="T1">Tue Aug 11</text:span></text:p>
      <text:p text:style-name="Text_20_body"><text:span text:style-name="T1">Village of Erie Board/City Council Meeting</text:span>, held on the 2nd Tuesday of the month; for information,… Village of Erie Office, 6pm <text:span text:style-name="T1">Tue Aug 11</text:span></text:p>
      <text:h text:style-name="Heading_20_4" text:outline-level="4"><text:bookmark-start text:name="september-17"/>September<text:bookmark-end text:name="september-17"/></text:h>
      <text:p text:style-name="First_20_paragraph"><text:span text:style-name="T1">Muscatine City Council Meeting</text:span>, meets on the first, second, and third Thursday of each… City Hall of Muscatine, 7pm <text:span text:style-name="T1">Thu Sep 3</text:span></text:p>
      <text:p text:style-name="Text_20_body"><text:span text:style-name="T1">Aledo City Council Committee of the Whole Meeting / Regular Meeting</text:span>, held on the 1st and 3rd Mondays of each month; Committee… Aledo City Council Chamber, 6:15pm <text:span text:style-name="T1">Mon Sep 7</text:span></text:p>
      <text:p text:style-name="Text_20_body"><text:span text:style-name="T1">Milan City Council Meeting</text:span>, held on the first and third Monday of the month;… Milan Municipal Center, 5:30pm <text:span text:style-name="T1">Mon Sep 7</text:span></text:p>
      <text:h text:style-name="Heading_20_1" text:outline-level="1"><text:bookmark-start text:name="health"/>HEALTH<text:bookmark-end text:name="health"/></text:h>
      <text:h text:style-name="Heading_20_2" text:outline-level="2"><text:bookmark-start text:name="classes-lectures-events"/>Classes, Lectures &amp; Events<text:bookmark-end text:name="classes-lectures-events"/></text:h>
      <text:h text:style-name="Heading_20_3" text:outline-level="3"><text:bookmark-start text:name="scott-rock-island-counties-17"/>Scott &amp; Rock Island Counties<text:bookmark-end text:name="scott-rock-island-counties-17"/></text:h>
      <text:h text:style-name="Heading_20_4" text:outline-level="4"><text:bookmark-start text:name="july-16"/>July<text:bookmark-end text:name="july-16"/></text:h>
      <text:p text:style-name="First_20_paragraph"><text:span text:style-name="T1">Robert Young Center Care Coordination Drop-In</text:span>, on Fridays; UnityPoint Health Robert Young Center Care Coordination is… East Moline Public Library, 2pm <text:span text:style-name="T1">Fri Jul 31</text:span></text:p>
      <text:h text:style-name="Heading_20_4" text:outline-level="4"><text:bookmark-start text:name="august-25"/>August<text:bookmark-end text:name="august-25"/></text:h>
      <text:p text:style-name="First_20_paragraph"><text:span text:style-name="T1">Somatic Yoga</text:span>, led by Sanctuary Studios; a class in the Move It… Skinner Block Courtyard, 6pm <text:span text:style-name="T1">Mon Aug 3 thru Mon Aug 31</text:span></text:p>
      <text:p text:style-name="Text_20_body"><text:span text:style-name="T1">Movement Yoga</text:span>, on Tuesdays; join MaryBeth Wood for a yoga session centered… East Moline Public Library, 9:30am <text:span text:style-name="T1">Tue Aug 4 thru Tue Aug 25</text:span></text:p>
      <text:p text:style-name="Text_20_body"><text:span text:style-name="T1">Chair Yoga</text:span>, on Wednesdays; enjoy a guided yoga session with Mary Beth;… East Moline Public Library, 9:30am <text:span text:style-name="T1">Wed Aug 5 thru Wed Aug 26</text:span></text:p>
      <text:p text:style-name="Text_20_body"><text:span text:style-name="T1">Robert Young Center Care Coordination Drop-In</text:span>, on Fridays; UnityPoint Health Robert Young Center Care Coordination is… East Moline Public Library, 2pm <text:span text:style-name="T1">Fri Aug 7 thru Fri Aug 28</text:span></text:p>
      <text:p text:style-name="Text_20_body"><text:span text:style-name="T1">Dance FIIT</text:span>, led by Work the Floor Fitness; a class in the… Skinner Block Courtyard, 6pm <text:span text:style-name="T1">Mon Aug 10 thru Mon Aug 24</text:span></text:p>
      <text:p text:style-name="Text_20_body"><text:span text:style-name="T1">Cultivating Mindfulness</text:span>, with instructor Becky Nakashima Brooke; join us to cultivate mindfulness… Figge Art Museum, 5:30pm <text:span text:style-name="T1">Sun Aug 16</text:span></text:p>
      <text:p text:style-name="Text_20_body"><text:span text:style-name="T1">Meet with a Care Coordinator</text:span>, on the 1st &amp; 3rd Wed. of the month; UnityPoint… Silvis Public Library, 1pm <text:span text:style-name="T1">Wed Aug 19</text:span></text:p>
      <text:h text:style-name="Heading_20_4" text:outline-level="4"><text:bookmark-start text:name="september-18"/>September<text:bookmark-end text:name="september-18"/></text:h>
      <text:p text:style-name="First_20_paragraph"><text:span text:style-name="T1">Movement Yoga</text:span>, on Tuesdays; join MaryBeth Wood for a yoga session centered… East Moline Public Library, 9:30am <text:span text:style-name="T1">Tue Sep 1</text:span></text:p>
      <text:p text:style-name="Text_20_body"><text:span text:style-name="T1">Chair Yoga</text:span>, on Wednesdays; enjoy a guided yoga session with Mary Beth;… East Moline Public Library, 9:30am <text:span text:style-name="T1">Wed Sep 2</text:span></text:p>
      <text:p text:style-name="Text_20_body"><text:span text:style-name="T1">Meet with a Care Coordinator</text:span>, on the 1st &amp; 3rd Wed. of the month; UnityPoint… Silvis Public Library, 1pm <text:span text:style-name="T1">Wed Sep 2</text:span></text:p>
      <text:p text:style-name="Text_20_body"><text:span text:style-name="T1">Robert Young Center Care Coordination Drop-In</text:span>, on Fridays; UnityPoint Health Robert Young Center Care Coordination is… East Moline Public Library, 2pm <text:span text:style-name="T1">Fri Sep 4</text:span></text:p>
      <text:h text:style-name="Heading_20_2" text:outline-level="2"><text:bookmark-start text:name="services"/>Services<text:bookmark-end text:name="services"/></text:h>
      <text:h text:style-name="Heading_20_3" text:outline-level="3"><text:bookmark-start text:name="scott-rock-island-counties-18"/>Scott &amp; Rock Island Counties<text:bookmark-end text:name="scott-rock-island-counties-18"/></text:h>
      <text:h text:style-name="Heading_20_4" text:outline-level="4"><text:bookmark-start text:name="september-19"/>September<text:bookmark-end text:name="september-19"/></text:h>
      <text:p text:style-name="First_20_paragraph"><text:span text:style-name="T1">American Red Cross Blood Drive</text:span>, for ages 19+; free; for information, call 563-326-7832… Davenport Public Library - Eastern Avenue Branch, 11am <text:span text:style-name="T1">Thu Sep 3</text:span></text:p>
      <text:h text:style-name="Heading_20_1" text:outline-level="1"><text:bookmark-start text:name="seniors"/>SENIORS<text:bookmark-end text:name="seniors"/></text:h>
      <text:h text:style-name="Heading_20_3" text:outline-level="3"><text:bookmark-start text:name="scott-rock-island-counties-19"/>Scott &amp; Rock Island Counties<text:bookmark-end text:name="scott-rock-island-counties-19"/></text:h>
      <text:p text:style-name="First_20_paragraph"><text:span text:style-name="T1">Bags/Cornhole/Boards</text:span>, on Thursdays; we have bags and boards for you to… CASI (Center for Active Seniors), 1pm <text:span text:style-name="T1">thru Thu Sep 3</text:span></text:p>
      <text:p text:style-name="Text_20_body"><text:span text:style-name="T1">Bob Gaston New Horizons Band Practice</text:span>, on Thursdays; come together weekly for practice and fellowship to… CASI (Center for Active Seniors), 12:30pm <text:span text:style-name="T1">thru Thu Sep 3</text:span></text:p>
      <text:p text:style-name="Text_20_body"><text:span text:style-name="T1">Card Embroidery</text:span>, on Thursdays; learn how to create embroidery greeting cards; a… CASI (Center for Active Seniors), 9am <text:span text:style-name="T1">thru Thu Sep 3</text:span></text:p>
      <text:p text:style-name="Text_20_body"><text:span text:style-name="T1">Hand and Foot</text:span>, on Thursdays; this game is related to Canasta and is… CASI (Center for Active Seniors), 12:30pm <text:span text:style-name="T1">thru Thu Sep 3</text:span></text:p>
      <text:p text:style-name="Text_20_body"><text:span text:style-name="T1">Line Dancing: Intermediate</text:span>, on Thursdays; learn all the latest moves in a fun… CASI (Center for Active Seniors), 10am <text:span text:style-name="T1">thru Thu Sep 3</text:span></text:p>
      <text:p text:style-name="Text_20_body"><text:span text:style-name="T1">Line Dancing: Master Class</text:span>, on Thursdays; learn all the latest moves in a fun… CASI (Center for Active Seniors), 11:15am <text:span text:style-name="T1">thru Thu Sep 3</text:span></text:p>
      <text:p text:style-name="Text_20_body"><text:span text:style-name="T1">Silver Sneakers Classic</text:span>, Tue. &amp; Thu.; chair exercises can offer a seated routine… CASI (Center for Active Seniors), 9am <text:span text:style-name="T1">thru Thu Sep 3</text:span></text:p>
      <text:p text:style-name="Text_20_body"><text:span text:style-name="T1">Silver Sneakers Stability</text:span>, Tue. &amp; Thu.; 15-minute class designed to improve balance and… CASI (Center for Active Seniors), 9:45am <text:span text:style-name="T1">thru Thu Sep 3</text:span></text:p>
      <text:p text:style-name="Text_20_body"><text:span text:style-name="T1">Low Impact Exercise</text:span>, Mon., Wed., &amp; Fri. 9-10am, Tue. &amp; Thu. 11am-noon; one… CASI (Center for Active Seniors), <text:span text:style-name="T1">thru Mon Sep 7</text:span></text:p>
      <text:p text:style-name="Text_20_body"><text:span text:style-name="T1">Milestones AAA Meal Site</text:span>, Mon.-Fri; open to everyone 60 years and up; annual registration… CASI (Center for Active Seniors), 11:30am <text:span text:style-name="T1">thru Mon Sep 7</text:span></text:p>
      <text:p text:style-name="Text_20_body"><text:span text:style-name="T1">Walking CASI’s Main Street</text:span>, Mon.-Fri.; 11 times around makes a mile; our walking track… CASI (Center for Active Seniors), 8am <text:span text:style-name="T1">thru Mon Sep 7</text:span></text:p>
      <text:p text:style-name="Text_20_body"><text:span text:style-name="T1">Zumba</text:span>, Mon. &amp; Fri. 10:15-11:15am, Thu. 8:45-9:45am; aerobic fitness exercise based… CASI (Center for Active Seniors), <text:span text:style-name="T1">thru Mon Sep 7</text:span></text:p>
      <text:p text:style-name="Text_20_body"><text:span text:style-name="T1">Adult Coloring</text:span>, on Fridays; come and color with friends; we will supply… CASI (Center for Active Seniors), 10am <text:span text:style-name="T1">Fri Jul 31 thru Fri Sep 4</text:span></text:p>
      <text:p text:style-name="Text_20_body"><text:span text:style-name="T1">Afternoon Bingo</text:span>, on Fridays; games played on hard cards for fun games… CASI (Center for Active Seniors), 1pm <text:span text:style-name="T1">Fri Jul 31 thru Fri Sep 4</text:span></text:p>
      <text:p text:style-name="Text_20_body"><text:span text:style-name="T1">Euchre</text:span>, on Wed. &amp; Fri.; tournaments every week; for information, call… CASI (Center for Active Seniors), 12:45pm <text:span text:style-name="T1">Fri Jul 31 thru Fri Sep 4</text:span></text:p>
      <text:p text:style-name="Text_20_body"><text:span text:style-name="T1">Golden Tones Chorus Practice</text:span>, on Fridays; sing along to classic melodies and practice for… CASI (Center for Active Seniors), 9am <text:span text:style-name="T1">Fri Jul 31 thru Fri Sep 4</text:span></text:p>
      <text:p text:style-name="Text_20_body"><text:span text:style-name="T1">Second Avenue Players Senior Theatre</text:span>, on Fridays; bring your theatrical side to CASI’s senior theater… CASI (Center for Active Seniors), 11am <text:span text:style-name="T1">Fri Jul 31 thru Fri Sep 4</text:span></text:p>
      <text:p text:style-name="Text_20_body"><text:span text:style-name="T1">Billiards</text:span>, Mon. &amp; Fri. 8:30am-noon &amp; 2-4pm, Tue.-Thu. 8:30-4pm; for information,… CASI (Center for Active Seniors), <text:span text:style-name="T1">Fri Jul 31 thru Mon Sep 7</text:span></text:p>
      <text:p text:style-name="Text_20_body"><text:span text:style-name="T1">Bridge</text:span>, on Mondays &amp; Fridays; for information, call 563-386-7477… CASI (Center for Active Seniors), 11:30am <text:span text:style-name="T1">Fri Jul 31 thru Mon Sep 7</text:span></text:p>
      <text:p text:style-name="Text_20_body"><text:span text:style-name="T1">Chair Zumba</text:span>, for information, call 563-386-7477… CASI (Center for Active Seniors), 12:30pm <text:span text:style-name="T1">Mon Aug 3 thru Mon Sep 7</text:span></text:p>
      <text:p text:style-name="Text_20_body"><text:span text:style-name="T1">Drums Alive</text:span>, fun, choreographed workouts to music using drumsticks, stability balls, and… CASI (Center for Active Seniors), noon <text:span text:style-name="T1">Mon Aug 3 thru Mon Sep 7</text:span></text:p>
      <text:p text:style-name="Text_20_body"><text:span text:style-name="T1">Euchre</text:span>, on Mondays; learn to play for fun and prepare for… CASI (Center for Active Seniors), 1pm <text:span text:style-name="T1">Mon Aug 3 thru Mon Sep 7</text:span></text:p>
      <text:p text:style-name="Text_20_body"><text:span text:style-name="T1">Mah Jongg</text:span>, Mon. 10am, Tue. 1pm; for information, call 563-386-7477… CASI (Center for Active Seniors), <text:span text:style-name="T1">Mon Aug 3 thru Mon Sep 7</text:span></text:p>
      <text:p text:style-name="Text_20_body"><text:span text:style-name="T1">Shuffleboard</text:span>, on Mondays; join the fun of this low-impact activity providing… CASI (Center for Active Seniors), 1pm <text:span text:style-name="T1">Mon Aug 3 thru Mon Sep 7</text:span></text:p>
      <text:p text:style-name="Text_20_body"><text:span text:style-name="T1">Silver Linings Bell Choir</text:span>, on Mondays; the group practices May thru September; the ability… CASI (Center for Active Seniors), 9:30am <text:span text:style-name="T1">Mon Aug 3 thru Mon Sep 7</text:span></text:p>
      <text:p text:style-name="Text_20_body"><text:span text:style-name="T1">Tone &amp; Walk</text:span>, Mon. &amp; Wed.; for information, call 563-386-7477… CASI (Center for Active Seniors), 8:30am <text:span text:style-name="T1">Mon Aug 3 thru Mon Sep 7</text:span></text:p>
      <text:p text:style-name="Text_20_body"><text:span text:style-name="T1">Ugly Quilts</text:span>, on Mondays; make quilt bed rolls for area homeless; no… CASI (Center for Active Seniors), 9am <text:span text:style-name="T1">Mon Aug 3 thru Mon Sep 7</text:span></text:p>
      <text:p text:style-name="Text_20_body"><text:span text:style-name="T1">Canasta</text:span>, on Tuesdays; for information, call 563-386-7477… CASI (Center for Active Seniors), 1pm <text:span text:style-name="T1">Tue Aug 4 thru Tue Sep 1</text:span></text:p>
      <text:p text:style-name="Text_20_body"><text:span text:style-name="T1">Chair Yoga</text:span>, on Tuesdays; for information, call 563-386-7477… CASI (Center for Active Seniors), 9:30am <text:span text:style-name="T1">Tue Aug 4 thru Tue Sep 1</text:span></text:p>
      <text:p text:style-name="Text_20_body"><text:span text:style-name="T1">Coffee &amp; Conversations</text:span>, senior citizens of retirement ages are invited to stop in… Bettendorf Public Library, 9am <text:span text:style-name="T1">Tue Aug 4 thru Tue Sep 1</text:span></text:p>
      <text:p text:style-name="Text_20_body"><text:span text:style-name="T1">Cribbage</text:span>, on Tuesdays; for information, call 563-386-7477… CASI (Center for Active Seniors), 2pm <text:span text:style-name="T1">Tue Aug 4 thru Tue Sep 1</text:span></text:p>
      <text:p text:style-name="Text_20_body"><text:span text:style-name="T1">Crocheting &amp; Knitting</text:span>, on Tuesdays; help make hats, scarves, and mittens for local… CASI (Center for Active Seniors), 12:30pm <text:span text:style-name="T1">Tue Aug 4 thru Tue Sep 1</text:span></text:p>
      <text:p text:style-name="Text_20_body"><text:span text:style-name="T1">Line Dancing: Beginner</text:span>, on Tuesdays, 9-9:30am &amp; 9:30-10am; learn all the latest moves… CASI (Center for Active Seniors), 9am <text:span text:style-name="T1">Tue Aug 4 thru Tue Sep 1</text:span></text:p>
      <text:p text:style-name="Text_20_body"><text:span text:style-name="T1">Red Hat Club</text:span>, on the first Tue. of the month; meeting locations vary;… CASI (Center for Active Seniors), noon <text:span text:style-name="T1">Tue Aug 4 thru Tue Sep 1</text:span></text:p>
      <text:p text:style-name="Text_20_body"><text:span text:style-name="T1">Senior Technology Clinic</text:span>, on Tuesdays; Mike Shinbori invites you to bring in tablets,… CASI (Center for Active Seniors), noon <text:span text:style-name="T1">Tue Aug 4 thru Tue Sep 1</text:span></text:p>
      <text:p text:style-name="Text_20_body"><text:span text:style-name="T1">Silver Sneakers EnerChi</text:span>, on Tuesdays; move through a slow-flowing sequence as you shift… CASI (Center for Active Seniors), 9am <text:span text:style-name="T1">Tue Aug 4 thru Tue Sep 1</text:span></text:p>
      <text:p text:style-name="Text_20_body"><text:span text:style-name="T1">Beginner Mah Jongg</text:span>, on Wednesdays; learn this fun game; for information, call 563-386-7477… CASI (Center for Active Seniors), 1pm <text:span text:style-name="T1">Wed Aug 5 thru Wed Sep 2</text:span></text:p>
      <text:p text:style-name="Text_20_body"><text:span text:style-name="T1">Bunco</text:span>, on Wednesdays; for information, call 563-386-7477… CASI (Center for Active Seniors), 2pm <text:span text:style-name="T1">Wed Aug 5 thru Wed Sep 2</text:span></text:p>
      <text:p text:style-name="Text_20_body"><text:span text:style-name="T1">CASI Advisory Council</text:span>, on the 1st Wed. of the month; volunteer leaders and… CASI (Center for Active Seniors), 9am <text:span text:style-name="T1">Wed Aug 5 thru Wed Sep 2</text:span></text:p>
      <text:p text:style-name="Text_20_body"><text:span text:style-name="T1">CASI Royal Neighbors Chapter</text:span>, on the first Wed. of the month; members work together… CASI (Center for Active Seniors), 10am <text:span text:style-name="T1">Wed Aug 5 thru Wed Sep 2</text:span></text:p>
      <text:p text:style-name="Text_20_body"><text:span text:style-name="T1">Craft Wednesdays</text:span>, join fellow crafters for a social time to work on… CASI (Center for Active Seniors), noon <text:span text:style-name="T1">Wed Aug 5 thru Wed Sep 2</text:span></text:p>
      <text:p text:style-name="Text_20_body"><text:span text:style-name="T1">Evening Bingo</text:span>, on Wednesdays; cash prizes for each game with a progressive… CASI (Center for Active Seniors), 5pm <text:span text:style-name="T1">Wed Aug 5 thru Wed Sep 2</text:span></text:p>
      <text:p text:style-name="Text_20_body"><text:span text:style-name="T1">Meet with a Care Coordinator</text:span>, on the 1st &amp; 3rd Wed. of the month; UnityPoint… Silvis Public Library, 1pm <text:span text:style-name="T1">Wed Aug 5 thru Wed Sep 2</text:span></text:p>
      <text:p text:style-name="Text_20_body"><text:span text:style-name="T1">TOPS (Taking Off Pounds Sensibly Weight-Loss Support Group)</text:span>, on Wednesdays; 10:30am weigh-in, 11am meeting; this weight loss support… CASI (Center for Active Seniors), 10:30am <text:span text:style-name="T1">Wed Aug 5 thru Wed Sep 2</text:span></text:p>
      <text:p text:style-name="Text_20_body"><text:span text:style-name="T1">T’ai Chi Ch’un</text:span>, on Wednesdays; Chinese martial art practiced for defense training, health benefits,… CASI (Center for Active Seniors), 10:15am <text:span text:style-name="T1">Wed Aug 5 thru Wed Sep 2</text:span></text:p>
      <text:p text:style-name="Text_20_body"><text:span text:style-name="T1">Free Senior Day</text:span>, all seniors age 60 and up receive free admission, as… Figge Art Museum, 10am <text:span text:style-name="T1">Thu Aug 6 thru Thu Sep 3</text:span></text:p>
      <text:p text:style-name="Text_20_body"><text:span text:style-name="T1">Monthly Member Breakfast Potluck</text:span>, on the first Thu. of the month; CASI provides coffee,… CASI (Center for Active Seniors), 8:30am <text:span text:style-name="T1">Thu Aug 6 thru Thu Sep 3</text:span></text:p>
      <text:p text:style-name="Text_20_body"><text:span text:style-name="T1">Random Acts of Kindness Club</text:span>, on the first Thu. of the month; meet and work… CASI (Center for Active Seniors), 1pm <text:span text:style-name="T1">Thu Aug 6 thru Thu Sep 3</text:span></text:p>
      <text:p text:style-name="Text_20_body"><text:span text:style-name="T1">Senior Social Hour</text:span>, socializing and activities for seniors in the LeClaire area; free;… LeClaire Community Library, 10am <text:span text:style-name="T1">Tue Aug 11</text:span></text:p>
      <text:p text:style-name="Text_20_body"><text:span text:style-name="T1">Grief Support Group</text:span>, on the 2nd &amp; 4th Wed. of the month; this… Family Restaurant, 9:30am <text:span text:style-name="T1">Wed Aug 12 thru Wed Aug 26</text:span></text:p>
      <text:p text:style-name="Text_20_body"><text:span text:style-name="T1">Ballroom Dancing</text:span>, join USA Dance for n active ballroom dance group that… CASI (Center for Active Seniors), 6:30pm <text:span text:style-name="T1">Fri Aug 21</text:span></text:p>
      <text:p text:style-name="Text_20_body"><text:span text:style-name="T1">Memory Circle</text:span>, join us for crafts, games, activities, conversation, and more; free;… Bettendorf Public Library, 10:30am <text:span text:style-name="T1">Tue Aug 25</text:span></text:p>
      <text:p text:style-name="Text_20_body"><text:span text:style-name="T1">CASI’s Chip in Fore Seniors Golf Classic</text:span>, presented by Quad City Bank &amp; Trust; get your foursome… Glynn’s Creek Golf Course, 9am <text:span text:style-name="T1">Fri Sep 4</text:span></text:p>
      <text:h text:style-name="Heading_20_1" text:outline-level="1"><text:bookmark-start text:name="kids-stuff"/>KIDS’ STUFF<text:bookmark-end text:name="kids-stuff"/></text:h>
      <text:h text:style-name="Heading_20_3" text:outline-level="3"><text:bookmark-start text:name="scott-rock-island-counties-20"/>Scott &amp; Rock Island Counties<text:bookmark-end text:name="scott-rock-island-counties-20"/></text:h>
      <text:h text:style-name="Heading_20_4" text:outline-level="4"><text:bookmark-start text:name="july-17"/>July<text:bookmark-end text:name="july-17"/></text:h>
      <text:p text:style-name="First_20_paragraph"><text:span text:style-name="T1">Baby Playgroup</text:span>, on Thursdays; babies and their caregivers are invited for socialization… Davenport Public Library - Eastern Avenue Branch, 10:30am <text:span text:style-name="T1">Thu Jul 30</text:span></text:p>
      <text:p text:style-name="Text_20_body"><text:span text:style-name="T1">Family Storytime: Craft Night</text:span>, ages 6-11 join us for a night of crafts; free;… Silvis Public Library, 5pm <text:span text:style-name="T1">Thu Jul 30</text:span></text:p>
      <text:p text:style-name="Text_20_body"><text:span text:style-name="T1">Lapsit Storytime</text:span>, on Thursdays; special storytime for babies who are not yet… Davenport Public Library - Eastern Avenue Branch, 10am <text:span text:style-name="T1">Thu Jul 30</text:span></text:p>
      <text:p text:style-name="Text_20_body"><text:span text:style-name="T1">Make Your Own Zine</text:span>, for ages 8-12; find out what zines are and why… Moline Public Library, 10am <text:span text:style-name="T1">Thu Jul 30</text:span></text:p>
      <text:p text:style-name="Text_20_body"><text:span text:style-name="T1">OWLT and About: Party in the Park</text:span>, enjoy food, entertainment, and a variety of activities for the… Duck Creek Park, 5:30pm <text:span text:style-name="T1">Thu Jul 30</text:span></text:p>
      <text:p text:style-name="Text_20_body"><text:span text:style-name="T1">Preschool Storytime</text:span>, on Wednesdays and Thursdays; for ages 3-5; a celebration of… Bettendorf Public Library, 10am <text:span text:style-name="T1">Thu Jul 30</text:span></text:p>
      <text:p text:style-name="Text_20_body"><text:span text:style-name="T1">Teen Role Playing</text:span>, on Thursdays; play your favorite role-playing games; free; for information, call… Bettendorf Public Library, 3:30pm <text:span text:style-name="T1">Thu Jul 30</text:span></text:p>
      <text:p text:style-name="Text_20_body"><text:span text:style-name="T1">Thursday Theater: The Super Mario Galaxy Movie</text:span>, screening of the animated-comedy smash; popcorn included; free; for information,… Bettendorf Public Library, 2pm <text:span text:style-name="T1">Thu Jul 30</text:span></text:p>
      <text:p text:style-name="Text_20_body"><text:span text:style-name="T1">WQPT Summer of Adventure Tour Stop</text:span>, attendees will have the opportunity to watch PBS KIDS programming,… East Moline Public Library, 2pm <text:span text:style-name="T1">Thu Jul 30</text:span></text:p>
      <text:p text:style-name="Text_20_body"><text:span text:style-name="T1">Wapsi River Center: Birds of Prey</text:span>, visiting us this week is the Wapsi River Environmental Education… LeClaire Community Library, 11am <text:span text:style-name="T1">Thu Jul 30</text:span></text:p>
      <text:p text:style-name="Text_20_body"><text:span text:style-name="T1">Imagination Station</text:span>, on Fridays; enjoy stories, crafts, and more; free; for information… East Moline Public Library, 10:30am <text:span text:style-name="T1">Fri Jul 31</text:span></text:p>
      <text:p text:style-name="Text_20_body"><text:span text:style-name="T1">Stories @ Main</text:span>, on Fridays; best for children ages 1 to 5 years;… Davenport Public Library - Main Branch, 10am <text:span text:style-name="T1">Fri Jul 31</text:span></text:p>
      <text:p text:style-name="Text_20_body"><text:span text:style-name="T1">Stories in the Gardens</text:span>, on Fridays; join us in the Moline Library Gardens for… Moline Public Library, 10am <text:span text:style-name="T1">Fri Jul 31</text:span></text:p>
      <text:p text:style-name="Text_20_body"><text:span text:style-name="T1">Storytime &amp; Snacks: Sweet Treats</text:span>, explore sugary snacks with a Sweet Treat storytime; afterward snack… LeClaire Community Library, 11am <text:span text:style-name="T1">Fri Jul 31</text:span></text:p>
      <text:p text:style-name="Text_20_body"><text:span text:style-name="T1">Summer Reading Send Off w/ QC Clown Around</text:span>, ages 6-11 join us for face painting and balloon twisting… Silvis Public Library, 1pm <text:span text:style-name="T1">Fri Jul 31</text:span></text:p>
      <text:p text:style-name="Text_20_body"><text:span text:style-name="T1">Teen Library Lock-in</text:span>, we’’ll play flashlight tag in the book stacks, learn about… Davenport Public Library - Eastern Avenue Branch, 4:30pm <text:span text:style-name="T1">Fri Jul 31</text:span></text:p>
      <text:p text:style-name="Text_20_body"><text:span text:style-name="T1">Toddler Tales @ Watts-Midtown Branch</text:span>, on Fridays; ages 0-5 and their caregivers are invited to… Rock Island Public Library - Watts-Midtown Branch, 10:30am <text:span text:style-name="T1">Fri Jul 31</text:span></text:p>
      <text:p text:style-name="Text_20_body"><text:span text:style-name="T1">Yoga and Stories in the Park</text:span>, on Fridays; ; free; for information, call 563-326-7832… Vander Veer Botanical Park, 9am <text:span text:style-name="T1">Fri Jul 31</text:span></text:p>
      <text:h text:style-name="Heading_20_4" text:outline-level="4"><text:bookmark-start text:name="august-26"/>August<text:bookmark-end text:name="august-26"/></text:h>
      <text:p text:style-name="First_20_paragraph"><text:span text:style-name="T1">End of Summer Reading Tie-Dye Party</text:span>, celebrate the end of summer reading and all your reading… East Moline Public Library, 11am <text:span text:style-name="T1">Sat Aug 1</text:span></text:p>
      <text:p text:style-name="Text_20_body"><text:span text:style-name="T1">Reading Dragons Card Tournament</text:span>, grab your 2026 dragon cards and battle for 1st place… LeClaire Community Library, 11am <text:span text:style-name="T1">Sat Aug 1</text:span></text:p>
      <text:p text:style-name="Text_20_body"><text:span text:style-name="T1">Teen Leadership Committee</text:span>, TLC)is a group of enthusiastic teenagers collaborating with library staff… Bettendorf Public Library, 2pm <text:span text:style-name="T1">Sat Aug 1</text:span></text:p>
      <text:p text:style-name="Text_20_body"><text:span text:style-name="T1">Adventures in Storytime</text:span>, join us for a fun time of adventures through stories;… East Moline Public Library, <text:span text:style-name="T1">Sat Aug 1 thru Mon Aug 31</text:span></text:p>
      <text:p text:style-name="Text_20_body"><text:span text:style-name="T1">Storytime with a Splash!</text:span>, join us for stories and songs in the summer sun… Moline Public Library, 10am <text:span text:style-name="T1">Mon Aug 3</text:span></text:p>
      <text:p text:style-name="Text_20_body"><text:span text:style-name="T1">Teen DIY: Tie Dye</text:span>, join Claire for a tie dye party; we will provide… Davenport Public Library - Fairmount Street Branch, 2pm <text:span text:style-name="T1">Mon Aug 3</text:span></text:p>
      <text:p text:style-name="Text_20_body"><text:span text:style-name="T1">Dance Me a Story with Ballet Quad Cities</text:span>, the event will inspire participants to move like the Mississippi… Moline Public Library, 5pm <text:span text:style-name="T1">Tue Aug 4</text:span></text:p>
      <text:p text:style-name="Text_20_body"><text:span text:style-name="T1">Kids’ Advisory Board</text:span>, for ages 7 and 10; KAB members will meet once a… Davenport Public Library - Fairmount Street Branch, 5pm <text:span text:style-name="T1">Tue Aug 4</text:span></text:p>
      <text:p text:style-name="Text_20_body"><text:span text:style-name="T1">Starrytime</text:span>, for ages 2-5, with all ages welcome; we’ll be focusing… Davenport Public Library - Fairmount Street Branch, 6:30pm <text:span text:style-name="T1">Tue Aug 4</text:span></text:p>
      <text:p text:style-name="Text_20_body"><text:span text:style-name="T1">Toddler Playgroup</text:span>, on Tuesdays; best for children ages 1-4 years and their grown-ups;… Davenport Public Library - Eastern Avenue Branch, 10:30am <text:span text:style-name="T1">Tue Aug 4 thru Tue Aug 11</text:span></text:p>
      <text:p text:style-name="Text_20_body"><text:span text:style-name="T1">Walkers &amp; Wigglers Storytime</text:span>, on Tuesdays; best for children ages 18 months to 4 years;… Davenport Public Library - Eastern Avenue Branch, 10am <text:span text:style-name="T1">Tue Aug 4 thru Tue Aug 11</text:span></text:p>
      <text:p text:style-name="Text_20_body"><text:span text:style-name="T1">Storytime in the Park: Empire Park</text:span>, if the temperature is above 85 degrees or if it’s… East Moline Public Library, 10:30am <text:span text:style-name="T1">Wed Aug 5</text:span></text:p>
      <text:p text:style-name="Text_20_body"><text:span text:style-name="T1">Teen Library Council</text:span>, TLC is a great way to get involved with the… East Moline Public Library, 4pm <text:span text:style-name="T1">Wed Aug 5</text:span></text:p>
      <text:p text:style-name="Text_20_body"><text:span text:style-name="T1">Toby KID: A Mesozoic Adventure</text:span>, embark on a journey through time with silly archaeologist, Professor… LeClaire Community Library, 6pm <text:span text:style-name="T1">Wed Aug 5</text:span></text:p>
      <text:p text:style-name="Text_20_body"><text:span text:style-name="T1">Toddler Playgroup</text:span>, on Wednesdays; best for children ages 1-4 years and their… Davenport Public Library - Fairmount Street Branch, 10:30am <text:span text:style-name="T1">Wed Aug 5 thru Wed Aug 12</text:span></text:p>
      <text:p text:style-name="Text_20_body"><text:span text:style-name="T1">Walkers &amp; Wigglers Storytime</text:span>, on Wednesdays; best for children ages 18 months to 4… Davenport Public Library - Fairmount Street Branch, 10am <text:span text:style-name="T1">Wed Aug 5 thru Wed Aug 12</text:span></text:p>
      <text:p text:style-name="Text_20_body"><text:span text:style-name="T1">D&amp;D Roleplay Club</text:span>, enjoy snacks and games with friends and family; join our… LeClaire Community Library, 3pm <text:span text:style-name="T1">Thu Aug 6</text:span></text:p>
      <text:p text:style-name="Text_20_body"><text:span text:style-name="T1">Mini Monet for Toddlers</text:span>, we will share a book then explore creativity through art… Rock Island Public Library - Downtown Library, 10am <text:span text:style-name="T1">Thu Aug 6</text:span></text:p>
      <text:p text:style-name="Text_20_body"><text:span text:style-name="T1">Monster Society Presents: European Dragons</text:span>, for ages 8-12; the Monster Society is an elite secret… Davenport Public Library - Eastern Avenue Branch, 4:30pm <text:span text:style-name="T1">Thu Aug 6</text:span></text:p>
      <text:p text:style-name="Text_20_body"><text:span text:style-name="T1">Reading Assistance Dogs</text:span>, children have the opportunity to read aloud to dogs from… Bettendorf Public Library, 6pm <text:span text:style-name="T1">Thu Aug 6</text:span></text:p>
      <text:p text:style-name="Text_20_body"><text:span text:style-name="T1">The Mystery of Locked Rooms</text:span>, discussion of Lindsay Currie’s book with the Big/Little Book Club,… Davenport Public Library - Eastern Avenue Branch, 6:30pm <text:span text:style-name="T1">Thu Aug 6</text:span></text:p>
      <text:p text:style-name="Text_20_body"><text:span text:style-name="T1">Baby Playgroup</text:span>, on Thursdays; babies and their caregivers are invited for socialization… Davenport Public Library - Eastern Avenue Branch, 10:30am <text:span text:style-name="T1">Thu Aug 6 thru Thu Aug 13</text:span></text:p>
      <text:p text:style-name="Text_20_body"><text:span text:style-name="T1">Lapsit Storytime</text:span>, on Thursdays; special storytime for babies who are not yet… Davenport Public Library - Eastern Avenue Branch, 10am <text:span text:style-name="T1">Thu Aug 6 thru Thu Aug 13</text:span></text:p>
      <text:p text:style-name="Text_20_body"><text:span text:style-name="T1">Tween Gaming</text:span>, grades 4-6 play on the library laptops, tablets, or on… East Moline Public Library, 3:30pm <text:span text:style-name="T1">Thu Aug 6 thru Thu Aug 20</text:span></text:p>
      <text:p text:style-name="Text_20_body"><text:span text:style-name="T1">Ready, Set, Build!</text:span>, on Thursdays; building fun for all ages; there will be… Rock Island Public Library - Downtown Library, 3pm <text:span text:style-name="T1">Thu Aug 6 thru Thu Aug 27</text:span></text:p>
      <text:p text:style-name="Text_20_body"><text:span text:style-name="T1">Teen Role Playing</text:span>, on Thursdays; play your favorite role-playing games; free; for information, call… Bettendorf Public Library, 3:30pm <text:span text:style-name="T1">Thu Aug 6 thru Thu Aug 27</text:span></text:p>
      <text:p text:style-name="Text_20_body"><text:span text:style-name="T1">Gray Matters Collective Meeting</text:span>, high schoolers can be a voice for mental health advocacy.… East Moline Public Library, 3:30pm <text:span text:style-name="T1">Fri Aug 7</text:span></text:p>
      <text:p text:style-name="Text_20_body"><text:span text:style-name="T1">Tea Party Storytime with the Bayou Princess</text:span>, meet a special guest that once turned into a frog;… LeClaire Community Library, 2pm <text:span text:style-name="T1">Fri Aug 7</text:span></text:p>
      <text:p text:style-name="Text_20_body"><text:span text:style-name="T1">Teen Park + Read: Vander Veer Park</text:span>, join Claire at a different park each month this summer;… Vander Veer Botanical Park, 10am <text:span text:style-name="T1">Fri Aug 7</text:span></text:p>
      <text:p text:style-name="Text_20_body"><text:span text:style-name="T1">Stories @ Main</text:span>, on Fridays; best for children ages 1 to 5 years;… Davenport Public Library - Main Branch, 10am <text:span text:style-name="T1">Fri Aug 7 thru Fri Aug 14</text:span></text:p>
      <text:p text:style-name="Text_20_body"><text:span text:style-name="T1">Imagination Station</text:span>, on Fridays; enjoy stories, crafts, and more; free; for information… East Moline Public Library, 10:30am <text:span text:style-name="T1">Fri Aug 7 thru Fri Aug 28</text:span></text:p>
      <text:p text:style-name="Text_20_body"><text:span text:style-name="T1">Toddler Tales @ Watts-Midtown Branch</text:span>, on Fridays; ages 0-5 and their caregivers are invited to… Rock Island Public Library - Watts-Midtown Branch, 10:30am <text:span text:style-name="T1">Fri Aug 7 thru Fri Aug 28</text:span></text:p>
      <text:p text:style-name="Text_20_body"><text:span text:style-name="T1">2026 Summer Reading Send-Off Party</text:span>, celebrate the last day of summer reading with a Foam… LeClaire Community Library, noon <text:span text:style-name="T1">Sat Aug 8</text:span></text:p>
      <text:p text:style-name="Text_20_body"><text:span text:style-name="T1">Dog Tales</text:span>, ages 3 &amp; up join us for a pup-themed storytime;… Davenport Public Library - Fairmount Street Branch, 2pm <text:span text:style-name="T1">Sat Aug 8</text:span></text:p>
      <text:p text:style-name="Text_20_body"><text:span text:style-name="T1">Family Bingo</text:span>, bring the whole family and enjoy some rounds of Bingo… East Moline Public Library, 11am <text:span text:style-name="T1">Sat Aug 8</text:span></text:p>
      <text:p text:style-name="Text_20_body"><text:span text:style-name="T1">Pokémon Club</text:span>, an opportunity for Pokémon enthusiasts (ages 6-12) to battle, share,… Davenport Public Library - Eastern Avenue Branch, 10am <text:span text:style-name="T1">Sat Aug 8</text:span></text:p>
      <text:p text:style-name="Text_20_body"><text:span text:style-name="T1">Read to a Dog</text:span>, QC CAN’s Reading Assistance Dogs are specially trained, along with… Davenport Public Library - Fairmount Street Branch, 3pm <text:span text:style-name="T1">Sat Aug 8</text:span></text:p>
      <text:p text:style-name="Text_20_body"><text:span text:style-name="T1">After-School Club</text:span>, stop by after school to meet new friends and enjoy… East Moline Public Library, 3:30pm <text:span text:style-name="T1">Mon Aug 10</text:span></text:p>
      <text:p text:style-name="Text_20_body"><text:span text:style-name="T1">Book Bedazzling</text:span>, for ages 8 &amp; up; give your favorite book a… Davenport Public Library - Fairmount Street Branch, 5pm <text:span text:style-name="T1">Mon Aug 10</text:span></text:p>
      <text:p text:style-name="Text_20_body"><text:span text:style-name="T1">Dungeon Delvers: Character Building &amp; Level-up Session</text:span>, dedicated to adventurers who need to create new characters for… Moline Public Library, 5pm <text:span text:style-name="T1">Mon Aug 10</text:span></text:p>
      <text:p text:style-name="Text_20_body"><text:span text:style-name="T1">Teen Yoga</text:span>, join Ms. Claire and Nora from Gilda’s Club for a… Davenport Public Library - Fairmount Street Branch, 6:30pm <text:span text:style-name="T1">Mon Aug 10</text:span></text:p>
      <text:p text:style-name="Text_20_body"><text:span text:style-name="T1">Altered Book Workshop: Afterschool Activity</text:span>, grades K-6 learn how to make an altered book where… Rock Island Public Library - Watts-Midtown Branch, 3:30pm <text:span text:style-name="T1">Tue Aug 11</text:span></text:p>
      <text:p text:style-name="Text_20_body"><text:span text:style-name="T1">PJ Storytime: Sharks</text:span>, grab your PJs for an evening Storytime and craft; this… LeClaire Community Library, 6pm <text:span text:style-name="T1">Tue Aug 11</text:span></text:p>
      <text:p text:style-name="Text_20_body"><text:span text:style-name="T1">Paws to Read with QCCAN</text:span>, boost your reading skills by sharing stories with the therapy-certified… Moline Public Library, 6pm <text:span text:style-name="T1">Tue Aug 11</text:span></text:p>
      <text:p text:style-name="Text_20_body"><text:span text:style-name="T1">Teen Advisory Board</text:span>, TAB Members volunteer, organize and participate in teen programming, and… Davenport Public Library - Fairmount Street Branch, 6:30pm <text:span text:style-name="T1">Tue Aug 11</text:span></text:p>
      <text:p text:style-name="Text_20_body"><text:span text:style-name="T1">Bluey’s Big Play</text:span>, Aug. 11 &amp; 12; a theatrical adaptation of the Emmy… Adler Theatre, 6pm <text:span text:style-name="T1">Tue Aug 11 thru Wed Aug 12</text:span></text:p>
      <text:p text:style-name="Text_20_body"><text:span text:style-name="T1">Sensory Playtime</text:span>, ages 0-5 can enjoy different sensory stations in the children’s… East Moline Public Library, 10:30am <text:span text:style-name="T1">Tue Aug 11 thru Tue Aug 25</text:span></text:p>
      <text:p text:style-name="Text_20_body"><text:span text:style-name="T1">Toddler Tales @ Watts-Midtown Branch</text:span>, on Tuesdays; ages 0-5 and their caregivers are invited to… Rock Island Public Library - Watts-Midtown Branch, 10:30am <text:span text:style-name="T1">Tue Aug 11 thru Tue Aug 25</text:span></text:p>
      <text:p text:style-name="Text_20_body"><text:span text:style-name="T1">Bedtime Books</text:span>, a cozy evening storytime; we’ll share gentle bedtime stories perfect… Davenport Public Library - Eastern Avenue Branch, 6:30pm <text:span text:style-name="T1">Wed Aug 12</text:span></text:p>
      <text:p text:style-name="Text_20_body"><text:span text:style-name="T1">Storytime in the Park: Mitchell Park</text:span>, if the temperature is above 85 degrees or if it’s… East Moline Public Library, 10:30am <text:span text:style-name="T1">Wed Aug 12</text:span></text:p>
      <text:p text:style-name="Text_20_body"><text:span text:style-name="T1">Teen Mixed Media Art</text:span>, create a birch tree design with different techniquess; all supplies… East Moline Public Library, 4pm <text:span text:style-name="T1">Wed Aug 12</text:span></text:p>
      <text:p text:style-name="Text_20_body"><text:span text:style-name="T1">Baby Storytime</text:span>, for ages 0-2; simple stories, songs, rhymes, and movement activities… Rock Island Public Library - Downtown Library, 10am <text:span text:style-name="T1">Thu Aug 13</text:span></text:p>
      <text:p text:style-name="Text_20_body"><text:span text:style-name="T1">Bad Art</text:span>, for ages 10-15; let your creativity flow and create a… Davenport Public Library - Main Branch, 3pm <text:span text:style-name="T1">Thu Aug 13</text:span></text:p>
      <text:p text:style-name="Text_20_body"><text:span text:style-name="T1">OWLT and About: Party in the Park</text:span>, enjoy food, entertainment, and a variety of activities for the… Northwest Park, 5:30pm <text:span text:style-name="T1">Thu Aug 13</text:span></text:p>
      <text:p text:style-name="Text_20_body"><text:span text:style-name="T1">PNG Photography</text:span>, learn how to take the best possible photos using a… Moline Public Library, 6pm <text:span text:style-name="T1">Thu Aug 13</text:span></text:p>
      <text:p text:style-name="Text_20_body"><text:span text:style-name="T1">1,000 Books Before Kindergarten Party</text:span>, celebrate everyone’s reading achievements; all participants in the 1000 Books… LeClaire Community Library, 3:30pm <text:span text:style-name="T1">Fri Aug 14</text:span></text:p>
      <text:p text:style-name="Text_20_body"><text:span text:style-name="T1">WQPT Summer of Adventure Tour Stop</text:span>, attendees will have the opportunity to watch PBS KIDS programming,… Mercado on Fifth, 5pm <text:span text:style-name="T1">Fri Aug 14</text:span></text:p>
      <text:p text:style-name="Text_20_body"><text:span text:style-name="T1">Learning Campus Discovery Fair</text:span>, excitement and adventure await the whole family; free; for information,… Bettendorf Public Library, 10am <text:span text:style-name="T1">Sat Aug 15</text:span></text:p>
      <text:p text:style-name="Text_20_body"><text:span text:style-name="T1">Spanish Bilingual Storytime</text:span>, enjoy a fun story and craft in both English and… East Moline Public Library, 11am <text:span text:style-name="T1">Sat Aug 15</text:span></text:p>
      <text:p text:style-name="Text_20_body"><text:span text:style-name="T1">Teen Silent Reading Party</text:span>, join us in competing in random challenges, reading a lot,… Davenport Public Library - Fairmount Street Branch, 3pm <text:span text:style-name="T1">Sat Aug 15</text:span></text:p>
      <text:p text:style-name="Text_20_body"><text:span text:style-name="T1">PNG STEAM on Wheels: Battle Bots</text:span>, learn about STEAM concepts through fun hands-on activities led by… Moline Public Library, 6pm <text:span text:style-name="T1">Mon Aug 17</text:span></text:p>
      <text:p text:style-name="Text_20_body"><text:span text:style-name="T1">Teen Book + Club: Ryan and Avery by David Levithan</text:span>, copies of the book and extras will be given to… Davenport Public Library - Eastern Avenue Branch, 6:30pm <text:span text:style-name="T1">Mon Aug 17</text:span></text:p>
      <text:p text:style-name="Text_20_body"><text:span text:style-name="T1">ASL Storytime w/ Kitka</text:span>, grab your PJs and join Miss Kitka for a sign… LeClaire Community Library, 6pm <text:span text:style-name="T1">Tue Aug 18</text:span></text:p>
      <text:p text:style-name="Text_20_body"><text:span text:style-name="T1">Fire and Ice</text:span>, for ages 8-12; a discussion of Erin Hunter’s book with… Davenport Public Library - Eastern Avenue Branch, 5pm <text:span text:style-name="T1">Tue Aug 18</text:span></text:p>
      <text:p text:style-name="Text_20_body"><text:span text:style-name="T1">Free Painting: Afterschool Activity</text:span>, for grades K-6; we provide the canvas and paint, you… Rock Island Public Library - Watts-Midtown Branch, 3:30pm <text:span text:style-name="T1">Tue Aug 18</text:span></text:p>
      <text:p text:style-name="Text_20_body"><text:span text:style-name="T1">Teen Advisory Group</text:span>, help plan library events, work on community service projects, design… Rock Island Public Library - Watts-Midtown Branch, 4:30pm <text:span text:style-name="T1">Tue Aug 18</text:span></text:p>
      <text:p text:style-name="Text_20_body"><text:span text:style-name="T1">Storytime in the Park: Runner’s Park</text:span>, if the temperature is above 85 degrees or if it’s… East Moline Public Library, 10:30am <text:span text:style-name="T1">Wed Aug 19</text:span></text:p>
      <text:p text:style-name="Text_20_body"><text:span text:style-name="T1">Summer Pokémon Club</text:span>, a club just for fans of Pokémon to hang out… Moline Public Library, 5pm <text:span text:style-name="T1">Wed Aug 19</text:span></text:p>
      <text:p text:style-name="Text_20_body"><text:span text:style-name="T1">Teen Movie Night</text:span>, enjoy a newly released movie, popcorn, and candy; this is… East Moline Public Library, 4pm <text:span text:style-name="T1">Wed Aug 19</text:span></text:p>
      <text:p text:style-name="Text_20_body"><text:span text:style-name="T1">Plug &amp; Play</text:span>, on Wednesdays; grades 6-12 play Nintendo Switch and board games,… Moline Public Library, 3pm <text:span text:style-name="T1">Wed Aug 19 thru Wed Aug 26</text:span></text:p>
      <text:p text:style-name="Text_20_body"><text:span text:style-name="T1">Kpop Night</text:span>, from Huntrix to BTS to Twice to Ateez &amp; Blackpink,… Rock Island Public Library - Watts-Midtown Branch, 5pm <text:span text:style-name="T1">Thu Aug 20</text:span></text:p>
      <text:p text:style-name="Text_20_body"><text:span text:style-name="T1">Read to a Dog</text:span>, QC CAN’s Reading Assistance Dogs are specially trained, along with… Davenport Public Library - Eastern Avenue Branch, 5:30pm <text:span text:style-name="T1">Thu Aug 20</text:span></text:p>
      <text:p text:style-name="Text_20_body"><text:span text:style-name="T1">Teen Library Council</text:span>, for grades 6–12; as a TLC Member, you will help… Moline Public Library, 3:30pm <text:span text:style-name="T1">Thu Aug 20</text:span></text:p>
      <text:p text:style-name="Text_20_body"><text:span text:style-name="T1">Toddler Playgroup</text:span>, relaxing and casual fun for kids 5 and younger with… Rock Island Public Library - Downtown Library, 10am <text:span text:style-name="T1">Thu Aug 20</text:span></text:p>
      <text:p text:style-name="Text_20_body"><text:span text:style-name="T1">Teen Advisory Group</text:span>, learn about volunteering at the library; at TAG, you will:… Rock Island Public Library - Watts-Midtown Branch, 4pm <text:span text:style-name="T1">Fri Aug 21</text:span></text:p>
      <text:p text:style-name="Text_20_body"><text:span text:style-name="T1">Galactic Saber Training with Team Phoenix Martial Arts</text:span>, build up your Jedi skills with the instructors from Team… East Moline Public Library, 1pm <text:span text:style-name="T1">Sat Aug 22</text:span></text:p>
      <text:p text:style-name="Text_20_body"><text:span text:style-name="T1">Baby Story Time</text:span>, for ages 0-2; simple stories, songs, rhymes, and movement activities… Rock Island Public Library - Watts-Midtown Branch, 10:30am <text:span text:style-name="T1">Mon Aug 24</text:span></text:p>
      <text:p text:style-name="Text_20_body"><text:span text:style-name="T1">Infant Sensory: Open Play</text:span>, connect with other parents and bring your little one for… Rock Island Public Library - Watts-Midtown Branch, 11am <text:span text:style-name="T1">Mon Aug 24</text:span></text:p>
      <text:p text:style-name="Text_20_body"><text:span text:style-name="T1">PNG STEAM on Wheels: 3D Pen Creations</text:span>, learn about STEAM concepts through fun hands-on activities led by… Moline Public Library, 6pm <text:span text:style-name="T1">Mon Aug 24</text:span></text:p>
      <text:p text:style-name="Text_20_body"><text:span text:style-name="T1">Young Adventurer’s Club</text:span>, for students in grades 3-5; children need to be able… Moline Public Library, 5pm <text:span text:style-name="T1">Mon Aug 24</text:span></text:p>
      <text:p text:style-name="Text_20_body"><text:span text:style-name="T1">PJ Storytime: Fairies &amp; Gnomes</text:span>, grab your PJs for an evening Storytime and craft; this… LeClaire Community Library, 6pm <text:span text:style-name="T1">Tue Aug 25</text:span></text:p>
      <text:p text:style-name="Text_20_body"><text:span text:style-name="T1">Rubber Band Cars: Afterschool Activity</text:span>, grades K-6 learn how to make a rubber band car… Rock Island Public Library - Watts-Midtown Branch, 3:30pm <text:span text:style-name="T1">Tue Aug 25</text:span></text:p>
      <text:p text:style-name="Text_20_body"><text:span text:style-name="T1">Teen Art Activity with the Figge</text:span>, whether you love making art or never know where to… Rock Island Public Library - Watts-Midtown Branch, 4:30pm <text:span text:style-name="T1">Tue Aug 25</text:span></text:p>
      <text:p text:style-name="Text_20_body"><text:span text:style-name="T1">Music &amp; Movement for Toddlers</text:span>, we are going to get our bodies moving and playing… Rock Island Public Library - Downtown Library, 10am <text:span text:style-name="T1">Thu Aug 27</text:span></text:p>
      <text:p text:style-name="Text_20_body"><text:span text:style-name="T1">Storytime with Legacy Therapy Dogs</text:span>, grab your favorite books and join us for a Storytime… LeClaire Community Library, 4pm <text:span text:style-name="T1">Fri Aug 28</text:span></text:p>
      <text:p text:style-name="Text_20_body"><text:span text:style-name="T1">PNG STEAM on Wheels: Laser Cut Layered Art</text:span>, learn about STEAM concepts through fun hands-on activities led by… Moline Public Library, 6pm <text:span text:style-name="T1">Mon Aug 31</text:span></text:p>
      <text:h text:style-name="Heading_20_4" text:outline-level="4"><text:bookmark-start text:name="september-20"/>September<text:bookmark-end text:name="september-20"/></text:h>
      <text:p text:style-name="First_20_paragraph"><text:span text:style-name="T1">Let’s Make Art!</text:span>, on Tuesdays; kids of all ages can come get creative… Davenport Public Library - Eastern Avenue Branch, 4pm <text:span text:style-name="T1">Tue Sep 1</text:span></text:p>
      <text:p text:style-name="Text_20_body"><text:span text:style-name="T1">Toddler Playgroup</text:span>, on Tuesdays; best for children ages 1-4 years and their… Davenport Public Library - Eastern Avenue Branch, 10:30am <text:span text:style-name="T1">Tue Sep 1</text:span></text:p>
      <text:p text:style-name="Text_20_body"><text:span text:style-name="T1">Walkers &amp; Wigglers Storytime</text:span>, on Tuesdays; for children ages 18 months to four years;… Davenport Public Library - Eastern Avenue Branch, 10am <text:span text:style-name="T1">Tue Sep 1</text:span></text:p>
      <text:p text:style-name="Text_20_body"><text:span text:style-name="T1">After School Kids Lab: Straw Rockets</text:span>, join us for a fun STEAM-based activity; free; for information,… Bettendorf Public Library, 3pm <text:span text:style-name="T1">Wed Sep 2</text:span></text:p>
      <text:p text:style-name="Text_20_body"><text:span text:style-name="T1">Audio and Craft</text:span>, for ages 10-18; we’ll make library card holders to celebrate… Bettendorf Public Library, 2:30pm <text:span text:style-name="T1">Wed Sep 2</text:span></text:p>
      <text:p text:style-name="Text_20_body"><text:span text:style-name="T1">Family Storytime</text:span>, on Wednesdays; best for children ages 0-5; enjoy stories,… Davenport Public Library - Eastern Avenue Branch, 2pm <text:span text:style-name="T1">Wed Sep 2</text:span></text:p>
      <text:p text:style-name="Text_20_body"><text:span text:style-name="T1">Girls Who Code</text:span>, on Wednesdays; an after-school club for girls in 3rd-8th grade… Davenport Public Library - Eastern Avenue Branch, 3:30pm <text:span text:style-name="T1">Wed Sep 2</text:span></text:p>
      <text:p text:style-name="Text_20_body"><text:span text:style-name="T1">Toddler Playgroup</text:span>, best for children ages 1-4 years and their grown-ups; join… Davenport Public Library - Eastern Avenue Branch, 10:30am <text:span text:style-name="T1">Wed Sep 2</text:span></text:p>
      <text:p text:style-name="Text_20_body"><text:span text:style-name="T1">Walkers &amp; Wigglers Storytime</text:span>, best for children ages 18 months to 4 years; we’ll… Davenport Public Library - Eastern Avenue Branch, 10am <text:span text:style-name="T1">Wed Sep 2</text:span></text:p>
      <text:p text:style-name="Text_20_body"><text:span text:style-name="T1">Preschool Storytime</text:span>, on Wednesdays &amp; Thursdays; for ages 3-5; a celebration of… Bettendorf Public Library, 10am <text:span text:style-name="T1">Wed Sep 2 thru Thu Sep 3</text:span></text:p>
      <text:p text:style-name="Text_20_body"><text:span text:style-name="T1">Baby Playgroup</text:span>, on Thursdays; babies and their caregivers are invited for socialization… Davenport Public Library - Eastern Avenue Branch, 10:30am <text:span text:style-name="T1">Thu Sep 3</text:span></text:p>
      <text:p text:style-name="Text_20_body"><text:span text:style-name="T1">Kids Creative Writing Group</text:span>, for ages 9-12; grow your creative writing skills and share… Bettendorf Public Library, 4pm <text:span text:style-name="T1">Thu Sep 3</text:span></text:p>
      <text:p text:style-name="Text_20_body"><text:span text:style-name="T1">Lapsit Storytime</text:span>, on Thursdays; a special storytime for babies who are not… Davenport Public Library - Eastern Avenue Branch, 10am <text:span text:style-name="T1">Thu Sep 3</text:span></text:p>
      <text:p text:style-name="Text_20_body"><text:span text:style-name="T1">Mini Monet for Toddlers</text:span>, we will share a book then explore creativity through art… Rock Island Public Library - Downtown Library, 10am <text:span text:style-name="T1">Thu Sep 3</text:span></text:p>
      <text:p text:style-name="Text_20_body"><text:span text:style-name="T1">Monster Society Presents: Werewolves</text:span>, for ages 8-12; an elite secret group whose goal is… Davenport Public Library - Eastern Avenue Branch, 4:30pm <text:span text:style-name="T1">Thu Sep 3</text:span></text:p>
      <text:p text:style-name="Text_20_body"><text:span text:style-name="T1">Not Nothing</text:span>, discussion of Gayle Forman’s book with the Big/Little Book Club… Davenport Public Library - Eastern Avenue Branch, 6:30pm <text:span text:style-name="T1">Thu Sep 3</text:span></text:p>
      <text:p text:style-name="Text_20_body"><text:span text:style-name="T1">Reading Assistance Dogs</text:span>, children have the opportunity to read aloud to dogs from… Bettendorf Public Library, 6pm <text:span text:style-name="T1">Thu Sep 3</text:span></text:p>
      <text:p text:style-name="Text_20_body"><text:span text:style-name="T1">Teen Role Playing</text:span>, on Thursdays; play your favorite role-playing games; free; for information, call… Bettendorf Public Library, 3:30pm <text:span text:style-name="T1">Thu Sep 3</text:span></text:p>
      <text:p text:style-name="Text_20_body"><text:span text:style-name="T1">Bloxels Club</text:span>, ages 9-12 learn to create your own video games using… Bettendorf Public Library, 4pm <text:span text:style-name="T1">Fri Sep 4</text:span></text:p>
      <text:p text:style-name="Text_20_body"><text:span text:style-name="T1">Imagination Station</text:span>, on Fridays; enjoy stories, crafts, and more; free; for information… East Moline Public Library, 10:30am <text:span text:style-name="T1">Fri Sep 4</text:span></text:p>
      <text:p text:style-name="Text_20_body"><text:span text:style-name="T1">Ramen Tasting</text:span>, we’ll have various noodles and toppings to sample, so practice… Rock Island Public Library - Watts-Midtown Branch, 3:30pm <text:span text:style-name="T1">Fri Sep 4</text:span></text:p>
      <text:p text:style-name="Text_20_body"><text:span text:style-name="T1">Stories @ Main</text:span>, on Fridays; ages 0-5 jump, shake, and shimmy the sillies… Davenport Public Library - Main Branch, 10am <text:span text:style-name="T1">Fri Sep 4</text:span></text:p>
      <text:p text:style-name="Text_20_body"><text:span text:style-name="T1">Toddler Tales @ Watts-Midtown Branch</text:span>, on Fridays; ages 0-5 and their caregivers are invited to… Rock Island Public Library - Watts-Midtown Branch, 10:30am <text:span text:style-name="T1">Fri Sep 4</text:span></text:p>
      <text:p text:style-name="Text_20_body"><text:span text:style-name="T1">Child’s Play</text:span>, on Saturdays; designed for ages 2-6, stories followed by an… Bettendorf Public Library, 10am <text:span text:style-name="T1">Sat Sep 5</text:span></text:p>
      <text:p text:style-name="Text_20_body"><text:span text:style-name="T1">Lego Club</text:span>, on Saturdays; come enjoy a morning of free building; free;… Bettendorf Public Library, 11:30am <text:span text:style-name="T1">Sat Sep 5</text:span></text:p>
      <text:p text:style-name="Text_20_body"><text:span text:style-name="T1">Adventures in Storytime</text:span>, join us for a fun time of adventures through stories;… East Moline Public Library, 6pm <text:span text:style-name="T1">Mon Sep 7</text:span></text:p>
      <text:h text:style-name="Heading_20_3" text:outline-level="3"><text:bookmark-start text:name="outlying-areas-11"/>Outlying Areas<text:bookmark-end text:name="outlying-areas-11"/></text:h>
      <text:h text:style-name="Heading_20_4" text:outline-level="4"><text:bookmark-start text:name="august-27"/>August<text:bookmark-end text:name="august-27"/></text:h>
      <text:p text:style-name="First_20_paragraph"><text:span text:style-name="T1">Junior Ranger Day</text:span>, earn your Effigy Mounds Junior Ranger badge by participating in… Effigy Mounds National Monument, 9:30am <text:span text:style-name="T1">Sat Aug 29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Date" style:family="paragraph" style:parent-style-name="Standard" style:next-style-name="Text_20_body">
      <style:text-properties fo:font-style="italic"/>
    </style:style>
    <style:style style:name="Author" style:family="paragraph" style:parent-style-name="Standard" style:next-style-name="Date" style:master-page-name="">
      <style:paragraph-properties style:page-number="auto"/>
      <style:text-properties fo:font-style="italic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Standard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creator/>
  </office:meta>
</office:document-meta>
</file>