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paragraph-conten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1" text:outline-level="1"><text:bookmark-start text:name="visual-arts"/>VISUAL ARTS<text:bookmark-end text:name="visual-arts"/></text:h>
      <text:h text:style-name="Heading_20_2" text:outline-level="2"><text:bookmark-start text:name="visual-art-openingsgallery-events"/>VISUAL ART Openings/Gallery Events<text:bookmark-end text:name="visual-art-openingsgallery-events"/></text:h>
      <text:h text:style-name="Heading_20_3" text:outline-level="3"><text:bookmark-start text:name="scott-rock-island-counties"/>Scott &amp; Rock Island Counties<text:bookmark-end text:name="scott-rock-island-counties"/></text:h>
      <text:h text:style-name="Heading_20_4" text:outline-level="4"><text:bookmark-start text:name="july"/>July<text:bookmark-end text:name="july"/></text:h>
      <text:p text:style-name="First_20_paragraph"><text:span text:style-name="T1">America 250: Focus with Artist Beth Lipman</text:span>, held in conjunction with the “A Golden Age for Whom” exhibition in the Figge’s Mary Waterman Gildehaus Community Gallery; Lipman is an American artist whose sculptural practice generates from the Still Life genre, symbolically representing the splendor and excess of the Anthropocene and the stratigraphic layer humanity will leave on earth; for information, call 563-326-7804… Figge Art Museum, 6pm <text:span text:style-name="T1">Thu Jul 30</text:span></text:p>
      <text:p text:style-name="Text_20_body"><text:span text:style-name="T1">Bowden &amp; Shultz-Hetrick</text:span>, thru Aug. 31; exhibit of abstract paintings by James Bowden and fused-glass art by Barbara Shultz-Hetrick; $2 for short-term parking; for information, call 309-793-1213… Quad City International Airport Gallery, <text:span text:style-name="T1">thru Fri Jul 31</text:span></text:p>
      <text:h text:style-name="Heading_20_4" text:outline-level="4"><text:bookmark-start text:name="august"/>August<text:bookmark-end text:name="august"/></text:h>
      <text:p text:style-name="First_20_paragraph"><text:span text:style-name="T1">Bowden &amp; Shultz-Hetrick</text:span>, thru Aug. 31; exhibit of abstract paintings by James Bowden and fused-glass art by Barbara Shultz-Hetrick; $2 for short-term parking; for information, call 309-793-1213… Quad City International Airport Gallery, <text:span text:style-name="T1">Sat Aug 1 thru Mon Aug 31</text:span></text:p>
      <text:p text:style-name="Text_20_body"><text:span text:style-name="T1">Highlights Tour</text:span>, taking a tour of the galleries with one of our experienced docents is not only a great conversation starter, but also a wonderful way to gain new insights into the art around you; docent guided tours are available to the public free with museum admission; for information, call 563-326-7804… Figge Art Museum, 2pm <text:span text:style-name="T1">Sun Aug 2 thru Sun Aug 16</text:span></text:p>
      <text:p text:style-name="Text_20_body"><text:span text:style-name="T1">Coloring Café</text:span>, enjoy some coloring at our coloring cafe; we will have different art mediums available like markers, painting, and diamond art; beverages will be provided; free; for information call 309-755-9614… East Moline Public Library, 4pm <text:span text:style-name="T1">Tue Aug 4 thru Tue Aug 18</text:span></text:p>
      <text:p text:style-name="Text_20_body"><text:span text:style-name="T1">Louise Nevelson: Light &amp; Shadow</text:span>, discussion of Laurie Wilson’s book in the Art Lovers Book Club; this program is free, and no registration is required, but participants must be Figge members; for information, call 563-326-7804… Figge Art Museum, 12:30pm <text:span text:style-name="T1">Wed Aug 5</text:span></text:p>
      <text:p text:style-name="Text_20_body"><text:span text:style-name="T1">Free Senior Day</text:span>, all seniors age 60 and up receive free admission, as well as 10 percent off in the Museum Store; free; for information, call 563-326-7804… Figge Art Museum, 10am <text:span text:style-name="T1">Thu Aug 6</text:span></text:p>
      <text:p text:style-name="Text_20_body"><text:span text:style-name="T1">Music &amp; Makers Night: Celebrating All Wonder Women</text:span>, join Figge Co-Senior Curator Vanessa Sage for a special 6pm tour celebrating the creativity, strength, and influence of women in art; explore works and stories that highlight remarkable women artists and inspiring subjects throughout the galleries; the evening also features live music in the Figge Café and hands-on art making activities available throughout the night; free; for information, call 563-326-7804… Figge Art Museum, 6pm <text:span text:style-name="T1">Thu Aug 6</text:span></text:p>
      <text:p text:style-name="Text_20_body"><text:span text:style-name="T1">Style Through the Ages Tour</text:span>, taking a tour of the galleries with one of our experienced docents is not only a great conversation starter, but also a wonderful way to gain new insights into the art around you; docent guided tours are available to the public free with museum admission; for information, call 563-326-7804… Figge Art Museum, 2pm <text:span text:style-name="T1">Sun Aug 9</text:span></text:p>
      <text:p text:style-name="Text_20_body"><text:span text:style-name="T1">Artist Reception: Collleen McCarty-Tomlinson and Connie Sherman</text:span>, an event in the 2026 Alternating Currents Festival; meet McCarty-Tomlinson and Sherman and see their latest artworks… Quad City Arts Center, 5pm <text:span text:style-name="T1">Thu Aug 13</text:span></text:p>
      <text:p text:style-name="Text_20_body"><text:span text:style-name="T1">Arts Alley Block Party</text:span>, an event in the 2026 Alternating Currents Festival; with live music, food and drink vendors, pop-up shops, gallery opening, silent disco, and more… Arts Alley, 5pm <text:span text:style-name="T1">Thu Aug 13</text:span></text:p>
      <text:p text:style-name="Text_20_body"><text:span text:style-name="T1">Music &amp; Makers Night: What’s Hot with Glass</text:span>, enjoy live music in the Figge Café featuring Randy Leasman, drop-in art-making activities, and a special themed tour with Logan Ryser at 6pm; enjoy bar and food service along with free admission from 5 to 8pm; for information, call 563-326-7804… Figge Art Museum, 6pm <text:span text:style-name="T1">Thu Aug 13</text:span></text:p>
      <text:p text:style-name="Text_20_body"><text:span text:style-name="T1">American Devil Sound</text:span>, an event in the 2026 Alternating Currents Festival; Regan Hatfield, performing as American Devil Sound, delivers a one-of-a-kind live experience that blends original music with real-time abstract painting… Kaiserslautern Square, 9:30pm <text:span text:style-name="T1">Fri Aug 14</text:span></text:p>
      <text:p text:style-name="Text_20_body"><text:span text:style-name="T1">Made Market QC</text:span>, an event in the 2026 Alternating Currents Festival; a vibrant, outdoor marketplace located in the heart of Motor Row, showcasing over 60 independent makers and artists; from handcrafted goods to unique art and design, the market offers a diverse and inspiring shopping experience; visitors can explore a lively, community-centered space filled with creative energy and one-of-a-kind finds… Downtown Davenport, 10am <text:span text:style-name="T1">Sat Aug 15</text:span></text:p>
      <text:p text:style-name="Text_20_body"><text:span text:style-name="T1">Music and Makers Series: Discovering Abstract Art</text:span>, enjoy live music in the Figge Café with Jordan Danielsen, drop-in art making activities, and a special themed tour with Figge Co-Senior Curator Joshua Johnson at 6pm; galleries are open late and the bar is open from 5-8 p.m. every Thursday, making it the perfect way to spend a summer evening; free; for information, call 563-326-7804… Figge Art Museum, 6pm <text:span text:style-name="T1">Thu Aug 20</text:span></text:p>
      <text:p text:style-name="Text_20_body"><text:span text:style-name="T1">Water, Water Everywhere Tour</text:span>, taking a tour of the galleries with one of our experienced docents is not only a great conversation starter, but also a wonderful way to gain new insights into the art around you; docent guided tours are available to the public free with museum admission; for information, call 563-326-7804… Figge Art Museum, 2pm <text:span text:style-name="T1">Sun Aug 23</text:span></text:p>
      <text:p text:style-name="Text_20_body"><text:span text:style-name="T1">Music and Makers Series: Golden Age for Whom?</text:span>, enjoy live music in the Figge Café with Mo &amp; Alex, drop-in art making activities, and a special themed tour with Figge Co-Senior Curator Joshua Johnson at 6pm; galleries are open late and the bar is open from 5-8 p.m. every Thursday, making it the perfect way to spend a summer evening; free; for information, call 563-326-7804… Figge Art Museum, 6pm <text:span text:style-name="T1">Thu Aug 27</text:span></text:p>
      <text:p text:style-name="Text_20_body"><text:span text:style-name="T1">Animals at the Museum Tour</text:span>, taking a tour of the galleries with one of our experienced docents is not only a great conversation starter, but also a wonderful way to gain new insights into the art around you; docent guided tours are available to the public free with museum admission; for information, call 563-326-7804… Figge Art Museum, 2pm <text:span text:style-name="T1">Sun Aug 30</text:span></text:p>
      <text:h text:style-name="Heading_20_4" text:outline-level="4"><text:bookmark-start text:name="september"/>September<text:bookmark-end text:name="september"/></text:h>
      <text:p text:style-name="First_20_paragraph"><text:span text:style-name="T1">Coloring Café</text:span>, enjoy some coloring at our coloring cafe; we will have different art mediums available like markers, painting, and diamond art; beverages will be provided; free; for information call 309-755-9614… East Moline Public Library, 4pm <text:span text:style-name="T1">Tue Sep 1</text:span></text:p>
      <text:p text:style-name="Text_20_body"><text:span text:style-name="T1">Last Light: How Six Artists Made Old Age a Time of Triumph</text:span>, discussion of Richard Lacayo’s book in the Art Lovers Book Club; this program is free, and no registration is required, but participants must be Figge members; for information, call 563-326-7804… Figge Art Museum, 12:30pm <text:span text:style-name="T1">Wed Sep 2</text:span></text:p>
      <text:p text:style-name="Text_20_body"><text:span text:style-name="T1">Free Senior Day</text:span>, all seniors age 60 and up receive free admission, as well as 10 percent off in the Museum Store; free; for information, call 563-326-7804… Figge Art Museum, 10am <text:span text:style-name="T1">Thu Sep 3</text:span></text:p>
      <text:p text:style-name="Text_20_body"><text:span text:style-name="T1">The Dark Market</text:span>, a day for the eclectic, the dark, the macabre… Wake Brewing Company, noon <text:span text:style-name="T1">Sat Sep 5</text:span></text:p>
      <text:h text:style-name="Heading_20_3" text:outline-level="3"><text:bookmark-start text:name="outlying-areas"/>Outlying Areas<text:bookmark-end text:name="outlying-areas"/></text:h>
      <text:h text:style-name="Heading_20_4" text:outline-level="4"><text:bookmark-start text:name="july-1"/>July<text:bookmark-end text:name="july-1"/></text:h>
      <text:p text:style-name="First_20_paragraph"><text:span text:style-name="T1">Janu Gems Trunk Show</text:span>, Fri. noon-6pm, Sat. 10am-6pm; wholesale beads, gemstones, and freshwater pearls: these items are higher end quality supplies for the avid beader; it is a rare opportunity to purchase wholesale, so we wanted to bring this beautiful opportunity to our customers; Janu Gems has offices in California, Athens, Greece, and Fairfield, Iowa; no admissions fee; for information, call 319-338-1566… Beadology Iowa, noon <text:span text:style-name="T1">Fri Jul 31</text:span></text:p>
      <text:h text:style-name="Heading_20_4" text:outline-level="4"><text:bookmark-start text:name="august-1"/>August<text:bookmark-end text:name="august-1"/></text:h>
      <text:p text:style-name="First_20_paragraph"><text:span text:style-name="T1">Janu Gems Trunk Show</text:span>, Fri. noon-6pm, Sat. 10am-6pm; wholesale beads, gemstones, and freshwater pearls: these items are higher end quality supplies for the avid beader; it is a rare opportunity to purchase wholesale, so we wanted to bring this beautiful opportunity to our customers; Janu Gems has offices in California, Athens, Greece, and Fairfield, Iowa; no admissions fee; for information, call 319-338-1566… Beadology Iowa, 10am <text:span text:style-name="T1">Sat Aug 1</text:span></text:p>
      <text:p text:style-name="Text_20_body"><text:span text:style-name="T1">Grant Wood Studio and Armstrong Visitor Center Opening &amp; Tours</text:span>, Sat, &amp; Sun.; tours begin at noon on the hour and half hour; admission to the Studio is free for everyone during regular studio hours courtesy of a grant from the Esther and Robert Armstrong Charitable Trust; for information, call 319-366-7503… Grant Wood Studio, noon <text:span text:style-name="T1">Sat Aug 1 thru Sun Aug 30</text:span></text:p>
      <text:p text:style-name="Text_20_body"><text:span text:style-name="T1">Art Bites at the Cedar Rapids Museum of Art: Ioway in America</text:span>, Patt Murphy Murphy is an elder and member of the Iowa Tribe of Kansas and Nebraska and has spent decades promoting and protecting the cultural rights of the Ioway people and educating on Ioway practices; in this presentation, Murphy will illuminate the Ioway’s historic connections to Cedar Rapids, and discuss the individuals represented in the CRMA’s collection of McKenney and Hall portraits of Ioway leaders, Chief Great Walker and Chief White Cloud, among other important figures; Murphy’s daughter, Patrice Lewerenz, a CRMA volunteer docent, will also join him for the presentation; free; for information, call 319-366-7503… Cedar Rapids Museum of Art, 12:15pm <text:span text:style-name="T1">Wed Aug 5</text:span></text:p>
      <text:p text:style-name="Text_20_body"><text:span text:style-name="T1">Janu Gems Trunk Show</text:span>, wholesale beads, gemstones, and fresh water pearls; these items are higher end quality supplies for the avid beader; it is a rare opportunity to purchase wholesale, so we wanted to bring this beautiful opportunity to our customers; Janu Gems has offices in California, Athens, Greece, and Fairfield, Iowa; free; for information, call 563-338-1566… Beadology Iowa, 10am <text:span text:style-name="T1">Sat Aug 8</text:span></text:p>
      <text:p text:style-name="Text_20_body"><text:span text:style-name="T1">Art in the Park Sculpture Walk and Outdoor Art Gallery</text:span>, explore eight brand-new sculptures as part of our Sculpture Walk and immerse yourself in the Outdoor Art Gallery, showcasing diverse works from talented artists both local and regional; enjoy live music all day featuring local performers: Tobin Kirk, Eli Traum Music, Sami Marie, and Jay Vonn; food vendors will be available; for information, call 815-622-1106 and e-mail director@visitrockfalls.com… RB&amp;W Park, noon <text:span text:style-name="T1">Sat Aug 29</text:span></text:p>
      <text:h text:style-name="Heading_20_4" text:outline-level="4"><text:bookmark-start text:name="september-1"/>September<text:bookmark-end text:name="september-1"/></text:h>
      <text:p text:style-name="First_20_paragraph"><text:span text:style-name="T1">Fall 2026 Good Makers Market</text:span>, Sep. 4 &amp; 5; purchase handmade artisan goods, score some amazing vintage, shop our on trend mobile boutiques, eat from our delicious food trucks, and listen to local live music all day; Fri. 3-7pm, Sat. 9am-4pm… Cedar County Fairgrounds, <text:span text:style-name="T1">Fri Sep 4 thru Sat Sep 5</text:span></text:p>
      <text:p text:style-name="Text_20_body"><text:span text:style-name="T1">Grant Wood Studio and Armstrong Visitor Center Opening &amp; Tours</text:span>, Sat, &amp; Sun.; tours begin at noon on the hour and half hour; admission to the Studio is free for everyone during regular studio hours courtesy of a grant from the Esther and Robert Armstrong Charitable Trust; for information, call 319-366-7503… Grant Wood Studio, noon <text:span text:style-name="T1">Sat Sep 5 thru Sun Sep 6</text:span></text:p>
      <text:h text:style-name="Heading_20_2" text:outline-level="2"><text:bookmark-start text:name="visual-arts-exhibits-shows"/>VISUAL ARTS Exhibits &amp; Shows<text:bookmark-end text:name="visual-arts-exhibits-shows"/></text:h>
      <text:h text:style-name="Heading_20_3" text:outline-level="3"><text:bookmark-start text:name="scott-rock-island-counties-1"/>Scott &amp; Rock Island Counties<text:bookmark-end text:name="scott-rock-island-counties-1"/></text:h>
      <text:p text:style-name="First_20_paragraph"><text:span text:style-name="T1">Preston Singletary: Raven and the Box of Daylight</text:span>, thru Aug. 2; the exhibit features the work of internationally acclaimed artist Singletary and tells the story of Raven, an important trickster figure in Tlingit culture who transformed the world, bringing light to people via the stars, moon, and sun; Tue.-Sat. 10am-5pm, Thu. 10am-8pm, Sun. noon-5pm; $8-14; for information, call 563-326-7804; for information, call 563-326-7804… Figge Art Museum, <text:span text:style-name="T1">thru Sun Aug 2</text:span></text:p>
      <text:p text:style-name="Text_20_body"><text:span text:style-name="T1">Bicycle Worlds</text:span>, thru Aug. 7; exhibit of bike photography by Ken Urban and bike illustrations by Jeff Williams; Mon-Fri. 10am-5pm, Sat. 11am-5pm; free; for information, call 309-793-1213… Quad City Arts Center, <text:span text:style-name="T1">thru Fri Aug 7</text:span></text:p>
      <text:p text:style-name="Text_20_body"><text:span text:style-name="T1">Technology/Transformation: Wonder Woman</text:span>, thru Aug. 16; Dara Birnbaum assembles scenes from the 1970s Wonder Woman television series starring Lynda Carter; throughout the video, Wonder Woman spins, transforming again and again from her alter ego, Diana Prince, into the Amazonian superheroine; Tue.-Sat. 10am-5pm, Thu. 10am-8pm, Sun. noon-5pm; $8-14; for information, call 563-326-7804; for information, call 563-326-7804… Figge Art Museum, <text:span text:style-name="T1">thru Sun Aug 16</text:span></text:p>
      <text:p text:style-name="Text_20_body"><text:span text:style-name="T1">Amniotic Ambiguity: Comparative Embryology to Queering a Space</text:span>, thru Aug. 20; artists Maggie Adams and Aykeem Spivey demonstrate how, in this period of incubation, black-or-white thinking is disrupted by a bold labor of love; for information, contact Jennifer Ong at jennigerong@augustana.edu… Wallenberg Hall, Augustana College, <text:span text:style-name="T1">thru Thu Aug 20</text:span></text:p>
      <text:p text:style-name="Text_20_body"><text:span text:style-name="T1">A Golden Age for Whom?</text:span>, thru Sept. 20; the exhibit will bring together contemporary artists responding to the themes and aesthetics explored in our concurrent exhibition “The Golden Age: Featuring Northern European Works from the National Gallery of Art”; the two exhibitions will be installed in adjoining galleries, allowing visitors to move directly between historic works and contemporary responses; the exhibition will feature both loans and works from the Figge’s collection, including pieces by Beth Lipman, Oliver Okolo, Yasumasa Morimura, Fabiola Jean-Louis, and others; Tue.-Sat. 10am-5pm, Thu. 10am-8pm, Sun. noon-5pm; $8-14; for information, call 563-326-7804… Figge Art Museum, <text:span text:style-name="T1">thru Mon Sep 7</text:span></text:p>
      <text:p text:style-name="Text_20_body"><text:span text:style-name="T1">Art Bridges: Ulrich Museum of Art</text:span>, thru Jan. 3, 2027; these exceptional works, on view thanks to support from the Art Bridges Foundation, include pieces by Joan Mitchell, Louise Nevelson, and Robert Motherwell; the paintings by Mitchell and Motherwell will appear alongside works from the Figge’s collection in the Linda and J. Randolph Lewis Wing, offering fresh perspectives on the evolution of abstraction; Nevelson’s sculpture will be featured in dialogue with Moon Zag III, the large-scale wall sculpture from the Figge’s collection, in the John Deere Gallery later this year; Tue.-Sat. 10am-5pm, Thu. 10am-8pm, Sun. noon-5pm; $8-14; for information, call 563-326-7804… Figge Art Museum, <text:span text:style-name="T1">thru Mon Sep 7</text:span></text:p>
      <text:p text:style-name="Text_20_body"><text:span text:style-name="T1">Connie and Michael Roberts: Portrait of America</text:span>, thru Jan. 3; this exhibition presents a striking series of collaborative portrait panels by Iowa City artists Michael and Connie Roberts, featuring notable figures from American history; Michael’s carefully rendered likenesses combine with Connie’s hand-carved sculptural storytelling; Tue.-Sat. 10am-5pm, Thu. 10am-8pm, Sun. noon-5pm; $8-14; for information, call 563-326-7804… Figge Art Museum, <text:span text:style-name="T1">thru Mon Sep 7</text:span></text:p>
      <text:p text:style-name="Text_20_body"><text:span text:style-name="T1">Corn Zone</text:span>, thru Sept. 27; this Figge favorite features a “field” of oversized blown-glass ears of corn carefully suspended from the museum’s ceiling; “Corn Zone” was created by Wisconsin glass artist Michael Meilahn and video and sound designer Nick Nebel; this installation explores the story of agriculture in the region and highlights contemporary issues such as genetic modification; Tue.-Sat. 10am-5pm, Thu. 10am-8pm, Sun. noon-5pm; $8-14; for information, call 563-326-7804… Figge Art Museum, <text:span text:style-name="T1">thru Mon Sep 7</text:span></text:p>
      <text:p text:style-name="Text_20_body"><text:span text:style-name="T1">The Golden Age: Northern European Works from the Collection of the National Gallery of Art</text:span>, thru Apr. 4, 2027; featuring masterpieces by Northern Renaissance and Baroque artists, including Anthony Van Dyck, Frans Hals, and Lucas Cranach the Elder, on loan from the National Gallery of Art in Washington, D.C.; the Figge’s own Northern European paintings will be paired with National Gallery works in four thematic sections: Portraiture, History, Still Life, and Genre Scenes; period textiles, jewelry, and decorative arts will enhance this immersive experience; Tue.-Sat. 10am-5pm, Thu. 10am-8pm, Sun. noon-5pm; $8-14; for information, call 563-326-7804… Figge Art Museum, <text:span text:style-name="T1">thru Mon Sep 7</text:span></text:p>
      <text:p text:style-name="Text_20_body"><text:span text:style-name="T1">Ana Mendieta: Traces</text:span>, thru Feb. 28; this exhibition explores how the artist used her body to engage with the landscape and create powerful works of art; the exhibition features Mendieta’s photography and films, including works from her iconic Silueta series; in these works, she traced or imprinted her body’s silhouette in materials such as sand, earth, and flowers; Tue.-Sat. 10am-5pm, Thu. 10am-8pm, Sun. noon-5pm; $8-14; for information, call 563-326-7804… Figge Art Museum, <text:span text:style-name="T1">Sat Aug 29 thru Mon Sep 7</text:span></text:p>
      <text:p text:style-name="Text_20_body"><text:span text:style-name="T1">44th Rock Island Art Guild Fine Arts Exhibition</text:span>, thru Jan. 10; featuring works from a selection of artists living within 200 miles of the Figge Art Museum; this exhibition has been organized by the Rock Island Art Guild since 1970 and hosted by the Figge Art Museum since 2016; Tue.-Sat. 10am-5pm, Thu. 10am-8pm, Sun. noon-5pm; $8-14; for information, call 563-326-7804; for information, call 563-326-7804… Figge Art Museum, <text:span text:style-name="T1">Sat Sep 5 thru Mon Sep 7</text:span></text:p>
      <text:h text:style-name="Heading_20_3" text:outline-level="3"><text:bookmark-start text:name="outlying-areas-1"/>Outlying Areas<text:bookmark-end text:name="outlying-areas-1"/></text:h>
      <text:p text:style-name="First_20_paragraph"><text:span text:style-name="T1">Quiet Intersections</text:span>, thru July 31;  a multi‑faceted experience that reveals how individual artistic voices can converge, diverge, and share creative space; featured artists: Allie Kushnir — Main Gallery; Shalen Stephenson — JM Gallery; Thérèse Mulgrew — Mezzanine Gallery; Noel Mercado — Studio Gallery; together, these four exhibitions create perspectives on how we build meaning from the fragments of our environments: natural, emotional, material, and cultural; for information, call 563-590-2533… Voices Studios, <text:span text:style-name="T1">thru Fri Jul 31</text:span></text:p>
      <text:p text:style-name="Text_20_body"><text:span text:style-name="T1">2026 DART Senior Thesis Show</text:span>, thru Aug. 30; exhibit designed honor and celebrate the creativity of four graduating digital art and design majors before they step into the world as professional designers; Mon.-Fri. noon-5pm; free; for information, call 563-589-3267… Bisignano Art Gallery - University of Dubuque, <text:span text:style-name="T1">thru Sun Aug 30</text:span></text:p>
      <text:p text:style-name="Text_20_body"><text:span text:style-name="T1">Out of the Box: The Art of Peter Stamats and Bills Stamats</text:span>, thru Aug. 30; this exhibition places Peter’s box assemblages in conversation with those of his son, artist Bill Stamats; each applies their own unique artistic vision to the form, and together they demonstrate an artistic heritage that continues today; noon-4pm on Tuesday, Wednesday, Friday, and Sunday, noon to 8pm on Thursday, and 10am-4pm on Saturday; $5-10; for information, call 319-366-7503… Cedar Rapids Museum of Art, <text:span text:style-name="T1">thru Sun Aug 30</text:span></text:p>
      <text:p text:style-name="Text_20_body"><text:span text:style-name="T1">Art in Roman Life</text:span>, thru Dec 31; over 50 works, including coins, glass vessels, ceramic lamps, marble sculptures, and more; noon-4pm on Tuesday, Wednesday, Friday, and Sunday, noon to 8pm on Thursday, and 10am-4pm on Saturday; $5-10; for information, call 319-366-7503… Cedar Rapids Museum of Art, <text:span text:style-name="T1">thru Mon Sep 7</text:span></text:p>
      <text:p text:style-name="Text_20_body"><text:span text:style-name="T1">Beyond the Prairie: Midwestern Art from the Collection</text:span>, thru Dec. 31; exhibit showcases the work of artists inspired by life in Iowa and surrounding states; longtime museum favorites share gallery space with contemporary artworks, highlighting the great diversity and creativity present in the CRMA collection and the Midwest; noon-4pm on Tuesday, Wednesday, Friday, and Sunday, noon to 8pm on Thursday, and 10am-4pm on Saturday; $5-10; for information, call 319-366-7503… Cedar Rapids Museum of Art, <text:span text:style-name="T1">thru Mon Sep 7</text:span></text:p>
      <text:p text:style-name="Text_20_body"><text:span text:style-name="T1">Grant Wood: From Farm Boy to American Icon</text:span>, thru Dec. 31; the installation reflects the depth of the CRMA’s Grant Wood collection as well as the great breadth of Woods’ career; noon-4pm on Tuesday, Wednesday, Friday, and Sunday, noon to 8pm on Thursday, and 10am-4pm on Saturday; $5-10; for information, call 319-366-7503… Cedar Rapids Museum of Art, <text:span text:style-name="T1">thru Mon Sep 7</text:span></text:p>
      <text:p text:style-name="Text_20_body"><text:span text:style-name="T1">Marvin Cone: An American Vision</text:span>, thru Dec. 31; a single-gallery exhibition that serves as an introductory overview of Cone’s lengthy and prolific artistic career; noon-4pm on Tuesday, Wednesday, Friday, and Sunday, noon to 8pm on Thursday, and 10am-4pm on Saturday; $5-10; for information, call 319-366-7503… Cedar Rapids Museum of Art, <text:span text:style-name="T1">thru Mon Sep 7</text:span></text:p>
      <text:p text:style-name="Text_20_body"><text:span text:style-name="T1">Mauricio Lasansky: Master Printmaker</text:span>, thru Dec 31; artistic takes on the venerated Iowa City artist and his works; noon-4pm on Tuesday, Wednesday, Friday, and Sunday, noon to 8pm on Thursday, and 10am-4pm on Saturday; $5-10; for information, call 319-366-7503… Cedar Rapids Museum of Art, <text:span text:style-name="T1">thru Mon Sep 7</text:span></text:p>
      <text:p text:style-name="Text_20_body"><text:span text:style-name="T1">Muscatine &amp; the Civil War</text:span>, thru May 30; a powerful exhibition that brings the national conflict into sharp local focus while exploring how one river town was forever changed by war; through letters, photographs, and deeply personal artifacts, visitors encounter the courage and sacrifice of Muscatine citizens who answered the call to serve; Tuesdays, Wednesdays, and Fridays from 10 a.m. to 5 p.m., Thursdays from 10 a.m. to 7 p.m., and Saturdays and Sundays from 1 to 5 pm; donations appreciated; for more information, call 563-263-8282… Muscatine Art Center, <text:span text:style-name="T1">thru Mon Sep 7</text:span></text:p>
      <text:p text:style-name="Text_20_body"><text:span text:style-name="T1">Visions of America: The Nation at 250</text:span>, thru Sept. 13; from nostalgic to critical, the works drawn from the permanent collection and presented in this exhibition form a multi-faceted portrait of a vast and complex country; noon-4pm on Tuesday, Wednesday, Friday, and Sunday, noon to 8pm on Thursday, and 10am-4pm on Saturday; $5-10; for information, call 319-366-7503… Cedar Rapids Museum of Art, <text:span text:style-name="T1">thru Mon Sep 7</text:span></text:p>
      <text:h text:style-name="Heading_20_2" text:outline-level="2"><text:bookmark-start text:name="classes"/>Classes<text:bookmark-end text:name="classes"/></text:h>
      <text:h text:style-name="Heading_20_3" text:outline-level="3"><text:bookmark-start text:name="scott-rock-island-counties-2"/>Scott &amp; Rock Island Counties<text:bookmark-end text:name="scott-rock-island-counties-2"/></text:h>
      <text:h text:style-name="Heading_20_4" text:outline-level="4"><text:bookmark-start text:name="july-2"/>July<text:bookmark-end text:name="july-2"/></text:h>
      <text:p text:style-name="First_20_paragraph"><text:span text:style-name="T1">Adult DIY: Birthday Greeting Cards</text:span>, join us as we make birthday cards; you will go home with four birthday cards; free; for information, call 563-326-7832… Davenport Public Library - Fairmount Street Branch, 6pm <text:span text:style-name="T1">Thu Jul 30</text:span></text:p>
      <text:h text:style-name="Heading_20_4" text:outline-level="4"><text:bookmark-start text:name="august-2"/>August<text:bookmark-end text:name="august-2"/></text:h>
      <text:p text:style-name="First_20_paragraph"><text:span text:style-name="T1">Flower Arranging Workshop</text:span>, join Michelle Menke, a local florist, to learn about floral arranging; leave with your own bouquet in a jar; best for ages 13+, and registration is required; free; for information, call 563-344-4175… Bettendorf Public Library, 11am <text:span text:style-name="T1">Sat Aug 1</text:span></text:p>
      <text:p text:style-name="Text_20_body"><text:span text:style-name="T1">Under the Sea for Ages 6-8</text:span>, thru Aug. 6, with instructor Annie Peters; artists will explore some of the wonders of the ocean through various art projects; join us to print, paint, and sculpt creations inspired by animals of the sea; $150-165; for information, call 563-326-7804… Figge Art Museum, 1:30pm <text:span text:style-name="T1">Mon Aug 3</text:span></text:p>
      <text:p text:style-name="Text_20_body"><text:span text:style-name="T1">Wildlife Wonders for Ages 9-12</text:span>, thru Aug. 6, with instructor Laura Warner; whether you’re an avid nature lover or want to expand your drawing and art skills, this camp is for you; if it has feathers, fins or fur, you’ll learn how to handle the drawing challenge.; $150-165; for information, call 563-326-7804… Figge Art Museum, 9am <text:span text:style-name="T1">Mon Aug 3</text:span></text:p>
      <text:p text:style-name="Text_20_body"><text:span text:style-name="T1">August Pottery Wheel Bootcamp</text:span>, Tuesdays thru Aug. 25, with instructor Laura Warner; students will build foundational skills of throwing clay on a pottery wheel; this course is designed for newcomers to ceramics or those who may have some experience in throwing on a wheel; the first day will focus on how to center clay for beginners, with more advanced techniques woven in for experienced throwers; $150-165; for information, call 563-326-7804… Figge Art Museum, 5:30pm <text:span text:style-name="T1">Tue Aug 4</text:span></text:p>
      <text:p text:style-name="Text_20_body"><text:span text:style-name="T1">Book Stack String Art</text:span>, join Mindy Mathews for some book stack string art fun; free; for information, call 309-524-2470… Moline Public Library, 5:30pm <text:span text:style-name="T1">Wed Aug 5</text:span></text:p>
      <text:p text:style-name="Text_20_body"><text:span text:style-name="T1">Quilled Miniatures</text:span>, Fridays thru Aug. 28; with instructor Ranjani Gopikrishna; bring tiny paper creations to life! In this hands-on quilling class, you’ll learn how to craft miniature models, tiny figurines, and detailed mini scenes using delicate paper-quilling techniques; explore the art of precision and detail as you turn simple paper strips into charming little masterpieces perfect for display or gifts; $90-100; for information, call 563-326-7804… Figge Art Museum, 5:30pm <text:span text:style-name="T1">Fri Aug 7</text:span></text:p>
      <text:p text:style-name="Text_20_body"><text:span text:style-name="T1">Intro to Laser Engraving and Cutting</text:span>, the library’s laser is an Epilog Fusion Edge 24, a 50-watt CO2 laser that can engrave and cut a variety of materials including wood, acrylic, fabric, cork, rubber, slate, and glass; library staff will demonstrate how to prepare artwork for engraving and cutting; you’ll also learn how to operate the laser and the safety measures that are required; free; for information, call 563-344-4175… Bettendorf Public Library, 2pm <text:span text:style-name="T1">Sat Aug 8</text:span></text:p>
      <text:p text:style-name="Text_20_body"><text:span text:style-name="T1">Sew Much Fun: Upcycled Jean Bag</text:span>, create a handy bag out of an old pair of jeans; participants will learn how to maximize the fabric found in a pair of jeans to create a crossbody bag; prior sewing machine experience is necessary for this project; free; for information, call 309-732-7323… Rock Island Public Library - Downtown Library, 10:30am <text:span text:style-name="T1">Sat Aug 8</text:span></text:p>
      <text:p text:style-name="Text_20_body"><text:span text:style-name="T1">Sublimation Station: Wind Spinner</text:span>, create a wind spinner for your garden or home using one of our summer photos or designs; free; for information, call 563-326-7832… Davenport Public Library - Main Branch, 5:30pm <text:span text:style-name="T1">Mon Aug 10</text:span></text:p>
      <text:p text:style-name="Text_20_body"><text:span text:style-name="T1">The Book Was Better: Polymer Clay Creations</text:span>, Tuesdays thru Sept. 1, with instructor Evan Harden; taking inspiration from one of their favorite novels, students will create miniature sculptures that reflect the essence of the book or a chosen character; students will learn about the properties of polymer clay, how to represent organic forms and render detail, and most importantly, how to strengthen their imagination amongst a community of literature enthusiasts; $160-175; for information, call 563-326-7804… Figge Art Museum, 5pm <text:span text:style-name="T1">Tue Aug 11</text:span></text:p>
      <text:p text:style-name="Text_20_body"><text:span text:style-name="T1">Digital Art Drop-in</text:span>, join us for this drop-in hour where participants can use library iPads to work on projects on the Procreate, Procreate Dreams, Sketchbook, or Tayasui Sketches apps; there will not be a specific guided art project, this will be open art time; free; for information call 309-755-9614… East Moline Public Library, 4pm <text:span text:style-name="T1">Tue Aug 11 thru Tue Aug 25</text:span></text:p>
      <text:p text:style-name="Text_20_body"><text:span text:style-name="T1">3D Design with Tinkercad</text:span>, participants aged 10 and up will learn how to use Tinkercad, a free, web-based design platform, to make a custom keychain for 3D printing; we’ll design the keychains in this session, and library staff will print them after the class for pick-up later in the week; free; for information, call 563-344-4175… Bettendorf Public Library, 2pm <text:span text:style-name="T1">Wed Aug 12</text:span></text:p>
      <text:p text:style-name="Text_20_body"><text:span text:style-name="T1">Floral Arrangement Class</text:span>, join Two Chicks and Flower Cart for a fun night filled with flowers and laughs; free; for information, call 309-524-2470… Moline Public Library, 6pm <text:span text:style-name="T1">Wed Aug 12</text:span></text:p>
      <text:p text:style-name="Text_20_body"><text:span text:style-name="T1">New Beginnings Vision Boards</text:span>, join Narratives QC at the East Moline Public Library in a vision board event meant for ages 17-29; whether you’re heading back to school or navigating life transitions, we’ll reflect and gain perspective on the rest of the year; let’s open our minds to possibility; all supplies will be provided; free; for information call 309-755-9614… East Moline Public Library, 5pm <text:span text:style-name="T1">Thu Aug 13</text:span></text:p>
      <text:p text:style-name="Text_20_body"><text:span text:style-name="T1">Textured Painting at Hampton Heritage Center</text:span>, stop by to learn how to make a textured painting; all supplies will be provided, just bring your creativity; free; for information call 309-755-9614… East Moline Public Library, 1pm <text:span text:style-name="T1">Thu Aug 13</text:span></text:p>
      <text:p text:style-name="Text_20_body"><text:span text:style-name="T1">Adult Arts &amp; Crafts: Sass &amp; Snark Magnets</text:span>, join us in making funny magnets to remind you not to take things so seriously; free; for information, e-mail admin@silvislibrary.org or call 309-755-3393… Silvis Public Library, 3pm <text:span text:style-name="T1">Fri Aug 14</text:span></text:p>
      <text:p text:style-name="Text_20_body"><text:span text:style-name="T1">Adult DIY: Drawing and Coloring with Plant Patents</text:span>, learn the interesting history of plant patents through this interactive Creative Art Workshop; you will be introduced to Patents and how Plant Patents were developed and used; then join Amy Nielsen as she teaches us how to use the actual plant patent to create a beautiful floral illustration; free; for information, call 563-326-7832… Davenport Public Library - Eastern Avenue Branch, 2:30pm <text:span text:style-name="T1">Fri Aug 14</text:span></text:p>
      <text:p text:style-name="Text_20_body"><text:span text:style-name="T1">DIY Butterfly Garland Craft</text:span>, all ages can make their own butterfly garland out of recycled magazines; free; for information call 309-755-9614… East Moline Public Library, 1pm <text:span text:style-name="T1">Sat Aug 15</text:span></text:p>
      <text:p text:style-name="Text_20_body"><text:span text:style-name="T1">Adult Knitting Circle</text:span>, whether you are in the middle of a project or looking to start something new, this club is open to anyone who wants to work on a fiber arts project among fellow crafters; select knitting needles, crochet hooks, yarns, and patterns will be available for use during the program; free; for information, call 309-732-7323… Rock Island Public Library - Downtown Library, 2pm <text:span text:style-name="T1">Mon Aug 17</text:span></text:p>
      <text:p text:style-name="Text_20_body"><text:span text:style-name="T1">MPL Makers Club: Dried Flower Bouquet Hoop</text:span>, create your own beautiful dried flower bouquet hoop; we’ll be using embroidery hoops, wooden beads, hot glue, yarn, and lovely dried flowers to create a whimsical and romantic piece of home decor; free; for information, call 309-524-2470… Moline Public Library, 6:30pm <text:span text:style-name="T1">Thu Aug 20</text:span></text:p>
      <text:p text:style-name="Text_20_body"><text:span text:style-name="T1">Crafts for Adults: Woodburning</text:span>, use a handheld woodburning tool to decorate a box; patterns will be provided, but you can freehand your own design, if you wish; free; for information, call 563-344-4175… Bettendorf Public Library, 2pm <text:span text:style-name="T1">Sat Aug 22</text:span></text:p>
      <text:p text:style-name="Text_20_body"><text:span text:style-name="T1">Sublimation Station: Magnets</text:span>, on Mondays; with sublimation, you can put photorealistic images onto merchandise with minimal effort; bring a quality digital image of your choice to the makerspace and we’ll help you sublimate it onto a magnet; free; for information, call 563-326-7832… Davenport Public Library - Main Branch, 5:30pm <text:span text:style-name="T1">Mon Aug 24 thru Mon Aug 31</text:span></text:p>
      <text:p text:style-name="Text_20_body"><text:span text:style-name="T1">Intuitive Painting with Atticus</text:span>, with instructor Atticus Norman; students will be encouraged to get out of their mind and into their body, creating their own unique masterpiece by allowing their paint to simply flow onto their canvas; there are no right or wrong techniques within this class; only the chance to experiment and play with your chosen imagery, shapes, and colors; $15; free; for information, call 563-326-7804… Figge Art Museum, 5:30pm <text:span text:style-name="T1">Wed Aug 26</text:span></text:p>
      <text:p text:style-name="Text_20_body"><text:span text:style-name="T1">Adult DIY: Mushroom Wreath</text:span>, you will paint your mushrooms and add them to your wreath frame; free; for information, call 563-326-7832… Davenport Public Library - Eastern Avenue Branch, 6pm <text:span text:style-name="T1">Thu Aug 27</text:span></text:p>
      <text:p text:style-name="Text_20_body"><text:span text:style-name="T1">Fall Card-Making with Donna Banta</text:span>, craft cards for the fall holidays with Donna Banta; all the materials provided for the first three cards, and every card you wish to make after that is $3; for information, call 563-289-6007 or e-mail library@leclaireiowa.gov… LeClaire Community Library, 11am <text:span text:style-name="T1">Sat Aug 29</text:span></text:p>
      <text:p text:style-name="Text_20_body"><text:span text:style-name="T1">Punch Needle for Beginners</text:span>, punch needling is an embroidery technique that uses a hollow, pen-like needle to push thread or yarn through a tightly stretched woven fabric; the process is similar to “drawing” with yarn. In this class, participants will learn the basics of punch needling and create two basic designs; all supplies will be provided; free; for information call 309-755-9614… East Moline Public Library, noon <text:span text:style-name="T1">Sat Aug 29</text:span></text:p>
      <text:p text:style-name="Text_20_body"><text:span text:style-name="T1">Paper Lantern Painting Craft</text:span>, we made the papier-mâché lanterns back in June, so come customize your own with paint; please wear clothes you don’t mind getting messy and/or bring a smock; free; for information, call 309-732-7323… Rock Island Public Library - Southwest Branch, 6pm <text:span text:style-name="T1">Mon Aug 31</text:span></text:p>
      <text:h text:style-name="Heading_20_4" text:outline-level="4"><text:bookmark-start text:name="september-2"/>September<text:bookmark-end text:name="september-2"/></text:h>
      <text:p text:style-name="First_20_paragraph"><text:span text:style-name="T1">Quilled Mandala</text:span>, Fridays thru Sept. 25; with instructor Ranjani Gopikrishna; create stunning, symmetrical mandalas using the art of quilling; in this hands-on class, you’ll learn to design and assemble intricate mandala patterns using colorful paper strips; explore balance, symmetry, and color combinations as you craft beautiful pieces perfect for wall art or gifts; $90-100; for information, call 563-326-7804… Figge Art Museum, 5:30pm <text:span text:style-name="T1">Fri Sep 4</text:span></text:p>
      <text:h text:style-name="Heading_20_3" text:outline-level="3"><text:bookmark-start text:name="outlying-areas-2"/>Outlying Areas<text:bookmark-end text:name="outlying-areas-2"/></text:h>
      <text:h text:style-name="Heading_20_4" text:outline-level="4"><text:bookmark-start text:name="august-3"/>August<text:bookmark-end text:name="august-3"/></text:h>
      <text:p text:style-name="First_20_paragraph"><text:span text:style-name="T1">Lygia Celebration Pendant</text:span>, with instructor Karen Kubby; use Toho seed beads, peyote stitch and herringbone to make this colorful pendant; learn to change colors and follow this pattern by Phyllis Dintenfass; use both even count and odd count peyote stitch; this pattern works well in varied sizes of beads; choose 8/0, 11/0, or 15/0 when you register; $78; for information, call 563-338-1566… Beadology Iowa, 10am <text:span text:style-name="T1">Sat Aug 1</text:span></text:p>
      <text:p text:style-name="Text_20_body"><text:span text:style-name="T1">Swirl &amp; Vortex Boro Marbles</text:span>, with instructor Dakota Osegera; use clear solid boro glass rods to create marbles; the first will be a swirl marble, to perfect the technique used in the intro class, then move on to a vortex design; participants will make multiple marbles; $128; for information, call 563-338-1566… Beadology Iowa, 1pm <text:span text:style-name="T1">Sun Aug 2</text:span></text:p>
      <text:p text:style-name="Text_20_body"><text:span text:style-name="T1">Netted Bead Bracelet through Kirkwood</text:span>, with instructor Karen Kubby; master this quick and easy netting stitch to create a bracelet; use 6mm beads with Toho seed beads to make this tubular (circular) netted bracelet; no experience needed; $35 instructor fee to Kirkwood/$35 materials fee to Beadology Iowa; for information, call 563-338-1566… Beadology Iowa, 1pm <text:span text:style-name="T1">Fri Aug 7</text:span></text:p>
      <text:p text:style-name="Text_20_body"><text:span text:style-name="T1">Metal Chain and Clasp Making</text:span>, with instructor Maggie Joynt; make a metal chain with a matching clasp; learn to coil wire, cut your jump rings, and then solder them; explore options for adding texture and shaping your links; forge a clasp to match your chain; this class offers lots of repetition to build your soldering and metal working skills; $88; for information, call 563-338-1566… Beadology Iowa, noon <text:span text:style-name="T1">Sun Aug 9</text:span></text:p>
      <text:p text:style-name="Text_20_body">“<text:span text:style-name="T1">Lamb-work</text:span>”<text:span text:style-name="T1"> Sheep-Two Breeds</text:span>, with instructor Karen Kubby; make a top drilled sheep that faces forward and has long floppy ears, then try another method, making a through drilled sheep that is full bodied; mix and match techniques to build your own breed; $120; for information, call 563-338-1566… Beadology Iowa, 2pm <text:span text:style-name="T1">Sat Aug 15</text:span></text:p>
      <text:p text:style-name="Text_20_body"><text:span text:style-name="T1">Pearl &amp; Copper Wrapped Bracelet</text:span>, with instructor Cheryl Weatherford; in this improved version of this design, add freshwater pearls to copper wire.; wrap your wire around a sturdy armature; learn to create a hook-n-eye clasp that comes organically from the piece; no experience needed; $78; for information, call 563-338-1566… Beadology Iowa, noon <text:span text:style-name="T1">Sun Aug 16</text:span></text:p>
      <text:p text:style-name="Text_20_body"><text:span text:style-name="T1">Pearl Knotting through Kirkwood</text:span>, with instructor Emma Folsom; learn the secrets of making pearl knotting easy; each person will leave with a bracelet made with freshwater pearls and a sterling silver clasp; no previous experience necessary; $35 instructor fee to Kirkwood/$35 materials fee to Beadology Iowa; for information, call 563-338-1566… Beadology Iowa, 1pm <text:span text:style-name="T1">Thu Aug 20</text:span></text:p>
      <text:p text:style-name="Text_20_body"><text:span text:style-name="T1">Friday Night Out: Citrus Beaded Charms</text:span>, with instructor Emma Folsom; follow a pattern to make flat beaded citrus slice charms using Delica seed beads and odd count peyote stitch; make up to 3 charms, which will hang from a ring; yu can then attach them to ear wires, a zipper pull, or to your backpack; no experience needed; $68; for information, call 563-338-1566… Beadology Iowa, 5:30pm <text:span text:style-name="T1">Fri Aug 21</text:span></text:p>
      <text:p text:style-name="Text_20_body"><text:span text:style-name="T1">Make 2 Bracelets: Intro to Stringing</text:span>, with instructor Charlie Jakowchuk; this class emphasizes professional stringing and design techniques; you will make two bracelets using Czech Republic pressed glass beads and sterling silver spacers; each will use different stringing materials; one bracelet will be strung on nylon and the second bracelet on flexible wire; you will learn how to use crimp beads to finish the second bracelet; both bracelets will be secure and beautiful; no experience needed; $60; for information, call 563-338-1566… Beadology Iowa, 10am <text:span text:style-name="T1">Sat Aug 22</text:span></text:p>
      <text:p text:style-name="Text_20_body"><text:span text:style-name="T1">Make 3 Pairs of Earrings: Intro to Wirework</text:span>, with instructor Karen Kubby; learn to make earrings for yourself or as gifts; solid instruction on the use of jewelry tools will assist you in making three pairs of earrings; two wirework skills will be practiced and used to make three pairs of earrings; you will make earrings from Czech pressed glass, stone, freshwater pearls, and Swarovski crystals; no experience needed; $68; for information, call 563-338-1566… Beadology Iowa, 2pm <text:span text:style-name="T1">Sat Aug 22</text:span></text:p>
      <text:p text:style-name="Text_20_body"><text:span text:style-name="T1">Snake Weave Bracelet with Beads</text:span>, with instructor Zanetta Hoehle; learn or hone your snake weave skills to make a lovely woven bracelet; add stones as you weave; create a clasp for a custom fit; no experience needed; $78; for information, call 563-338-1566… Beadology Iowa, noon <text:span text:style-name="T1">Sun Aug 23</text:span></text:p>
      <text:p text:style-name="Text_20_body"><text:span text:style-name="T1">Captured Pearl Earrings</text:span>, with instructor Karen Kubby; learn to use a pattern by Sue Neel with the guidance of a Beadology Iowa instructor; use Toho round seed beads and Czech fire polish beads to create an armature that will hold a large Swarovski pearl; you can make these earrings with or without the pearl; participants must purchase the pattern for $7 via Etsy; materials are included in the registration fee; no experience needed; $72; for information, call 563-338-1566… Beadology Iowa, 10am <text:span text:style-name="T1">Sat Aug 29</text:span></text:p>
      <text:h text:style-name="Heading_20_2" text:outline-level="2"><text:bookmark-start text:name="calls-for-entry"/>Calls For Entry<text:bookmark-end text:name="calls-for-entry"/></text:h>
      <text:h text:style-name="Heading_20_3" text:outline-level="3"><text:bookmark-start text:name="scott-rock-island-counties-3"/>Scott &amp; Rock Island Counties<text:bookmark-end text:name="scott-rock-island-counties-3"/></text:h>
      <text:h text:style-name="Heading_20_4" text:outline-level="4"><text:bookmark-start text:name="july-3"/>July<text:bookmark-end text:name="july-3"/></text:h>
      <text:p text:style-name="First_20_paragraph"><text:span text:style-name="T1">Call for Entries: 2026 Homecoming Exhibition</text:span>, thru Aug. 1; for SAU alumni only; artists may submit up to three (3) artworks; all media are eligible, but should not measure greater than 36” in any dimension; for information and to submit, e-mail Catich@sau.edu… Catich Gallery - St. Ambrose University, <text:span text:style-name="T1">thru Fri Jul 31</text:span></text:p>
      <text:h text:style-name="Heading_20_4" text:outline-level="4"><text:bookmark-start text:name="august-4"/>August<text:bookmark-end text:name="august-4"/></text:h>
      <text:p text:style-name="First_20_paragraph"><text:span text:style-name="T1">Call for Entries: 2026 Homecoming Exhibition</text:span>, thru Aug. 1; for SAU alumni only; artists may submit up to three (3) artworks; all media are eligible, but should not measure greater than 36” in any dimension; for information and to submit, e-mail Catich@sau.edu… Catich Gallery - St. Ambrose University, <text:span text:style-name="T1">Sat Aug 1</text:span></text:p>
      <text:h text:style-name="Heading_20_1" text:outline-level="1"><text:bookmark-start text:name="music"/>MUSIC<text:bookmark-end text:name="music"/></text:h>
      <text:h text:style-name="Heading_20_2" text:outline-level="2"><text:bookmark-start text:name="music-concerts"/>MUSIC Concerts<text:bookmark-end text:name="music-concerts"/></text:h>
      <text:h text:style-name="Heading_20_3" text:outline-level="3"><text:bookmark-start text:name="scott-rock-island-counties-4"/>Scott &amp; Rock Island Counties<text:bookmark-end text:name="scott-rock-island-counties-4"/></text:h>
      <text:h text:style-name="Heading_20_4" text:outline-level="4"><text:bookmark-start text:name="july-4"/>July<text:bookmark-end text:name="july-4"/></text:h>
      <text:p text:style-name="First_20_paragraph"><text:span text:style-name="T1">An Evening with Band of Horses &amp; Dinosaur Jr.</text:span>, co-headlining concert with the Grammy-nominated rock band formed in 2004 in Seattle, Washington, and the alt-rock band formed in Amherst, Massachusetts, in 1984; $54-107… Capitol Theatre, 8pm <text:span text:style-name="T1">Thu Jul 30</text:span></text:p>
      <text:p text:style-name="Text_20_body"><text:span text:style-name="T1">Chicago Cellar Boys featuring Bix’s Cornet (3pm)</text:span>, this one-hour show in the Putnam’s Grand Lobby is a special event in the 2026 Bix Beiderbecke Memorial Jazz Festival; free; for information, call 563-324-7170… Putnam Museum &amp; Science Center, 3pm <text:span text:style-name="T1">Thu Jul 30</text:span></text:p>
      <text:p text:style-name="Text_20_body"><text:span text:style-name="T1">Jukebox Live featuring the Circa ’21 Bootleggers</text:span>, this unique concert with the theatre’s performing wait staff goes beyond simply swapping voice parts, it reimagines iconic moments, challenging conventions, and embracing the freedom of self-expression; sandwich baskets and drinks will be available for purchase; no outside food or drink will be permitted; $30-35; for information and tickets, call 309-786-7733 extension 2… The Circa ’21 Speakeasy, 7pm <text:span text:style-name="T1">Thu Jul 30</text:span></text:p>
      <text:p text:style-name="Text_20_body"><text:span text:style-name="T1">Molly Conrad﻿ (6:30pm)</text:span>, event in the Bettendorf Public Library’s Summer Concert Series; bring lawn chairs and coolers; free; for information, call 563-344-4175… Faye’s Field, 6:30pm <text:span text:style-name="T1">Thu Jul 30</text:span></text:p>
      <text:p text:style-name="Text_20_body"><text:span text:style-name="T1">Silent Film Comedies of the 1920s w/ Jeff Barnhart &amp; Josh Duffee</text:span>, enjoy silent film comedies of the 1920s paired with live music; Jeff Barnhart (piano) and Josh Duffee (percussion sound effects) provide the live soundtrack to these films; a special event in the 2026 Bix Beiderbecke Memorial Jazz Festival; $15; for information, call 563-324-7170… The Last Picture House, noon <text:span text:style-name="T1">Thu Jul 30</text:span></text:p>
      <text:p text:style-name="Text_20_body"><text:span text:style-name="T1">Sweet Magnolia - The Textures (6pm)</text:span>, the group has been pushing the genre boundaries of original music in New Orleans with their sassy and fun combination of soul-pop and New Orleans brass; featuring a set by The Textures; $15.88… Raccoon Motel, 6pm <text:span text:style-name="T1">Thu Jul 30</text:span></text:p>
      <text:p text:style-name="Text_20_body"><text:span text:style-name="T1">Wicked Liz &amp; the Bellyswirls</text:span>, event in the Free Summer Concert Series; with solo/duet performances starting at 6pm and the headliners performing from 7-9pm; bring lawn chairs; food and drinks available for purchase; no outside alcohol… Bass Street Landing Plaza, 7pm <text:span text:style-name="T1">Thu Jul 30</text:span></text:p>
      <text:p text:style-name="Text_20_body"><text:span text:style-name="T1">2026 Bix Beiderbecke Memorial Jazz Festival</text:span>, thru Aug. 1; the 55th weekend of concert sets held in celebration of the late jazz great, with concert performances a Rhythm City, special events throughout the area, and more; $75-205; for information, call 563-324-7120… Rhythm City Casino Resort, <text:span text:style-name="T1">thru Fri Jul 31</text:span></text:p>
      <text:p text:style-name="Text_20_body"><text:span text:style-name="T1">David Lee Roth</text:span>, while Roth remains best known for his integral role in Van Halen’s meteoric rise to global dominance during the late ’70s and early ’80s (not to mention his on-again, off-again relationship with the band), he also enjoyed massive success as a solo artist throughout the ’80s, and continued releasing new music as he grew into more of a cultural icon than a hard-touring musician; $101.43… The Rust Belt, 8pm <text:span text:style-name="T1">Fri Jul 31</text:span></text:p>
      <text:p text:style-name="Text_20_body"><text:span text:style-name="T1">Dirt Road Rockers</text:span>, event in the free Rock the Wood 2026 summer concert series; free; for information, call 563-949-1000… The Tangled Wood, 7pm <text:span text:style-name="T1">Fri Jul 31</text:span></text:p>
      <text:p text:style-name="Text_20_body"><text:span text:style-name="T1">Jake &amp; Mikayla</text:span>, high-energy concert with one of the area’s favorite musical duos; $20; for information, call 309-506-4924… RIBCO, 8pm <text:span text:style-name="T1">Fri Jul 31</text:span></text:p>
      <text:p text:style-name="Text_20_body"><text:span text:style-name="T1">Kelsey Lamb - Taylor Goyette</text:span>, concert with the singer/songwriter from Little Rock, Arkansas who performs country music; featuring a set by Taylor Goyette; $19.84… Raccoon Motel, 7pm <text:span text:style-name="T1">Fri Jul 31</text:span></text:p>
      <text:p text:style-name="Text_20_body"><text:span text:style-name="T1">Live at 5: Crooked Cactus Band</text:span>, kick off your weekend on Fridays all summer long at Common Chord; bring lawn chairs, no outside beverages, outside food welcome; free; for information, call 563-223-8642… SkyBridge Courtyard, 5pm <text:span text:style-name="T1">Fri Jul 31</text:span></text:p>
      <text:p text:style-name="Text_20_body"><text:span text:style-name="T1">T.J. Muller’s Jazz-O-Maniacs (11am)</text:span>, cruise down the Mississippi while enjoying lunch and live music, just like in Bix’s day!; TJ Muller’s Jazz-O-Maniacs will entertain you as you watch the beautiful scenery and take to the dance floor; a special event in the 2026 Bix Beiderbecke Memorial Jazz Festival; $63.95-65.95; for information, call 563-324-7170… Celebration Belle Landing, 11am <text:span text:style-name="T1">Fri Jul 31</text:span></text:p>
      <text:p text:style-name="Text_20_body"><text:span text:style-name="T1">The Ultimate Elvis Experience</text:span>, in celebration of the 91st birthday of Elvis Presley, Dynasty Entertainment LLC is proud to present the most successful touring Elvis tribute show in the world featuring internationally acclaimed tribute artists Shawn Klush, Moses Snow, and Grey Galloway; $39 &amp; up; for tickets, call 800-745-3000… Adler Theatre, 7:30pm <text:span text:style-name="T1">Fri Jul 31</text:span></text:p>
      <text:h text:style-name="Heading_20_4" text:outline-level="4"><text:bookmark-start text:name="august-5"/>August<text:bookmark-end text:name="august-5"/></text:h>
      <text:p text:style-name="First_20_paragraph"><text:span text:style-name="T1">2026 Bix Beiderbecke Memorial Jazz Festival</text:span>, thru Aug. 1; the 55th weekend of concert sets held in celebration of the late jazz great, with concert performances a Rhythm City, special events throughout the area, and more; $75-205; for information, call 563-324-7120… Rhythm City Casino Resort, <text:span text:style-name="T1">Sat Aug 1</text:span></text:p>
      <text:p text:style-name="Text_20_body"><text:span text:style-name="T1">Blackberry Smoke - The Cold Stares</text:span>, concert with the rock band formed in Atlanta, Georgia, in 2001, featuring a set by The Cold Stares; $49-339… Capitol Theatre, 7pm <text:span text:style-name="T1">Sat Aug 1</text:span></text:p>
      <text:p text:style-name="Text_20_body"><text:span text:style-name="T1">H. Kanzaki - Apri Orion - Nick Y-S - Samuel P. (5pm)</text:span>, a free outdoor vinyl DJ dance party with some of our favorite local(ish) DJs/people; for information, call 309-200-0978… Rozz-Tox, 5pm <text:span text:style-name="T1">Sat Aug 1</text:span></text:p>
      <text:p text:style-name="Text_20_body"><text:span text:style-name="T1">Mike Davis’ New Wonders (10am)</text:span>, the Bix Jazz Festival was founded after touring musicians held an impromptu memorial concert at Bix’s final resting place, and we carry that tradition on; Mike Davis’ New Wonders will play this free concert, which also features a parade of historical car; a gravesite concert in the 2026 Bix Beiderbecke Memorial Jazz Festival; free; for information, call 563-324-7170… Oakdale Memorial Gardens, 10am <text:span text:style-name="T1">Sat Aug 1</text:span></text:p>
      <text:p text:style-name="Text_20_body"><text:span text:style-name="T1">Tim Stop</text:span>, event in the free Rock the Wood 2026 summer concert series; free; for information, call 563-949-1000… The Tangled Wood, 7pm <text:span text:style-name="T1">Sat Aug 1</text:span></text:p>
      <text:p text:style-name="Text_20_body"><text:span text:style-name="T1">To the Limit: The Ultimate Eagles Experience</text:span>, an evening with the tribute band that pays homage to one of the most iconic rock acts of all time; $30 &amp; up; for tickets, call 800-745-3000… Adler Theatre, 7pm <text:span text:style-name="T1">Sat Aug 1</text:span></text:p>
      <text:p text:style-name="Text_20_body"><text:span text:style-name="T1">Bix Jazz Liturgy (9:30am)</text:span>, Bix Festival musicians join the FPC Sanctuary Choir for a Bix-inspired church service; a special event in the 2026 Bix Beiderbecke Memorial Jazz Festival; free; for information, call 563-324-7170… First Presbyterian Church of Davenport, 9:30am <text:span text:style-name="T1">Sun Aug 2</text:span></text:p>
      <text:p text:style-name="Text_20_body"><text:span text:style-name="T1">Hughes Taylor (3:30pm)</text:span>, concert with one of the Southeast’s most exciting blues-rock guitarists, blending fiery fretwork, soulful vocals, and powerful songwriting into a sound that honors the genre’s roots while pushing it forward; co-presented by the Mississippi Valley Blues Society; an outdoor, all-ages show (weather permitting); if it must be moved inside due to the weather, it will be a 21+ show; free; for information, call the MVBS at 563-322-5837… Pour Bros. Craft Taproom Moline, 3:30pm <text:span text:style-name="T1">Sun Aug 2</text:span></text:p>
      <text:p text:style-name="Text_20_body"><text:span text:style-name="T1">Jacob Hemenway (3pm)</text:span>, concert in the Sundays on the Patio live-music series… Bally’s Quad Cities, 3pm <text:span text:style-name="T1">Sun Aug 2</text:span></text:p>
      <text:p text:style-name="Text_20_body"><text:span text:style-name="T1">Sunday Session: Dave Bennett, Dave Kosmyna, Steve Pikal, and Adler Schiedt (2pm)</text:span>, celebrate the conclusion of the 55th Bix Jazz Festival and look toward the future, as we enjoy a variety of jazz from this quartet of Festival stars; the Redstone Room, Common Chord’s club-style music venue downtown, serves as the perfect setting for jazz; a special event in the 2026 Bix Beiderbecke Memorial Jazz Festival; $10 or free with festival pass; for information, call 563-324-7170… First Presbyterian Church of Davenport, 2pm <text:span text:style-name="T1">Sun Aug 2</text:span></text:p>
      <text:p text:style-name="Text_20_body"><text:span text:style-name="T1">The Manny Lopez Big Band (2pm)</text:span>, the musicians will be performing all your favorites from such legendary artists as Glenn Miller, Duke Ellington, Count Basie, Henry Mancini, and Stan Kenton, just to name a few; $15-18; for information and tickets, call 309-786=7733 extension 2… The Circa ’21 Speakeasy, 2pm <text:span text:style-name="T1">Sun Aug 2</text:span></text:p>
      <text:p text:style-name="Text_20_body"><text:span text:style-name="T1">Larry &amp; Joe (6pm)</text:span>, Larry Bellorín hails from Monagas, Venezuela and is a legend of Llanera music, while Joe Troop is from North Carolina and is a Grammy-nominated bluegrass and old-time musician; $19.84… Raccoon Motel, 6pm <text:span text:style-name="T1">Mon Aug 3</text:span></text:p>
      <text:p text:style-name="Text_20_body"><text:span text:style-name="T1">Brad Paisley</text:span>, the chart-topping, Grammy-winning country-music superstar performs a grandstand concert for the Mississippi Valley Fair; $60 or free with Fair Fun Card; for information, call 563 326-5338… Mississippi Valley Fairgrounds, 8pm <text:span text:style-name="T1">Tue Aug 4</text:span></text:p>
      <text:p text:style-name="Text_20_body"><text:span text:style-name="T1">Official Claire - Folk Options (6pm)</text:span>, concert with the Chicago-based indie rocker, featuring a set by Folk Options; $15.88… Raccoon Motel, 6pm <text:span text:style-name="T1">Tue Aug 4</text:span></text:p>
      <text:p text:style-name="Text_20_body"><text:span text:style-name="T1">Keith Urban</text:span>, the chart-topping, Grammy-winning country-music superstar performs a grandstand concert for the Mississippi Valley Fair; $80 or free with Fair Fun Card; for information, call 563 326-5338… Mississippi Valley Fairgrounds, 8pm <text:span text:style-name="T1">Wed Aug 5</text:span></text:p>
      <text:p text:style-name="Text_20_body"><text:span text:style-name="T1">Blues Deluxe</text:span>, event in the Free Summer Concert Series; with solo/duet performances starting at 6pm and the headliners performing from 7-9pm; bring lawn chairs; food and drinks available for purchase; no outside alcohol… Bass Street Landing Plaza, 7pm <text:span text:style-name="T1">Thu Aug 6</text:span></text:p>
      <text:p text:style-name="Text_20_body"><text:span text:style-name="T1">Jessie Murph - Stella Lefty</text:span>, the country-pop singer/songwriters perform a grandstand concert for the Mississippi Valley Fair; $50 or free with Fair Fun Card; for information, call 563 326-5338… Mississippi Valley Fairgrounds, 8pm <text:span text:style-name="T1">Thu Aug 6</text:span></text:p>
      <text:p text:style-name="Text_20_body"><text:span text:style-name="T1">Totes McGotes (6:30pm)</text:span>, event in the Bettendorf Public Library’s Summer Concert Series; bring lawn chairs and coolers; free; for information, call 563-344-4175… Faye’s Field, 6:30pm <text:span text:style-name="T1">Thu Aug 6</text:span></text:p>
      <text:p text:style-name="Text_20_body"><text:span text:style-name="T1">A Little More Blue w/ Benjamin</text:span>, selections from newly purchased records, recent Rozz-Tox performers, and old faves; free, all ages; for information, call 309-200-0978… Rozz-Tox, 8pm <text:span text:style-name="T1">Fri Aug 7</text:span></text:p>
      <text:p text:style-name="Text_20_body"><text:span text:style-name="T1">Live at 5: Chris Avey Band</text:span>, kick off your weekend on Fridays all summer long at Common Chord; bring lawn chairs, no outside beverages, outside food welcome; free; for information, call 563-223-8642… SkyBridge Courtyard, 5pm <text:span text:style-name="T1">Fri Aug 7</text:span></text:p>
      <text:p text:style-name="Text_20_body"><text:span text:style-name="T1">Tucker Wetmore - Braxton Keith</text:span>, the Billboard-charting country singer/songwriters perform a grandstand concert for the Mississippi Valley Fair; $50 or free with Fair Fun Card; for information, call 563 326-5338… Mississippi Valley Fairgrounds, 8pm <text:span text:style-name="T1">Fri Aug 7</text:span></text:p>
      <text:p text:style-name="Text_20_body"><text:span text:style-name="T1">Velvet Suns</text:span>, event in the free Rock the Wood 2026 summer concert series; free; for information, call 563-949-1000… The Tangled Wood, 7pm <text:span text:style-name="T1">Fri Aug 7</text:span></text:p>
      <text:p text:style-name="Text_20_body"><text:span text:style-name="T1">10 of Soul</text:span>, event in the free Rock the Wood 2026 summer concert series; free; for information, call 563-949-1000… The Tangled Wood, 7pm <text:span text:style-name="T1">Sat Aug 8</text:span></text:p>
      <text:p text:style-name="Text_20_body"><text:span text:style-name="T1">Goo Goo Dolls - Neon Trees</text:span>, the touring rock musicians perform a grandstand concert for the Mississippi Valley Fair; $50 or free with Fair Fun Card; for information, call 563 326-5338… Mississippi Valley Fairgrounds, 8pm <text:span text:style-name="T1">Sat Aug 8</text:span></text:p>
      <text:p text:style-name="Text_20_body"><text:span text:style-name="T1">Goodbye June</text:span>, concert with the rock band from Nashville, Tennessee, composed of cousins Landon Milbourn, Brandon Qualkenbush, and Tyler Baker; $25.13… Raccoon Motel, 7pm <text:span text:style-name="T1">Sat Aug 8</text:span></text:p>
      <text:p text:style-name="Text_20_body"><text:span text:style-name="T1">Heart of the Dancefloor w/ Higgy</text:span>, our guy is back in the QC for a bit and we’re lucky that he’s still got his records here; free; for information, call 309-200-0978… Rozz-Tox, 8pm <text:span text:style-name="T1">Sat Aug 8</text:span></text:p>
      <text:p text:style-name="Text_20_body"><text:span text:style-name="T1">Ryan Bizarri (5pm) - Wicked Liz &amp; the Bellyswirls (6pm)</text:span>, event in the Chillin’ in the Courtyard concert series; bring lawn chairs; limited seating is available courtesy of Simply Amish Interiors; free… Skinner Block Courtyard, 5pm <text:span text:style-name="T1">Sat Aug 8</text:span></text:p>
      <text:p text:style-name="Text_20_body"><text:span text:style-name="T1">Neal McCoy - Craig Morgan</text:span>, the touring country musicians perform a grandstand concert for the Mississippi Valley Fair; Angela Meyer sings the National Anthem; $30 or free with Fair Fun Card; for information, call 563 326-5338… Mississippi Valley Fairgrounds, 8pm <text:span text:style-name="T1">Sun Aug 9</text:span></text:p>
      <text:p text:style-name="Text_20_body"><text:span text:style-name="T1">Rob Leines &amp; the Filthy Heathens - Julianna Zachariou (6pm)</text:span>, concert with the touring indie rockers, featuring a set by Julianna Zachariou; $19.84… Raccoon Motel, 6pm <text:span text:style-name="T1">Sun Aug 9</text:span></text:p>
      <text:p text:style-name="Text_20_body"><text:span text:style-name="T1">The Detour Band (3pm)</text:span>, concert in the Sundays on the Patio live-music series… Bally’s Quad Cities, 3pm <text:span text:style-name="T1">Sun Aug 9</text:span></text:p>
      <text:p text:style-name="Text_20_body"><text:span text:style-name="T1">Dogs in a Pile</text:span>, jam-band concert with guitarist Jimmy Law, guitarist Brian Murray,  keyboardist Jeremy Kaplan, bassist Sam Lucid, and drummer Joe Babick; $28-32; for tickets and information, call 563-326-1333… The Redstone Room, 8pm <text:span text:style-name="T1">Wed Aug 12</text:span></text:p>
      <text:p text:style-name="Text_20_body"><text:span text:style-name="T1">10 of Soul (6:30pm)</text:span>, event in the Bettendorf Public Library’s Summer Concert Series; bring lawn chairs and coolers; free; for information, call 563-344-4175… Faye’s Field, 6:30pm <text:span text:style-name="T1">Thu Aug 13</text:span></text:p>
      <text:p text:style-name="Text_20_body"><text:span text:style-name="T1">Adam Greuel &amp; the Space Burritos</text:span>, concert in the 2026 Alternating Currents Festival; free… RIBCO, 9pm <text:span text:style-name="T1">Thu Aug 13</text:span></text:p>
      <text:p text:style-name="Text_20_body"><text:span text:style-name="T1">Funktastic 5</text:span>, event in the Free Summer Concert Series; with solo/duet performances starting at 6pm and the headliners performing from 7-9pm; bring lawn chairs; food and drinks available for purchase; no outside alcohol… Bass Street Landing Plaza, 7pm <text:span text:style-name="T1">Thu Aug 13</text:span></text:p>
      <text:p text:style-name="Text_20_body"><text:span text:style-name="T1">Glurge (8pm) - Prison (9pm)</text:span>, the indie musicians perform an engagement in the 2026 Alternating Currents Festival; free… Raccoon Motel, 8pm <text:span text:style-name="T1">Thu Aug 13</text:span></text:p>
      <text:p text:style-name="Text_20_body"><text:span text:style-name="T1">Clay Walker</text:span>, the chart-topping country-music superstar performs on his “Doin’ What I Love Tour 2026”; $45-75; for tickets and information, call 563-328-8000… Rhythm City Casino Resort Event Center, 8pm <text:span text:style-name="T1">Fri Aug 14</text:span></text:p>
      <text:p text:style-name="Text_20_body"><text:span text:style-name="T1">Jason Carl &amp; the Whole Damn Band</text:span>, event in the free Rock the Wood 2026 summer concert series; free; for information, call 563-949-1000… The Tangled Wood, 7pm <text:span text:style-name="T1">Fri Aug 14</text:span></text:p>
      <text:p text:style-name="Text_20_body"><text:span text:style-name="T1">Lauren Anderson (12:30pm) - Jenny Lynn Stacy (8:30pm) - The Forty Twos (10pm)</text:span>, concerts in the 2026 Alternating Currents Festival; free… RIBCO, 12:30pm <text:span text:style-name="T1">Fri Aug 14</text:span></text:p>
      <text:p text:style-name="Text_20_body"><text:span text:style-name="T1">Live at 5: Heads in Motion</text:span>, kick off your weekend on Fridays all summer long at Common Chord; bring lawn chairs, no outside beverages, outside food welcome; free; for information, call 563-223-8642… SkyBridge Courtyard, 5pm <text:span text:style-name="T1">Fri Aug 14</text:span></text:p>
      <text:p text:style-name="Text_20_body"><text:span text:style-name="T1">The Go Rounds (8pm) - Julianna Joy (9:15pm) - Gordi (10:15pm)</text:span>, the indie musicians perform an engagement in the 2026 Alternating Currents Festival; free… Raccoon Motel, 8pm <text:span text:style-name="T1">Fri Aug 14</text:span></text:p>
      <text:p text:style-name="Text_20_body"><text:span text:style-name="T1">Got Your Six - Electric Shock</text:span>, event in the free Rock the Wood 2026 summer concert series; free; for information, call 563-949-1000… The Tangled Wood, 7pm <text:span text:style-name="T1">Sat Aug 15</text:span></text:p>
      <text:p text:style-name="Text_20_body"><text:span text:style-name="T1">Julianna Joy (6pm) - Gordi (7pm) - Carriers (8:15pm) - Lydia Loveless (9:30pm) - Reilly Downes &amp; the Acid Cowboys (10:45pm)</text:span>, the indie musicians perform an engagement in the 2026 Alternating Currents Festival; free… Raccoon Motel, 6pm <text:span text:style-name="T1">Sat Aug 15</text:span></text:p>
      <text:p text:style-name="Text_20_body"><text:span text:style-name="T1">Bluegrass on the Grass: Railroad Earth - Yonder Mountain String Band - Logan Springer &amp; the Wonderfully Wild (6pm)</text:span>, surrounded by blooms, trees, and fellow music lovers, you’ll experience an unforgettable night where nature, community, and live music come together in a setting unlike any other in the Quad Cities; $31.50-105; for information, call 309-794-0991… Quad City Botanical Center, 6pm <text:span text:style-name="T1">Sun Aug 16</text:span></text:p>
      <text:p text:style-name="Text_20_body"><text:span text:style-name="T1">Red Dirt Road (3pm)</text:span>, concert in the Sundays on the Patio live-music series… Bally’s Quad Cities, 3pm <text:span text:style-name="T1">Sun Aug 16</text:span></text:p>
      <text:p text:style-name="Text_20_body"><text:span text:style-name="T1">Goldpine - Zoe Cummins - Olivia Rudeen (6pm)</text:span>, concert with the powerhouse Nashville duo Benjamin and Kassie Wilson, featuring sets by Zoe Cummins and Olivia Rudeen; $23.81… Raccoon Motel, 6pm <text:span text:style-name="T1">Mon Aug 17</text:span></text:p>
      <text:p text:style-name="Text_20_body"><text:span text:style-name="T1">Stacie Antonel - Sophie Gault (6pm)</text:span>, concert with the artist who creates Americana music, blending classic country, jazz, and surf rock, featuring a set by Sophie Gault; $15.88… Raccoon Motel, 6pm <text:span text:style-name="T1">Tue Aug 18</text:span></text:p>
      <text:p text:style-name="Text_20_body"><text:span text:style-name="T1">I-Rock 93.5 – 7 Freakin’ Years of Hard Rock: Eva Under Fire - Alborn - Autumn Kings - Left on Red (6:30pm)</text:span>, celebration concert featuring the rockers whose “Blow” [feat. Spencer Charnas of Ice Nine Kills] generated more than 25 million Spotify streams and reached the Top 15 of the Billboard Mainstream Rock Airplay Chart; $13.31-24.42… The Rust Belt, 6:30pm <text:span text:style-name="T1">Thu Aug 20</text:span></text:p>
      <text:p text:style-name="Text_20_body"><text:span text:style-name="T1">Robert Randolph: Redstone Room Opening Night</text:span>, known for his electrifying gospel/blues performances and genre-defying sound, River Roots Live favorite Randolph brings the perfect energy to celebrate the return of a space that has helped shape the Quad Cities music scene for decades; $35-45; for tickets and information, call 563-326-1333… The Redstone Room, 8pm <text:span text:style-name="T1">Thu Aug 20</text:span></text:p>
      <text:p text:style-name="Text_20_body"><text:span text:style-name="T1">Bussy Queen Power Trip - Recess - Shear Image</text:span>, concert with the Black Kweer Punk Trio from Chicago, featuring sets by recess and Shear Image; $10 all-ages; for information, call 309-200-0978… Rozz-Tox, 8pm <text:span text:style-name="T1">Fri Aug 21</text:span></text:p>
      <text:p text:style-name="Text_20_body"><text:span text:style-name="T1">Culture Bright Summer Series &amp; Art of the Brew: Lorrie Morgan - Suzy Bogguss - Angela Meyer Duo (6pm)</text:span>, experience an evening of country music and craft beer with music legends Morgan and Bugguss, alongside local artist Meyer, as they light up the night on the Figge’s plaza; 6pm doors and craft brew tastings, 7pm concert; $20-40; for information, call 563-326-7804… Figge Art Museum, 6pm <text:span text:style-name="T1">Fri Aug 21</text:span></text:p>
      <text:p text:style-name="Text_20_body"><text:span text:style-name="T1">Far Out 283</text:span>, event in the free Rock the Wood 2026 summer concert series; free; for information, call 563-949-1000… The Tangled Wood, 7pm <text:span text:style-name="T1">Fri Aug 21</text:span></text:p>
      <text:p text:style-name="Text_20_body"><text:span text:style-name="T1">Live at 5: Einstein’s Sister</text:span>, kick off your weekend on Fridays all summer long at Common Chord; bring lawn chairs, no outside beverages, outside food welcome; free; for information, call 563-223-8642… SkyBridge Courtyard, 5pm <text:span text:style-name="T1">Fri Aug 21</text:span></text:p>
      <text:p text:style-name="Text_20_body"><text:span text:style-name="T1">Motherless - Embittered</text:span>, featuring Stavros Giannopoulos and Alex Klein (Atlas Moth) and Gary Naples and Anthony Cwan (Without Waves), Motherless brings a raw, unfiltered sound that prioritizes weight and atmosphere over theatrics; featuring a set by Embittered; $15.88… Raccoon Motel, 7pm <text:span text:style-name="T1">Fri Aug 21</text:span></text:p>
      <text:p text:style-name="Text_20_body"><text:span text:style-name="T1">Polyrhythms’ 12th-Annual Bill Bell Jazz &amp; Heritage Festival: Nina Nichol Little</text:span>, featuring a 5pm reception, 6-7:30pm black authors’ forum, and 8pm concert with the headliner;… Martin Luther King Jr. Community Center, 8pm <text:span text:style-name="T1">Fri Aug 21</text:span></text:p>
      <text:p text:style-name="Text_20_body"><text:span text:style-name="T1">Motley Scrue</text:span>, event in the free Rock the Wood 2026 summer concert series; free; for information, call 563-949-1000… The Tangled Wood, 7pm <text:span text:style-name="T1">Sat Aug 22</text:span></text:p>
      <text:p text:style-name="Text_20_body"><text:span text:style-name="T1">Polyrhythms’ 12th-Annual Bill Bell Jazz &amp; Heritage Festival: James Culver &amp; the Kuchina Collective (4pm) - Pippi &amp; Daniel Music Experience (5:30pm) - Erech Bruce Music (7:30pm)</text:span>, featuring noon vendors, a book fair, drumming dancing, and DJ Charles Swift, 1-2:15pm youth performances, a 2pm zine workshop, a 2pm prostate cancer health forum inside the MLK Center, and 3pm interactive modern and traditional African-dance/movement with Talia Thomas… Martin Luther King Jr. Park, 4pm <text:span text:style-name="T1">Sat Aug 22</text:span></text:p>
      <text:p text:style-name="Text_20_body"><text:span text:style-name="T1">Quad City Bank &amp; Trust Riverfront Pops: The Best Of The Who</text:span>, the Quad City Symphony Orchestra celebrates the music of The Who, featuring powerhouse hits like “My Generation,” “Behind Blue Eyes,” “Pinball Wizard,” “Won’t Get Fooled Again,” and more; the night concludes with our traditional performances of Tchaikovsky’s 1812 Overture and Sousa’s Stars and Stripes Forever, set to a brilliant fireworks finale; 4pm gates, 6:30pm pre-show featuring the Youth Symphony Orchestra, 7:30pm concert; $6-43; for information and tickets, call 563-322-7276… LeClaire Park, 7:30pm <text:span text:style-name="T1">Sat Aug 22</text:span></text:p>
      <text:p text:style-name="Text_20_body"><text:span text:style-name="T1">Russ Baum</text:span>, the artist brings his high-energy “Folk/Rock/Ska’Mericana” sound to RIBCO; $10-15… RIBCO, 8:30pm <text:span text:style-name="T1">Sat Aug 22</text:span></text:p>
      <text:p text:style-name="Text_20_body"><text:span text:style-name="T1">Sons of Legion</text:span>, the rockers perform on their Soul to SØL World Tour 2026; $59.04-70.70… The Rust Belt, 7:30pm <text:span text:style-name="T1">Sat Aug 22</text:span></text:p>
      <text:p text:style-name="Text_20_body"><text:span text:style-name="T1">Identity Crisis (3pm)</text:span>, concert in the Sundays on the Patio live-music series… Bally’s Quad Cities, 3pm <text:span text:style-name="T1">Sun Aug 23</text:span></text:p>
      <text:p text:style-name="Text_20_body"><text:span text:style-name="T1">Rufus Wainwright: A Night of Gratitude</text:span>, by invitation only; this exclusive gathering honors the donors, partners, volunteers, sponsors, and supporters whose belief in arts and culture helps make extraordinary experiences possible throughout the Quad Cities; Wainwright has established himself as one of the great male vocalists, songwriters, and composers of his generation; for tickets and information, call 563-326-1333… The Redstone Room, 7pm <text:span text:style-name="T1">Sun Aug 23</text:span></text:p>
      <text:p text:style-name="Text_20_body"><text:span text:style-name="T1">The Devon Allman Project - GA-20</text:span>, Allman’s sound sits squarely in the sweet spot of soulful Southern rock, blues, and improvisational jam; featuring at a set by GA-20; $35-40; for tickets and information, call 563-326-1333… The Redstone Room, 8pm <text:span text:style-name="T1">Tue Aug 25</text:span></text:p>
      <text:p text:style-name="Text_20_body"><text:span text:style-name="T1">The Band Loula (6pm)</text:span>, concert with the independent country/folk band hailing from North, Georgia; $19.84… Raccoon Motel, 6pm <text:span text:style-name="T1">Wed Aug 26</text:span></text:p>
      <text:p text:style-name="Text_20_body"><text:span text:style-name="T1">Josh Rouse</text:span>, Rouse’s songs present themselves to you with an open heart, an innate intelligence and an absolute lack of pretension; $18-22; for tickets and information, call 563-326-1333… The Redstone Room, 8pm <text:span text:style-name="T1">Thu Aug 27</text:span></text:p>
      <text:p text:style-name="Text_20_body"><text:span text:style-name="T1">Jason Carl’s Pettyville &amp; Company - Eva Kendall (6pm)</text:span>, concert with the Quad Cities’ premier Tom Petty tribute band, featuring a set by Eva Kendall; 5pm gates, 6pm concert; $5-20… Schwiebert Riverfront Park, 6pm <text:span text:style-name="T1">Fri Aug 28</text:span></text:p>
      <text:p text:style-name="Text_20_body"><text:span text:style-name="T1">Live at 5: The Matt Fuller Band</text:span>, kick off your weekend on Fridays all summer long at Common Chord; bring lawn chairs, no outside beverages, outside food welcome; free; for information, call 563-223-8642… SkyBridge Courtyard, 5pm <text:span text:style-name="T1">Fri Aug 28</text:span></text:p>
      <text:p text:style-name="Text_20_body"><text:span text:style-name="T1">Michael Columbia</text:span>, equally comfortable in an extended instrumental solo as in a committed motorik moment, the group drifts effortlessly between the Soft Machine-style soprano saxophone leads, the interlocking riffs of Discipline-era King Crimson, and the psychedelic-hypno-funk rhythms of Can; $10-15 all-ages; for information, call 309-200-0978… Rozz-Tox, 8pm <text:span text:style-name="T1">Fri Aug 28</text:span></text:p>
      <text:p text:style-name="Text_20_body"><text:span text:style-name="T1">Semi-Charmed</text:span>, event in the free Rock the Wood 2026 summer concert series; free; for information, call 563-949-1000… The Tangled Wood, 7pm <text:span text:style-name="T1">Fri Aug 28</text:span></text:p>
      <text:p text:style-name="Text_20_body"><text:span text:style-name="T1">Andy Juhl &amp; the Bluestem Players</text:span>, an evening of mind-bending sonic exploration; $10-15… RIBCO, 8pm <text:span text:style-name="T1">Sat Aug 29</text:span></text:p>
      <text:p text:style-name="Text_20_body"><text:span text:style-name="T1">BurntMcMelba Toast - Nick Moss Band</text:span>, original founders Matt Friesz, Rodney Shaw, and Kevin Moore first carried the energy of the 90s jam scene, opening for Aquarium Rescue Unit and earning a reputation for adventurous live shows and original music; now they’re back, joined by River Shaw on drums and Joe Friesz on keys and guitars; featuring a set by the Nick Moss Band; $18-20; for tickets and information, call 563-326-1333… The Redstone Room, 8pm <text:span text:style-name="T1">Sat Aug 29</text:span></text:p>
      <text:p text:style-name="Text_20_body"><text:span text:style-name="T1">Radio Fighter Pilots</text:span>, event in the free Rock the Wood 2026 summer concert series; free; for information, call 563-949-1000… The Tangled Wood, 7pm <text:span text:style-name="T1">Sat Aug 29</text:span></text:p>
      <text:p text:style-name="Text_20_body"><text:span text:style-name="T1">Windy City Dueling Pianos</text:span>, the performers, hailing from Chicago and from across the Midwest, have decades of dueling piano experience performing in nationally renowned clubs across the Midwest; they play off each other in the traditional “Classic” dueling pianos style that has made these shows so popular; the audience controls the show and decides what songs the entertainers play; $12-15; for information and tickets, call 309-786=7733 extension 2… The Circa ’21 Speakeasy, 8pm <text:span text:style-name="T1">Sat Aug 29</text:span></text:p>
      <text:p text:style-name="Text_20_body"><text:span text:style-name="T1">Beth Lizano (3pm)</text:span>, concert in the Sundays on the Patio live-music series… Bally’s Quad Cities, 3pm <text:span text:style-name="T1">Sun Aug 30</text:span></text:p>
      <text:p text:style-name="Text_20_body"><text:span text:style-name="T1">Rick Estrin &amp; the Nightcats (3:30pm)</text:span>, the band features Rick Estrin on harmonica and vocals, Kid Andersen on guitar and background vocals, Lorenzo Farrell on piano and organ, and Derrick “D’Mar” Martin on drums; co-presented by the Mississippi Valley Blues Society; free; for information, call the MVBS at 563-322-5837… The Gypsy Highway Bar &amp; Grill​​, 3:30pm <text:span text:style-name="T1">Sun Aug 30</text:span></text:p>
      <text:p text:style-name="Text_20_body"><text:span text:style-name="T1">Tim McNary</text:span>, concert with the touring folk singer/songwriter; $15.88… Raccoon Motel, 7pm <text:span text:style-name="T1">Mon Aug 31</text:span></text:p>
      <text:h text:style-name="Heading_20_4" text:outline-level="4"><text:bookmark-start text:name="september-3"/>September<text:bookmark-end text:name="september-3"/></text:h>
      <text:p text:style-name="First_20_paragraph"><text:span text:style-name="T1">Hippie Death Cult (6pm)</text:span>, concert with the powerful and dynamic force in the psychedelic and riff-driven rock scene; $19.84… Raccoon Motel, 6pm <text:span text:style-name="T1">Tue Sep 1</text:span></text:p>
      <text:p text:style-name="Text_20_body"><text:span text:style-name="T1">Hippies &amp; Cowboys (6pm)</text:span>, concert with the Nashville-based southern-rock outfit; $26.45… Raccoon Motel, 6pm <text:span text:style-name="T1">Wed Sep 2</text:span></text:p>
      <text:p text:style-name="Text_20_body"><text:span text:style-name="T1">Little Hopes (6pm)</text:span>, concert with the Atlanta-based Americana and country-rock duo formed in 2022 by singer/songwriters Sydney Rhame and Brock Shanks; $13.22… Raccoon Motel, 6pm <text:span text:style-name="T1">Thu Sep 3</text:span></text:p>
      <text:p text:style-name="Text_20_body"><text:span text:style-name="T1">Back to the Scene: Emo Nite</text:span>, spinning all your favorite emo, pop-punk, and screamo hits; $13.22… Raccoon Motel, 7pm <text:span text:style-name="T1">Fri Sep 4</text:span></text:p>
      <text:p text:style-name="Text_20_body"><text:span text:style-name="T1">Class of ’82</text:span>, event in the free Rock the Wood 2026 summer concert series; free; for information, call 563-949-1000… The Tangled Wood, 7pm <text:span text:style-name="T1">Fri Sep 4</text:span></text:p>
      <text:p text:style-name="Text_20_body"><text:span text:style-name="T1">Sababa 5 - Verndon</text:span>, concert with the Paris-based band known for their hypnotic blend of Middle Eastern psychedelia, Mediterranean funk, and analog groove; featuring a set by Verndon; $10-20, all ages; for information, call 309-200-0978… Rozz-Tox, 8pm <text:span text:style-name="T1">Fri Sep 4</text:span></text:p>
      <text:p text:style-name="Text_20_body"><text:span text:style-name="T1">Big Hair Mafia</text:span>, event in the free Rock the Wood 2026 summer concert series; free; for information, call 563-949-1000… The Tangled Wood, 7pm <text:span text:style-name="T1">Sat Sep 5</text:span></text:p>
      <text:p text:style-name="Text_20_body"><text:span text:style-name="T1">Hatebreed - Terror - Incantation - Gates to Hell - Torture - Creeping Death (4:45pm)</text:span>, concert with the heavy-metal hardcore rockers, featuring sets by Terror, Incantation, Gates to Hell, Torture, and Creeping Death; $47.16… Capitol Theatre, 4:45pm <text:span text:style-name="T1">Sat Sep 5</text:span></text:p>
      <text:p text:style-name="Text_20_body"><text:span text:style-name="T1">Bragolin - Carrellee (6pm)</text:span>, concert with the Dutch post-punk/dark wave project by Edwin van der Velde, featuring a set by Carrellee; $19.84… Raccoon Motel, 6pm <text:span text:style-name="T1">Sun Sep 6</text:span></text:p>
      <text:p text:style-name="Text_20_body"><text:span text:style-name="T1">Buffett Blast: Identity Crisis - Johnny Russler &amp; the Beach Bum Band</text:span>, event in the free Rock the Wood 2026 summer concert series; free; for information, call 563-949-1000… The Tangled Wood, 7pm <text:span text:style-name="T1">Sun Sep 6</text:span></text:p>
      <text:p text:style-name="Text_20_body"><text:span text:style-name="T1">Heartbreak Honey (3pm)</text:span>, concert in the Sundays on the Patio live-music series… Bally’s Quad Cities, 3pm <text:span text:style-name="T1">Sun Sep 6</text:span></text:p>
      <text:p text:style-name="Text_20_body"><text:span text:style-name="T1">The Manny Lopez Big Band (2pm)</text:span>, the musicians will be performing all your favorites from such legendary artists as Glenn Miller, Duke Ellington, Count Basie, Henry Mancini, and Stan Kenton, just to name a few; $15-18; for information and tickets, call 309-786=7733 extension 2… The Circa ’21 Speakeasy, 2pm <text:span text:style-name="T1">Sun Sep 6</text:span></text:p>
      <text:p text:style-name="Text_20_body"><text:span text:style-name="T1">Robert Lester Folsom - Oscar Lindsey (6pm)</text:span>, concert with the singer-songwriter and guitarist from Georgia best known for the independently released album Music and Dreams (recorded 1976); featuring a set by Oscar Lindsey; $33.06… Raccoon Motel, 6pm <text:span text:style-name="T1">Mon Sep 7</text:span></text:p>
      <text:h text:style-name="Heading_20_3" text:outline-level="3"><text:bookmark-start text:name="outlying-areas-3"/>Outlying Areas<text:bookmark-end text:name="outlying-areas-3"/></text:h>
      <text:h text:style-name="Heading_20_4" text:outline-level="4"><text:bookmark-start text:name="july-5"/>July<text:bookmark-end text:name="july-5"/></text:h>
      <text:p text:style-name="First_20_paragraph"><text:span text:style-name="T1">Hinterland Music Festival: Katseye - Beabadoobee - Ashnikko - Audrey Nuna - Oklou - Jane Remover - Frost Children - Porch Light - Nourished by Time - Pixel Grip - Lipstick Homicide - Duo Beats</text:span>, performing for the annual music festival held in the Iowa countryside… Avenue of the Saints Amphitheater, <text:span text:style-name="T1">Thu Jul 30</text:span></text:p>
      <text:p text:style-name="Text_20_body"><text:span text:style-name="T1">Chicago Farmer</text:span>, the son of a small town farming community, Cody Diekhoff logged plenty of highway and stage time under the name Chicago Farmer before settling in the city in 2003; 6pm potluck/social hour, 7pm all-ages concert; bring lawn chairs; $20-30 suggested donation… Ca D’Zan, 7pm <text:span text:style-name="T1">Fri Jul 31</text:span></text:p>
      <text:p text:style-name="Text_20_body"><text:span text:style-name="T1">Hinterland Music Festival: Lorde - Muna - Snow Strippers - Paris Paloma - Sofia Isella - Wisp - Saint Avangeline - Between Friends - Nina Jirachi - Leslie &amp; the Ly’s - Sarah Tonin - Crooked Torus</text:span>, performing for the annual music festival held in the Iowa countryside… Avenue of the Saints Amphitheater, <text:span text:style-name="T1">Fri Jul 31</text:span></text:p>
      <text:p text:style-name="Text_20_body"><text:span text:style-name="T1">Stone Temple Pilots - Candlebox - Buckcherry</text:span>, with over 70 million albums sold, Stone Temple Pilots roared on to the scene in 1992 with their raucous debut, Core; featuring special guests Candlebox and Buckcherry; for tickets and information, call 877-677-3456… Riverside Casino Event Center, 7pm <text:span text:style-name="T1">Fri Jul 31</text:span></text:p>
      <text:p text:style-name="Text_20_body"><text:span text:style-name="T1">The Trollies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Jul 31</text:span></text:p>
      <text:h text:style-name="Heading_20_4" text:outline-level="4"><text:bookmark-start text:name="august-6"/>August<text:bookmark-end text:name="august-6"/></text:h>
      <text:p text:style-name="First_20_paragraph"><text:span text:style-name="T1">Elvis: Reflections of the King</text:span>, Joseph Hall is recognized by Graceland as one of the top Elvis Tribute artists in the world; $30.80-36.30; for information and tickets, call 319-248-9372… Coralville Center for the Performing Arts, 7pm <text:span text:style-name="T1">Sat Aug 1</text:span></text:p>
      <text:p text:style-name="Text_20_body"><text:span text:style-name="T1">Fork in the Road (6pm)</text:span>, outdoor concert in the Northside Saturday Nights series; free… Downtown Iowa City, 6pm <text:span text:style-name="T1">Sat Aug 1</text:span></text:p>
      <text:p text:style-name="Text_20_body"><text:span text:style-name="T1">Hinterland Music Festival: Mumford &amp; Sons - Jessie Murph - The Format Santigold - Cmat - Julia Wolf - Waylon Wyatt - Amble - The Brook &amp; the Bluff - Buffalo Traffic Jam - Quintron &amp; Miss Pussycat - Derry &amp; the Dirty Dishes</text:span>, performing for the annual music festival held in the Iowa countryside… Avenue of the Saints Amphitheater, <text:span text:style-name="T1">Sat Aug 1</text:span></text:p>
      <text:p text:style-name="Text_20_body"><text:span text:style-name="T1">Lee Brice - Ashley McBryde - George Birge (6pm)</text:span>, concert with the chart-topping country-music singer/songwriter; featuring special guests Ashley McBryde and George Birge; $99.02; for tickets and information, call 877-677-3456… Riverside Casino Event Center, 6pm <text:span text:style-name="T1">Sat Aug 1</text:span></text:p>
      <text:p text:style-name="Text_20_body"><text:span text:style-name="T1">Hinterland Music Festival: Kali Uchis - Young Miko - Geese - Wet Leg - Suki Waterhouse - Audrey Hobert - Samia - Haute &amp; Freddy - Die Spitz - Gouge Away - Koo Koo - Jeffrey Lewis</text:span>, performing for the annual music festival held in the Iowa countryside… Avenue of the Saints Amphitheater, <text:span text:style-name="T1">Sun Aug 2</text:span></text:p>
      <text:p text:style-name="Text_20_body"><text:span text:style-name="T1">Pippi &amp; Daniel Music Fundraising Event (2pm)</text:span>, a full-scale, vocal and horn- driven band with four lead vocalists and a sound that hits you immediately; $21; for tickets and information, call 309-342-2299… Orpheum Theatre, 2pm <text:span text:style-name="T1">Sun Aug 2</text:span></text:p>
      <text:p text:style-name="Text_20_body"><text:span text:style-name="T1">Platinum Moon - Seo Linn (6pm)</text:span>, concert in the annual Levitt AMP Galva Music Series; attendees are encouraged to bring lawn chairs, blankets, friends, and family to enjoy a picnic-style concert experience in a relaxed, welcoming setting; food and drinks will be available for purchase from local vendors, and guests are also welcome to bring their own; there are also free caricatures and activities for children, as well as a variety of non-food vendors; well-behaved pets are welcome to join in on the fun; for those with mobility challenges, a shuttle service is available, and street parking can be found around Wiley Park; free… Wiley Park, 6pm <text:span text:style-name="T1">Sun Aug 2</text:span></text:p>
      <text:p text:style-name="Text_20_body"><text:span text:style-name="T1">Cedar County Cobras (6:30pm)</text:span>, event in Summer of the Arts’ 2026 Music on the Move series; bring your lawn chairs, bring the family, and enjoy live music in some of the most beautiful outdoor settings our community has to offer free… North Liberty City Hall Plaza, 6:30pm <text:span text:style-name="T1">Wed Aug 5</text:span></text:p>
      <text:p text:style-name="Text_20_body"><text:span text:style-name="T1">Gillian Welch &amp; David Rawlings</text:span>, the rich and remarkable careers of Gillian Welch and David Rawlings have made them essential pillars of modern acoustic music; $25-105; for information and tickets, call 319-688-2653… Hancher Auditorium, 7:30pm <text:span text:style-name="T1">Wed Aug 5</text:span></text:p>
      <text:p text:style-name="Text_20_body"><text:span text:style-name="T1">Bronwyn - Stone &amp; Snow</text:span>, concert with the Grammy-winning bluegrass/country singer, fiddler, and songwriter, featuring a set by Stone &amp; Snow; 6pm potluck, 7pm concert; $20-30 suggested donation… Ca D’Zan, 7pm <text:span text:style-name="T1">Thu Aug 6</text:span></text:p>
      <text:p text:style-name="Text_20_body"><text:span text:style-name="T1">The Fast Clydes - Kristina Castañeda (5:30pm)</text:span>, event in the Summer Concert Series; free admission, food for purchase, coolers welcome, well-behaved leashed pets only, free parking nearby; family-friendly outdoor live music; bring a lawn chair. and be ready to enjoy a summer evening in downtown Maquoketa… Glovik Community Park, 5:30pm <text:span text:style-name="T1">Thu Aug 6</text:span></text:p>
      <text:p text:style-name="Text_20_body"><text:span text:style-name="T1">Silt Creek and Whiskey Fund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Aug 7</text:span></text:p>
      <text:p text:style-name="Text_20_body"><text:span text:style-name="T1">Brian Johannesen (6pm)</text:span>, outdoor concert in the Northside Saturday Nights series; free… Downtown Iowa City, 6pm <text:span text:style-name="T1">Sat Aug 8</text:span></text:p>
      <text:p text:style-name="Text_20_body"><text:span text:style-name="T1">Catfish Keith</text:span>, Keith has established himself as one of the most exciting country blues performers of our time; $15-30; for information and tickets, call 319-688-2653… The James Theater, 7:30pm <text:span text:style-name="T1">Sat Aug 8</text:span></text:p>
      <text:p text:style-name="Text_20_body"><text:span text:style-name="T1">Central Illinois Dueling Pianos 2026</text:span>, Central Illinois Dueling Pianos has played to over 125,000 people with their laugh a-long, sing a-along, party a-long, comedy driven rock ‘n’ roll piano show; $26; for information and tickets, call 309-342-2299… Orpheum Theatre, 7:30pm <text:span text:style-name="T1">Sat Aug 8</text:span></text:p>
      <text:p text:style-name="Text_20_body"><text:span text:style-name="T1">Dave Moore &amp; Friends</text:span>, concert in the Rhythms at Riverfront Crossings series; free; for information, call 319-337-7944… Riverfront Crossings Park, 7pm <text:span text:style-name="T1">Sat Aug 8</text:span></text:p>
      <text:p text:style-name="Text_20_body"><text:span text:style-name="T1">Eats </text:span>‘<text:span text:style-name="T1">N</text:span>’<text:span text:style-name="T1"> Beats @ The District: Free Fall</text:span>, a totally rad night of ’80s music with live entertainment proudly sponsored by Holiday Inn Express &amp; Suites; food trucks will also be on-site with plenty of delicious options; for information, call 815-622-1106 and e-mail director@visitrockfalls.com… RB&amp;W Park, <text:span text:style-name="T1">Sat Aug 8</text:span></text:p>
      <text:p text:style-name="Text_20_body"><text:span text:style-name="T1">The Talbott Brothers - Wolfskill &amp; the Wild</text:span>, hailing from the heartland of Imperial, Nebraska, Nick &amp; Ty embody the heart and soul of Americana, Folk/Rock, Soul, Blues and Country with their blue-collar grit and unapologetic authenticity; featuring a set by Wolfskill &amp; the Wild; $35-40… Codfish Hollow Barn, 8pm <text:span text:style-name="T1">Sat Aug 8</text:span></text:p>
      <text:p text:style-name="Text_20_body"><text:span text:style-name="T1">KC Johns - The Midnight Cowgirls (6pm)</text:span>, concert in the annual Levitt AMP Galva Music Series; attendees are encouraged to bring lawn chairs, blankets, friends, and family to enjoy a picnic-style concert experience in a relaxed, welcoming setting; food and drinks will be available for purchase from local vendors, and guests are also welcome to bring their own; there are also free caricatures and activities for children, as well as a variety of non-food vendors; well-behaved pets are welcome to join in on the fun; for those with mobility challenges, a shuttle service is available, and street parking can be found around Wiley Park; free… Wiley Park, 6pm <text:span text:style-name="T1">Sun Aug 9</text:span></text:p>
      <text:p text:style-name="Text_20_body"><text:span text:style-name="T1">Brick Street Ramblers (6:30pm)</text:span>, event in Summer of the Arts’ 2026 Music on the Move series; bring your lawn chairs, bring the family, and enjoy live music in some of the most beautiful outdoor settings our community has to offer free… Court Hill Park, 6:30pm <text:span text:style-name="T1">Wed Aug 12</text:span></text:p>
      <text:p text:style-name="Text_20_body"><text:span text:style-name="T1">River Glen Band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Aug 14</text:span></text:p>
      <text:p text:style-name="Text_20_body"><text:span text:style-name="T1">Aqua Palooza with Rock Falls River Chase: Brotherhood Band</text:span>, for information, call 815-622-1106 and e-mail director@visitrockfalls.com… RB&amp;W Park, <text:span text:style-name="T1">Sat Aug 15</text:span></text:p>
      <text:p text:style-name="Text_20_body"><text:span text:style-name="T1">Dailey &amp; Vincent: A Beautiful Life Tour</text:span>, Grand Ole Opry members, Grammy nominees, and multi-award winners, Dailey &amp; Vincent are among the most respected and celebrated duos in American roots music; $36-41; for information and tickets, call 563-585-7469… John &amp; Alice Butler Hall - University of Dubuque Heritage Center, 7:30pm <text:span text:style-name="T1">Sat Aug 15</text:span></text:p>
      <text:p text:style-name="Text_20_body"><text:span text:style-name="T1">Rick Lindy’s Black &amp; White Night</text:span>, vocalist Rick Lindy from Chicago IL and his dynamic band Perform the hits of the legendary Roy Orbison; $15-28; for tickets and information, call 563-652-9815… Ohnward Fine Arts Center, 7pm <text:span text:style-name="T1">Sat Aug 15</text:span></text:p>
      <text:p text:style-name="Text_20_body"><text:span text:style-name="T1">The Regular Joes (6pm)</text:span>, outdoor concert in the Northside Saturday Nights series; free… Downtown Iowa City, 6pm <text:span text:style-name="T1">Sat Aug 15</text:span></text:p>
      <text:p text:style-name="Text_20_body"><text:span text:style-name="T1">Lettuce</text:span>, funk, soul, jazz, rock, and hip-hop come together in one rich, flavorful dish; $20-45; for information and tickets, call 319-688-2653… Englert Theatre, 7:30pm <text:span text:style-name="T1">Sun Aug 16</text:span></text:p>
      <text:p text:style-name="Text_20_body"><text:span text:style-name="T1">Biird</text:span>, concert with the all-female Irish supergroup; 6pm potluck, 7pm concert; $25-35 suggested donation… Ca D’Zan, 7pm <text:span text:style-name="T1">Mon Aug 17</text:span></text:p>
      <text:p text:style-name="Text_20_body"><text:span text:style-name="T1">Pigs &amp; Clover (6:30pm)</text:span>, event in Summer of the Arts’ 2026 Music on the Move series; bring your lawn chairs, bring the family, and enjoy live music in some of the most beautiful outdoor settings our community has to offer free… Peninsula Neighborhood, 6:30pm <text:span text:style-name="T1">Wed Aug 19</text:span></text:p>
      <text:p text:style-name="Text_20_body"><text:span text:style-name="T1">Funktastic 5 (6pm)</text:span>, event in the Summer Concert Series; free admission, food for purchase, coolers welcome, well-behaved leashed pets only, free parking nearby; family-friendly outdoor live music; bring a lawn chair. and be ready to enjoy a summer evening in downtown Maquoketa… Glovik Community Park, 6pm <text:span text:style-name="T1">Thu Aug 20</text:span></text:p>
      <text:p text:style-name="Text_20_body"><text:span text:style-name="T1">Matt Stone as Elvis: In Person</text:span>, internationally recognized by Graceland and the Elvis Presley Estate, the show’s star, Matt Stone, performs the closest thing to the King in history; $41.40-51.80; for information and tickets, call 309-342-2299… Orpheum Theatre, 7:30pm <text:span text:style-name="T1">Thu Aug 20</text:span></text:p>
      <text:p text:style-name="Text_20_body"><text:span text:style-name="T1">The Sweet Lillies</text:span>, concert with the Colorado-based bluegrass/Americana group; 6pm potluck, 7pm concert; $20-30 suggested donation… Ca D’Zan, 7pm <text:span text:style-name="T1">Thu Aug 20</text:span></text:p>
      <text:p text:style-name="Text_20_body"><text:span text:style-name="T1">Umphrey’s McGee</text:span>, with more than 2,800 live shows, 15 studio albums, and more than 27 years of musical evolution, Umphrey’s McGee continues to defy classification and expectation; $30-69.50; for information and tickets, call 319-688-2653… Englert Theatre, 7:30pm <text:span text:style-name="T1">Thu Aug 20</text:span></text:p>
      <text:p text:style-name="Text_20_body"><text:span text:style-name="T1">Jumbies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Aug 21</text:span></text:p>
      <text:p text:style-name="Text_20_body"><text:span text:style-name="T1">G. Love &amp; Special Sauce: Lemonade 20th Anniversary</text:span>, concert with the Philadelphia-based rockers whose sound that encompasses blues, hip hop, rock, and soul… Codfish Hollow Barn, 8pm <text:span text:style-name="T1">Sat Aug 22</text:span></text:p>
      <text:p text:style-name="Text_20_body"><text:span text:style-name="T1">Kevin Burt (6pm)</text:span>, outdoor concert in the Northside Saturday Nights series; free… Downtown Iowa City, 6pm <text:span text:style-name="T1">Sat Aug 22</text:span></text:p>
      <text:p text:style-name="Text_20_body"><text:span text:style-name="T1">Noryli - Parranderos Latin Combo</text:span>, concert in the Rhythms at Riverfront Crossings series; free; for information, call 319-337-7944… Riverfront Crossings Park, 7pm <text:span text:style-name="T1">Sat Aug 22</text:span></text:p>
      <text:p text:style-name="Text_20_body"><text:span text:style-name="T1">Ion &amp; Friends (6:30pm)</text:span>, event in Summer of the Arts’ 2026 Music on the Move series; bring your lawn chairs, bring the family, and enjoy live music in some of the most beautiful outdoor settings our community has to offer free… College Green Park, 6:30pm <text:span text:style-name="T1">Wed Aug 26</text:span></text:p>
      <text:p text:style-name="Text_20_body"><text:span text:style-name="T1">Judy Collins &amp; Bruce Cockburn</text:span>, concert with the legendary. Grammy-winning folk singer on her farewell-to-touring tour; $30-89; for information and tickets, call 319-688-2653… Englert Theatre, 7pm <text:span text:style-name="T1">Wed Aug 26</text:span></text:p>
      <text:p text:style-name="Text_20_body"><text:span text:style-name="T1">Socks in the Frying Pan</text:span>, concert with the multi-award winning trio from County Clare on the West coast of Ireland; 6pm potluck, 7pm concert; $20-30 suggested donation… Ca D’Zan, 7pm <text:span text:style-name="T1">Thu Aug 27</text:span></text:p>
      <text:p text:style-name="Text_20_body"><text:span text:style-name="T1">Middle Eastern Jazz Fundraiser Concert for the Hope Foundation</text:span>, join award-winning Palestinian American composer, buzuq and oud player Wanees Zarour and his ensemble for a special performance in support of Hope Foundation’s Gaza humanitarian relief fundraising efforts; the program features songs from Palestine and the broader Levant region, honoring the depth, beauty, and resilience of these indigenous and deeply rooted musical traditions; Zarour will be joined by vocalists Sham Abyad, percussionist Karl El Sokhn, bassist Kitt Lyles, and guitarist Samuel Mosching for an evening of music rooted in memory, longing, solidarity, and hope; through beloved songs and evocative arrangements, the ensemble invites audiences to gather in community and support… Coralville Center for the Performing Arts, 7:30pm <text:span text:style-name="T1">Fri Aug 28</text:span></text:p>
      <text:p text:style-name="Text_20_body"><text:span text:style-name="T1">Sierra Ferrell (6:30pm)</text:span>, performing in the “Heavy Petal Tour” Fall Welcome Concert; following the release of 2024’s Trail of Flowers, the West Virginia-born singer/songwriter/multi-instrumentalist took home the Artist of the Year and Album of the Year prizes at the Americana Honors &amp; Awards and won four Grammy Awards including Best Americana Album, Best American Roots Performance, Best Americana Performance, and Best American Roots Song; free; and open to the public; for information and tickets, call 319-688-2653… Hancher Auditorium, 6:30pm <text:span text:style-name="T1">Fri Aug 28</text:span></text:p>
      <text:p text:style-name="Text_20_body"><text:span text:style-name="T1">The Beaker Brothers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Aug 28</text:span></text:p>
      <text:p text:style-name="Text_20_body"><text:span text:style-name="T1">Art in the Park Sculpture Walk &amp; Outdoor Art Gallery: Tobin Kirk - Eli Traum Music - Sami Marie - Jay Vonn.</text:span>, an inspiring day of creativity and community; explore eight brand-new sculptures as part of our Sculpture Walk and immerse yourself in the Outdoor Art Gallery, showcasing diverse works from talented artists both local and regional; enjoy live music all day featuring local performers; food vendors on-site;:for information, call 815-622-1106 and e-mail director@visitrockfalls.com… RB&amp;W Park, <text:span text:style-name="T1">Sat Aug 29</text:span></text:p>
      <text:p text:style-name="Text_20_body"><text:span text:style-name="T1">The Steve Grismore Trio (6pm)</text:span>, outdoor concert in the Northside Saturday Nights series; free… Downtown Iowa City, 6pm <text:span text:style-name="T1">Sat Aug 29</text:span></text:p>
      <text:h text:style-name="Heading_20_4" text:outline-level="4"><text:bookmark-start text:name="september-4"/>September<text:bookmark-end text:name="september-4"/></text:h>
      <text:p text:style-name="First_20_paragraph"><text:span text:style-name="T1">Ray LaMontagne - The Weather Station</text:span>, LaMontagne’s catalog spans nine full length records, chart topping radio singles, and a Grammy win in addition to multiple Grammy nominations; the artist performs on his “Trouble: 20th Anniversary” tour; $25-135; for information and tickets, call 319-688-2653… Hancher Auditorium, 7pm <text:span text:style-name="T1">Tue Sep 1</text:span></text:p>
      <text:p text:style-name="Text_20_body"><text:span text:style-name="T1">The Matt Fuller Band - Ron Tegeler (5:30pm)</text:span>, event in the Summer Concert Series; free admission, food for purchase, coolers welcome, well-behaved leashed pets only, free parking nearby; family-friendly outdoor live music; bring a lawn chair. and be ready to enjoy a summer evening in downtown Maquoketa… Glovik Community Park, 5:30pm <text:span text:style-name="T1">Thu Sep 3</text:span></text:p>
      <text:p text:style-name="Text_20_body"><text:span text:style-name="T1">StrumDrums and Jack Lion (6:30pm)</text:span>, event in the 2026 Friday Night Concert Series; in case of inclement weather, concerts will move to the Chauncey Swan Parking Ramp (lower level) at Washington and Gilbert Streets; rain location updates will be announced by 4 p.m. on the day of the performance via the Summer of the Arts website and social media; free… Iowa City Ped Mall, 6:30pm <text:span text:style-name="T1">Fri Sep 4</text:span></text:p>
      <text:p text:style-name="Text_20_body"><text:span text:style-name="T1">The Night Lights (6pm)</text:span>, outdoor concert in the Northside Saturday Nights series; free… Downtown Iowa City, 6pm <text:span text:style-name="T1">Fri Sep 4</text:span></text:p>
      <text:p text:style-name="Text_20_body"><text:span text:style-name="T1">Blake Shaw &amp; Alyx Rush (6pm)</text:span>, outdoor concert in the Northside Saturday Nights series; free… Downtown Iowa City, 6pm <text:span text:style-name="T1">Sat Sep 5</text:span></text:p>
      <text:h text:style-name="Heading_20_2" text:outline-level="2"><text:bookmark-start text:name="calls-for-entry-1"/>Calls For Entry<text:bookmark-end text:name="calls-for-entry-1"/></text:h>
      <text:h text:style-name="Heading_20_3" text:outline-level="3"><text:bookmark-start text:name="scott-rock-island-counties-5"/>Scott &amp; Rock Island Counties<text:bookmark-end text:name="scott-rock-island-counties-5"/></text:h>
      <text:h text:style-name="Heading_20_4" text:outline-level="4"><text:bookmark-start text:name="august-7"/>August<text:bookmark-end text:name="august-7"/></text:h>
      <text:p text:style-name="First_20_paragraph"><text:span text:style-name="T1">The Talk of The Town</text:span>, on Tuesdays, hosted by DJ Powder (Tiana Washington); featuring local perspectives related to the world of arts, sports, and music; we highlight local change-makers who are making a difference in a variety of industries; listen to the show online at  tunein.com or Facebook/tianapowderwashington… KALA Radio 88.5 &amp; 105.5 FM, 6pm <text:span text:style-name="T1">Tue Aug 4 thru Tue Aug 25</text:span></text:p>
      <text:h text:style-name="Heading_20_4" text:outline-level="4"><text:bookmark-start text:name="september-5"/>September<text:bookmark-end text:name="september-5"/></text:h>
      <text:p text:style-name="First_20_paragraph"><text:span text:style-name="T1">The Talk of The Town</text:span>, on Tuesdays, hosted by DJ Powder (Tiana Washington); featuring local perspectives related to the world of arts, sports, and music; we highlight local change-makers who are making a difference in a variety of industries; listen to the show online at  tunein.com or Facebook/tianapowderwashington… KALA Radio 88.5 &amp; 105.5 FM, 6pm <text:span text:style-name="T1">Tue Sep 1</text:span></text:p>
      <text:h text:style-name="Heading_20_1" text:outline-level="1"><text:bookmark-start text:name="literary-arts"/>LITERARY ARTS<text:bookmark-end text:name="literary-arts"/></text:h>
      <text:h text:style-name="Heading_20_2" text:outline-level="2"><text:bookmark-start text:name="literary-arts-readings-discussions"/>LITERARY ARTS Readings &amp; Discussions<text:bookmark-end text:name="literary-arts-readings-discussions"/></text:h>
      <text:h text:style-name="Heading_20_3" text:outline-level="3"><text:bookmark-start text:name="scott-rock-island-counties-6"/>Scott &amp; Rock Island Counties<text:bookmark-end text:name="scott-rock-island-counties-6"/></text:h>
      <text:h text:style-name="Heading_20_4" text:outline-level="4"><text:bookmark-start text:name="july-6"/>July<text:bookmark-end text:name="july-6"/></text:h>
      <text:p text:style-name="First_20_paragraph"><text:span text:style-name="T1">Plant a Seed, Read Summer Reading Challenge</text:span>, thru July 31; readers of all ages win prizes for registration, and reaching their mid-way and completion reading and activity goals; everyone from preschools to school ages, teens, and adults can join in the fun; free; for information, call 309-732-7323… Rock Island Public Library - Downtown Library, <text:span text:style-name="T1">thru Fri Jul 31</text:span></text:p>
      <text:h text:style-name="Heading_20_4" text:outline-level="4"><text:bookmark-start text:name="august-8"/>August<text:bookmark-end text:name="august-8"/></text:h>
      <text:p text:style-name="First_20_paragraph"><text:span text:style-name="T1">First Lie Wins</text:span>, discussion of Ashley Elston’s book with the Adult Book Club; join us for books, snacks, and conversation; copies available at the front desk; free; for information, call 563-289-6007 or e-mail library@leclaireiowa.gov… LeClaire Community Library, 6:30pm <text:span text:style-name="T1">Mon Aug 3</text:span></text:p>
      <text:p text:style-name="Text_20_body"><text:span text:style-name="T1">Everything Is Tuberculosis</text:span>, discussion of John Green’s book with Pageturners, a contemporary fiction and nonfiction book discussion group that meets the first Tuesday of each month; books are provided on a first-come, first-served basis, and can be picked up at the Information Desk; free; for information, call 309-524-2470… Moline Public Library, 1pm <text:span text:style-name="T1">Tue Aug 4</text:span></text:p>
      <text:p text:style-name="Text_20_body"><text:span text:style-name="T1">QCL Book Club</text:span>, join Brittany Peacock and Morgan Ottier on KWQC TV6 for their monthly book club; Brittany and Morgan will discuss what they read the previous month and introduce a new title; free; for information, call 563-326-7832… KWQC TV6, 3pm <text:span text:style-name="T1">Tue Aug 4</text:span></text:p>
      <text:p text:style-name="Text_20_body"><text:span text:style-name="T1">Louise Nevelson: Light &amp; Shadow</text:span>, discussion of Laurie Wilson’s book in the Art Lovers Book Club; this program is free, and no registration is required, but participants must be Figge members; for information, call 563-326-7804… Figge Art Museum, 12:30pm <text:span text:style-name="T1">Wed Aug 5</text:span></text:p>
      <text:p text:style-name="Text_20_body"><text:span text:style-name="T1">Shadow and Bone</text:span>, discussion of Leigh Bardugo’s book with the See YA Book Club; free; for information, call 563-326-7832… Davenport Public Library - Eastern Avenue Branch, 6:30pm <text:span text:style-name="T1">Wed Aug 5</text:span></text:p>
      <text:p text:style-name="Text_20_body"><text:span text:style-name="T1">Book Lovers</text:span>, a book club featuring a variety of romance novels; free; for information, call 563-326-7832… Davenport Public Library - Eastern Avenue Branch, 6:30pm <text:span text:style-name="T1">Thu Aug 6</text:span></text:p>
      <text:p text:style-name="Text_20_body">“<text:span text:style-name="T1">Stand by Me</text:span>”, discussion of Wendell Berry’s short story with the Short &amp; Sweets discussion group; free; for information, call 563-326-7832… Davenport Public Library - Fairmount Street Branch, 10am <text:span text:style-name="T1">Mon Aug 10</text:span></text:p>
      <text:p text:style-name="Text_20_body"><text:span text:style-name="T1">Cooking the Books</text:span>, we explore a new theme or ingredient while diving into recipes from the library’s cookbook collection; this evening, participants will make a dish based upon an assigned color; for information, call 563-344-4175… Bettendorf Public Library, 6:30pm <text:span text:style-name="T1">Mon Aug 10</text:span></text:p>
      <text:p text:style-name="Text_20_body"><text:span text:style-name="T1">Burn</text:span>, discussion of Peter Heller’s book with the Get Lit discussion group; free; for information, call 563-344-4175… Adventurous Brewing, 7pm <text:span text:style-name="T1">Tue Aug 11</text:span></text:p>
      <text:p text:style-name="Text_20_body"><text:span text:style-name="T1">The Light Between Oceans</text:span>, discussion of M.L. Stedman’s book with the West End Book Club; we read a variety of fiction and nonfiction books; free; for information, call 563-326-7832… Davenport Public Library - Fairmount Street Branch, 6:30pm <text:span text:style-name="T1">Tue Aug 11</text:span></text:p>
      <text:p text:style-name="Text_20_body"><text:span text:style-name="T1">Cookbook Club: Desserts</text:span>, a new book club for cooking and trying new foods; check out a cookbook at the front desk and make a dish to bring and share at the meeting as we discuss; free; for information, call 563-289-6007 or e-mail library@leclaireiowa.gov… LeClaire Community Library, 6:30pm <text:span text:style-name="T1">Mon Aug 17</text:span></text:p>
      <text:p text:style-name="Text_20_body"><text:span text:style-name="T1">Hijab Butch Blues</text:span>, discussion of Lamya H.’s book with the Read with Pride Book Club; we read fiction and nonfiction titles by queer authors and/or featuring queer characters; free; for information, call 563-326-7832… Davenport Public Library - Fairmount Street Branch, 6:30pm <text:span text:style-name="T1">Tue Aug 18</text:span></text:p>
      <text:p text:style-name="Text_20_body"><text:span text:style-name="T1">The Idaho Four: An American Tragedy</text:span>, discussion of James Patterson’s and Vicky Ward’s book with the Book ’Em Mystery Book Group; free; for information, call 309-524-2470… Moline Public Library, 1pm <text:span text:style-name="T1">Tue Aug 18</text:span></text:p>
      <text:p text:style-name="Text_20_body"><text:span text:style-name="T1">The Winds from Further West</text:span>, discussion of Alexander McCall Smith’s book with the Midtown Readers Book Club; free; for information, call 309-732-7323… Rock Island Public Library - Watts-Midtown Branch, 6:30pm <text:span text:style-name="T1">Tue Aug 18</text:span></text:p>
      <text:p text:style-name="Text_20_body"><text:span text:style-name="T1">Paper Girls</text:span>, discussion of Brian K. Vaughan’s book with the Science Fiction Book Club; free; for information, call 309-524-2470… Moline Public Library, 6pm <text:span text:style-name="T1">Wed Aug 19</text:span></text:p>
      <text:p text:style-name="Text_20_body"><text:span text:style-name="T1">Secret Lives of the Nine Negro Teeth of George Washington</text:span>, discussion of Phenderson Djèlí Clark’s 2018 book with the Contemporary Books Discussion Group; for information, call 563-344-4175… Bettendorf Public Library, 6:30pm <text:span text:style-name="T1">Wed Aug 19</text:span></text:p>
      <text:p text:style-name="Text_20_body"><text:span text:style-name="T1">Silent Book Club</text:span>, join us for a full hour of uninterrupted reading with fellow book lovers; free; for information, call 309-732-7323… Rock Island Public Library - Watts-Midtown Branch, 5:30pm <text:span text:style-name="T1">Wed Aug 19</text:span></text:p>
      <text:p text:style-name="Text_20_body"><text:span text:style-name="T1">The Great Mann</text:span>, discussion of Kyra Davis Lurie’s book with the Novel Naptime Book Club, a popular materials book club for parents where kids preschool age and under are welcome; toys and activities will be available for the kids; free; for information, call 309-524-2470… Moline Public Library, 9:30am <text:span text:style-name="T1">Wed Aug 19</text:span></text:p>
      <text:p text:style-name="Text_20_body"><text:span text:style-name="T1">The Circle</text:span>, discussion of Dave Eggers’ book with the Overbooked Book Club; a variety of fiction, young adult fiction, and non-fiction books will be read; free; for information, call 563-326-7832… Davenport Public Library - Eastern Avenue Branch, 6:30pm <text:span text:style-name="T1">Thu Aug 20</text:span></text:p>
      <text:p text:style-name="Text_20_body"><text:span text:style-name="T1">Silent Book Club</text:span>, a full hour of uninterrupted reading with fellow book lovers;  free; for information, call 309-732-7323… Rock Island Public Library - Watts-Midtown Branch, 5:30pm <text:span text:style-name="T1">Fri Aug 21</text:span></text:p>
      <text:p text:style-name="Text_20_body"><text:span text:style-name="T1">Local Author Showcase</text:span>, authors from the Quad Cities will feature their current works, talk about their writing process, and answer questions; free; for information, call 309-524-2470… Moline Public Library, 10am <text:span text:style-name="T1">Sat Aug 22</text:span></text:p>
      <text:p text:style-name="Text_20_body"><text:span text:style-name="T1">Arabian Sands</text:span>, discussion of Wilfred Thesiger’s book with the Environmental Book Club; free; for information, call 563-322-2969… River Action, 7pm <text:span text:style-name="T1">Tue Aug 25</text:span></text:p>
      <text:p text:style-name="Text_20_body"><text:span text:style-name="T1">Fahrenheit 451</text:span>, discussion of Ray Bradbury’s novel with the Freedom to Read ’Em Book Club; free; for information, call 309-732-7323… Rock Island Public Library - Downtown Library, 2pm <text:span text:style-name="T1">Tue Aug 25</text:span></text:p>
      <text:p text:style-name="Text_20_body"><text:span text:style-name="T1">Rooting Out Poverty Book Club</text:span>, free; for information, call 309-524-2470… Moline Public Library, 6pm <text:span text:style-name="T1">Wed Aug 26</text:span></text:p>
      <text:p text:style-name="Text_20_body"><text:span text:style-name="T1">The Quiet Librarian</text:span>, discussion of Allen Eskens’ book with the Brown Bag Book Club; books are recently published adult fiction and nonfiction titles, as well as the occasional classic or backlisted novel; free; for information, call 563-326-7832… Davenport Public Library - Eastern Avenue Branch, 1pm <text:span text:style-name="T1">Wed Aug 26</text:span></text:p>
      <text:p text:style-name="Text_20_body"><text:span text:style-name="T1">West With Giraffes</text:span>, discussion of Lynda Rutledge’s book with the Southwest Book Club; free; for information, call 309-732-7323… Rock Island Public Library - Southwest Branch, 3pm <text:span text:style-name="T1">Wed Aug 26</text:span></text:p>
      <text:p text:style-name="Text_20_body"><text:span text:style-name="T1">Separation of Church and Hate: A Sane Person’s Guide to Taking Back the Bible from Fundamentalists, Fascists, and Flock-fleecing Frauds</text:span>, discussion of John Fugelsang’s book with the Last Monday Book Club; we offer regular print, large print, and audio books when available; free; for information, e-mail admin@silvislibrary.org or call 309-755-3393… Silvis Public Library, 5pm <text:span text:style-name="T1">Mon Aug 31</text:span></text:p>
      <text:h text:style-name="Heading_20_4" text:outline-level="4"><text:bookmark-start text:name="september-6"/>September<text:bookmark-end text:name="september-6"/></text:h>
      <text:p text:style-name="First_20_paragraph"><text:span text:style-name="T1">Buckeye</text:span>, discussion of Patrick Ryan’s novel with Pageturners, a contemporary fiction and nonfiction book discussion group that meets the first Tuesday of each month; books are provided on a first-come, first-served basis, and can be picked up at the Information Desk; free; for information, call 309-524-2470… Moline Public Library, 1pm <text:span text:style-name="T1">Tue Sep 1</text:span></text:p>
      <text:p text:style-name="Text_20_body"><text:span text:style-name="T1">Last Light: How Six Artists Made Old Age a Time of Triumph</text:span>, discussion of Richard Lacayo’s book in the Art Lovers Book Club; this program is free, and no registration is required, but participants must be Figge members; for information, call 563-326-7804… Figge Art Museum, 12:30pm <text:span text:style-name="T1">Wed Sep 2</text:span></text:p>
      <text:p text:style-name="Text_20_body"><text:span text:style-name="T1">The Luis Ortega Survival Club</text:span>, discussion of Sonora Reyes’ book with the See YA Book Club; free; for information, call 563-326-7832… Davenport Public Library - Eastern Avenue Branch, 6:30pm <text:span text:style-name="T1">Wed Sep 2</text:span></text:p>
      <text:p text:style-name="Text_20_body"><text:span text:style-name="T1">The Fastest Way to Fall</text:span>, discussion of Denise Williams’ book with the Book Lovers book club; free; for information, call 563-326-7832… Davenport Public Library - Eastern Avenue Branch, 6:30pm <text:span text:style-name="T1">Thu Sep 3</text:span></text:p>
      <text:p text:style-name="Text_20_body"><text:span text:style-name="T1">QCL Book Club</text:span>, join Brittany Peacock and Morgan Ottier on KWQC TV6 for their monthly book club; Brittany and Morgan will discuss what they read the previous month and introduce a new title; free; for information, call 563-326-7832… KWQC TV6, 3pm <text:span text:style-name="T1">Fri Sep 4</text:span></text:p>
      <text:h text:style-name="Heading_20_2" text:outline-level="2"><text:bookmark-start text:name="literary-workshops-classes"/>LITERARY Workshops &amp; Classes<text:bookmark-end text:name="literary-workshops-classes"/></text:h>
      <text:h text:style-name="Heading_20_3" text:outline-level="3"><text:bookmark-start text:name="scott-rock-island-counties-7"/>Scott &amp; Rock Island Counties<text:bookmark-end text:name="scott-rock-island-counties-7"/></text:h>
      <text:h text:style-name="Heading_20_4" text:outline-level="4"><text:bookmark-start text:name="august-9"/>August<text:bookmark-end text:name="august-9"/></text:h>
      <text:p text:style-name="First_20_paragraph"><text:span text:style-name="T1">Write Now! Writer’s Group</text:span>, adult writers of all genres are invited to a monthly writing group to share your work and get and give feedback; please bring a short section of your writing to read free; for information, call 309-524-2470… Moline Public Library, 6:30pm <text:span text:style-name="T1">Mon Aug 10</text:span></text:p>
      <text:h text:style-name="Heading_20_1" text:outline-level="1"><text:bookmark-start text:name="theatre"/>THEATRE<text:bookmark-end text:name="theatre"/></text:h>
      <text:h text:style-name="Heading_20_2" text:outline-level="2"><text:bookmark-start text:name="theatre-performances"/>THEATRE Performances<text:bookmark-end text:name="theatre-performances"/></text:h>
      <text:h text:style-name="Heading_20_3" text:outline-level="3"><text:bookmark-start text:name="scott-rock-island-counties-8"/>Scott &amp; Rock Island Counties<text:bookmark-end text:name="scott-rock-island-counties-8"/></text:h>
      <text:p text:style-name="First_20_paragraph"><text:span text:style-name="T1">Mean Girls</text:span>, Countryside Community Theatre presents the Tony-nominated musical based on the 2004 Lindsay Lohan comedy, book by Tina Fey; Fri. &amp; Sat. 7pm, Sun. 2pm; for information, e-mail admin@cctqc.org… North Scott High School Fine Arts Auditorium, <text:span text:style-name="T1">Fri Jul 31 thru Sun Aug 2</text:span></text:p>
      <text:p text:style-name="Text_20_body"><text:span text:style-name="T1">The Wizard of Oz</text:span>, musical classic taking audiences down the Yellow Brick Road to Oz; Fri., Sat., Wed., and 7/8 and 7/9: 5:45pm plated dinner, 7pm pre-show, 7:30pm show; Sun.: 3:45pm plated dinner, 5pm pre-show, 5:30pm show; Wed.: 11:45am plated lunch, 12:45pm pre-show, 1:15pm show; for tickets and information, call 309-786-7733 ext. 2… Circa ’21 Dinner Playhouse, <text:span text:style-name="T1">Fri Jul 31 thru Sat Sep 5</text:span></text:p>
      <text:p text:style-name="Text_20_body"><text:span text:style-name="T1">Women’s Festival</text:span>, Genesius Guild presents Aristophanes’ comedy (a.k.a. Thesmophoriazusae) satirically updated; Sat. &amp; Sun. 7pm; free, with donations encouraged… Lincoln Park, 7pm <text:span text:style-name="T1">Sat Aug 1 thru Sun Aug 2</text:span></text:p>
      <text:p text:style-name="Text_20_body"><text:span text:style-name="T1">Puffs</text:span>, the Matt Cox adventure comedy certainly not based on a certain J.K. Rowling fantasy series; directed by Kailey Ackerman; Thu.-Sat. 7:30pm, Sun. 2pm; for tickets and information, call 563-284-2350… The Black Box Theatre, <text:span text:style-name="T1">Thu Aug 6 thru Sat Aug 15</text:span></text:p>
      <text:p text:style-name="Text_20_body"><text:span text:style-name="T1">Disney’s Frozen</text:span>, Tony-nominated musical based on the Oscar-winning animated film; Fri. &amp; Sat. 7pm, Sun. 2pm; for information and tickets, call 309-912-7647… The Spotlight Theatre, <text:span text:style-name="T1">Fri Aug 7 thru Sun Aug 16</text:span></text:p>
      <text:p text:style-name="Text_20_body"><text:span text:style-name="T1">Murder by Poe</text:span>, Jeffrey Hatcher’s stage adaptation of several Edgar Allan Poe stories, directed by Pam Cantrell; Fri. &amp; Sat. 7:30pm, Sun. 3pm; for information and tickets, call 309-762-0330… Playcrafters Barn Theatre, <text:span text:style-name="T1">Fri Aug 7 thru Sun Aug 16</text:span></text:p>
      <text:p text:style-name="Text_20_body"><text:span text:style-name="T1">The 25th Annual Putnam County Spelling Bee</text:span>, Tony-winning musical comedy about the grade-school bee, with audience participatio, directed by Mike Turczynski; Thu.-Sat. 7:30pm, Sun. 2pm; $15-20; for tickets and information, call 309-762-6610… Quad City Music Guild - Prospect Park Auditorium, <text:span text:style-name="T1">Fri Aug 7 thru Sun Aug 16</text:span></text:p>
      <text:p text:style-name="Text_20_body"><text:span text:style-name="T1">Death of a Salesman</text:span>, Arthur Miller’s Pulitzer Prize- and Tony-winning drama, presented in partnership between the Mockingbird on Main and Black Hawk College, newly named The Mockingbird at Black Hawk; directed by Tristan Tapscott, executive produced by Dr. Traci Davis; “pay what you can” ticket pricing; for information, e-mail TheMockingbirdAtBlackHawk@gmail.com… Black Hawk College Theatre - Building 1, Room 308, 7:30pm <text:span text:style-name="T1">Thu Aug 20 thru Sat Aug 29</text:span></text:p>
      <text:p text:style-name="Text_20_body"><text:span text:style-name="T1">Come from Away</text:span>, Tony-winning musical about the small town in Newfoundland that housed thousands of airline passengers in the wake of 9/11, directed by Lora Adams, music directed by Amy Trimble; Thu.-Sat. 7:30pm, Sun. 2pm; for tickets and information, call 563-284-2350… The Black Box Theatre, <text:span text:style-name="T1">Fri Aug 28 thru Sun Sep 6</text:span></text:p>
      <text:h text:style-name="Heading_20_3" text:outline-level="3"><text:bookmark-start text:name="outlying-areas-4"/>Outlying Areas<text:bookmark-end text:name="outlying-areas-4"/></text:h>
      <text:p text:style-name="First_20_paragraph"><text:span text:style-name="T1">Bonnie &amp; Clyde</text:span>, musical tale of the notorious bank robbers; with music by Frank Wildhorn; scheduled performances Wed., Thu., Sat., &amp; Sun.; $27-32; for tickets and information, call 563-242-6760… Clinton Area Showboat Theatre, <text:span text:style-name="T1">thru Sun Aug 2</text:span></text:p>
      <text:p text:style-name="Text_20_body"><text:span text:style-name="T1">Shrek the Musical</text:span>, Tony-winning Broadway musical based on Dreamworks’ Oscar-winning animated comedy; Wed.-Sat. 7:30pm, Sun., Wed., &amp; July 18 2pm; $35-45; for information and tickets, call 815-244-2035… Timber Lake Playhouse, <text:span text:style-name="T1">thru Sun Aug 2</text:span></text:p>
      <text:p text:style-name="Text_20_body"><text:span text:style-name="T1">The 25th Annual Putnam County Spelling Bee</text:span>, Tony-winning musical comedy about the grade-school bee, with audience participation; scheduled performances Wed., Thu., Sat., &amp; Sun.; $27-32; for tickets and information, call 563-242-6760… Clinton Area Showboat Theatre, <text:span text:style-name="T1">Thu Aug 6 thru Sun Aug 16</text:span></text:p>
      <text:p text:style-name="Text_20_body"><text:span text:style-name="T1">Hands on a Hardbody</text:span>, musical about the American dream and competitive spirit, based on the acclaimed documentary; Wed.-Sat. 7:30pm, Sun., Wed., &amp; August 8 2pm; $35-45; for information and tickets, call 815-244-2035… Timber Lake Playhouse, <text:span text:style-name="T1">Fri Aug 7 thru Sun Aug 16</text:span></text:p>
      <text:p text:style-name="Text_20_body"><text:span text:style-name="T1">Picasso at the Lapin Agile</text:span>, Steve Martin’s comedy a fictional meeting between young Pablo Picasso and young Albert Einstein in a 1904 Paris cafe, directed by Jennifer Kingry; Thu.-Sat. 7:30pm, Sun. 3pm; for information and tickets, call 309-944-2244… Richmond Hill Barn Theatre, <text:span text:style-name="T1">Thu Aug 20 thru Sun Aug 30</text:span></text:p>
      <text:p text:style-name="Text_20_body"><text:span text:style-name="T1">The Mermaids</text:span>, a world-premiere musical comedy by award-winning writer Billy Recce, and the newest installment in the ongoing Andy Bro New Works Commission series; Wed..-Sat. 7:30pm, Sun., Wed., &amp; August 22 2pm; $35-45; for information and tickets, call 815-244-2035… Timber Lake Playhouse, <text:span text:style-name="T1">Fri Aug 21 thru Sun Aug 30</text:span></text:p>
      <text:h text:style-name="Heading_20_2" text:outline-level="2"><text:bookmark-start text:name="auditions-calls-for-entry"/>Auditions &amp; Calls For Entry<text:bookmark-end text:name="auditions-calls-for-entry"/></text:h>
      <text:h text:style-name="Heading_20_3" text:outline-level="3"><text:bookmark-start text:name="outlying-areas-5"/>Outlying Areas<text:bookmark-end text:name="outlying-areas-5"/></text:h>
      <text:h text:style-name="Heading_20_4" text:outline-level="4"><text:bookmark-start text:name="august-10"/>August<text:bookmark-end text:name="august-10"/></text:h>
      <text:p text:style-name="First_20_paragraph"><text:span text:style-name="T1">19th Annual Timber Lake Playhouse Red Carpet Gala</text:span>, join us for an enchanting evening celebrating 65 Years in the Woods. Enjoy red-carpet arrivals, live music and cocktails in The Beer Garden, and a gourmet banquet beneath twinkling lights, live and silent auctions, and an unforgettable evening of entertainment celebrating the last 65 years as Your Theatre In The Woods; $35-40; for information and to reserve, call 815-244-2035… Timber Lake Playhouse, 4:30pm <text:span text:style-name="T1">Sat Aug 1</text:span></text:p>
      <text:h text:style-name="Heading_20_1" text:outline-level="1"><text:bookmark-start text:name="dance"/>DANCE<text:bookmark-end text:name="dance"/></text:h>
      <text:h text:style-name="Heading_20_2" text:outline-level="2"><text:bookmark-start text:name="classes-ongoing-events"/>Classes, &amp; Ongoing Events<text:bookmark-end text:name="classes-ongoing-events"/></text:h>
      <text:h text:style-name="Heading_20_3" text:outline-level="3"><text:bookmark-start text:name="scott-rock-island-counties-9"/>Scott &amp; Rock Island Counties<text:bookmark-end text:name="scott-rock-island-counties-9"/></text:h>
      <text:h text:style-name="Heading_20_4" text:outline-level="4"><text:bookmark-start text:name="july-7"/>July<text:bookmark-end text:name="july-7"/></text:h>
      <text:p text:style-name="First_20_paragraph"><text:span text:style-name="T1">Ballet Quad Cities School of Dance Classes</text:span>, offering classes in Ballet Pointe, Modern, Jazz, Tap, Conditioning, Creative Movement, and Adult Ballet, for ages 3 to adult; all classes taught by the company’s professional dancers; for information and to register, call 309-786-2677… Ballet Quad Cities School of Dance, <text:span text:style-name="T1">thru Fri Jul 31</text:span></text:p>
      <text:p text:style-name="Text_20_body"><text:span text:style-name="T1">Ecdysiast Dance Party</text:span>, on Fridays; grab a drink and join our go-go dancers on the dance floor… Ecdysiast Arts Museum, 7pm <text:span text:style-name="T1">Fri Jul 31</text:span></text:p>
      <text:p text:style-name="Text_20_body"><text:span text:style-name="T1">Free Dance Lessons &amp; Line Dancing</text:span>, presented by Dance 101 with Amy; on every last Friday of the month; dancing is done on her outdoor patio so they are weather permitting; must be 21yrs to get in. … Kelso’s Corner, 6:30pm <text:span text:style-name="T1">Fri Jul 31</text:span></text:p>
      <text:h text:style-name="Heading_20_4" text:outline-level="4"><text:bookmark-start text:name="august-11"/>August<text:bookmark-end text:name="august-11"/></text:h>
      <text:p text:style-name="First_20_paragraph"><text:span text:style-name="T1">Ballet Quad Cities School of Dance Classes</text:span>, offering classes in Ballet Pointe, Modern, Jazz, Tap, Conditioning, Creative Movement, and Adult Ballet, for ages 3 to adult; all classes taught by the company’s professional dancers; for information and to register, call 309-786-2677… Ballet Quad Cities School of Dance, <text:span text:style-name="T1">Sat Aug 1 thru Mon Aug 31</text:span></text:p>
      <text:p text:style-name="Text_20_body"><text:span text:style-name="T1">Ecdysiast Bump &amp; Grind Class</text:span>, on Sundays; a weekly class on the art of burlesque… Ecdysiast Arts Museum, 11am <text:span text:style-name="T1">Sun Aug 2 thru Sun Aug 30</text:span></text:p>
      <text:p text:style-name="Text_20_body"><text:span text:style-name="T1">Line Dancing</text:span>, event in the Mississippi Valley Fair; $5-12 daily admission; for information, call 563 326-5338… Mississippi Valley Fairgrounds Variety Tent, 5pm <text:span text:style-name="T1">Tue Aug 4 thru Sat Aug 8</text:span></text:p>
      <text:p text:style-name="Text_20_body"><text:span text:style-name="T1">Beginner Dance Lessons &amp; Dance Nights</text:span>, presented by Dance 101 with Amy; on Wednesdays; all ages welcome to dance; there is a full menu with drink and burger specials… Daiquiri Factory - Davenport, 6pm <text:span text:style-name="T1">Wed Aug 5 thru Wed Aug 26</text:span></text:p>
      <text:p text:style-name="Text_20_body"><text:span text:style-name="T1">Impact Dancers</text:span>, event in the Mississippi Valley Fair; $5-12 daily admission; for information, call 563 326-5338… Mississippi Valley Fairgrounds Variety Tent, 3:15pm <text:span text:style-name="T1">Thu Aug 6</text:span></text:p>
      <text:p text:style-name="Text_20_body"><text:span text:style-name="T1">Riyal Drama Dancers</text:span>, event in the Mississippi Valley Fair; $5-12 daily admission; for information, call 563 326-5338… Mississippi Valley Fairgrounds Variety Tent, 11:30am <text:span text:style-name="T1">Thu Aug 6</text:span></text:p>
      <text:p text:style-name="Text_20_body"><text:span text:style-name="T1">Ecdysiast Dance Party</text:span>, on Fridays; grab a drink and join our go-go dancers on the dance floor… Ecdysiast Arts Museum, 7pm <text:span text:style-name="T1">Fri Aug 7 thru Fri Aug 28</text:span></text:p>
      <text:p text:style-name="Text_20_body"><text:span text:style-name="T1">Live Band Burlesque Show featuring Unfamiliar Collective, Caffeyne Luv, &amp; Dannie Diesel</text:span>, an event in the 2026 Alternating Currents Festival… Ecdysiast Arts Museum, 7pm <text:span text:style-name="T1">Fri Aug 14</text:span></text:p>
      <text:p text:style-name="Text_20_body"><text:span text:style-name="T1">Live Band Burlesque Show with Fifth of Country, Dannie Diesel, &amp; Mac DeVille</text:span>, an event in the 2026 Alternating Currents Festival… Ecdysiast Arts Museum, 5pm <text:span text:style-name="T1">Sat Aug 15</text:span></text:p>
      <text:p text:style-name="Text_20_body"><text:span text:style-name="T1">Belly Dance Meets Burlesque with Samantha Karadsheh &amp; Dannie Diesel</text:span>, an event in the 2026 Alternating Currents Festival; an audience-interactive celebration of dance headlined by Samantha Karadsheh and hosted by Ecdysiast Art Museum’s very own Dannie Diesel (Danielle Colby)… Ecdysiast Arts Museum, 6pm <text:span text:style-name="T1">Sun Aug 16</text:span></text:p>
      <text:p text:style-name="Text_20_body"><text:span text:style-name="T1">Line Dance Friday</text:span>, the evening begins with optional boxed dinners and dance instruction from 6 to 6:30pm, followed by instructor-led line dancing from 6:30 to 8:30pm with Line Dance Quad Cities; registration is $5 per person; pptional boxed dinners are available for $15 and must be purchased in advance; dinners are provided by The Bar at Bass Street; all ages and experience levels are welcome… Skinner Block Courtyard, 6pm <text:span text:style-name="T1">Fri Aug 21</text:span></text:p>
      <text:p text:style-name="Text_20_body"><text:span text:style-name="T1">Auditions: Ballet Quad Cities’ The Nutcracker – Ages 11 &amp; Up</text:span>, seeking community members for the December 12-13 production of Tchaikovsky’s classic ballet at Davenport’s Adler Theatre; casting is determined based on costume availability, height, technical ability, rehearsal attendance, and stage presence; for information, call 309-786-3779… Ballet Quad Cities Studio, 5:30pm <text:span text:style-name="T1">Wed Aug 26</text:span></text:p>
      <text:p text:style-name="Text_20_body"><text:span text:style-name="T1">Auditions: Ballet Quad Cities’ The Nutcracker – Ages 7-10</text:span>, seeking community members for the December 12-13 production of Tchaikovsky’s classic ballet at Davenport’s Adler Theatre; casting is determined based on costume availability, height, technical ability, rehearsal attendance, and stage presence; for information, call 309-786-3779… Ballet Quad Cities Studio, 4:30pm <text:span text:style-name="T1">Wed Aug 26</text:span></text:p>
      <text:p text:style-name="Text_20_body"><text:span text:style-name="T1">Free Dance Lessons &amp; Line Dancing</text:span>, presented by Dance 101 with Amy; on every last Friday of the month; dancing is done on her outdoor patio so they are weather permitting; must be 21yrs to get in. … Kelso’s Corner, 6:30pm <text:span text:style-name="T1">Fri Aug 28</text:span></text:p>
      <text:h text:style-name="Heading_20_4" text:outline-level="4"><text:bookmark-start text:name="september-7"/>September<text:bookmark-end text:name="september-7"/></text:h>
      <text:p text:style-name="First_20_paragraph"><text:span text:style-name="T1">Ballet Quad Cities School of Dance Classes</text:span>, offering classes in Ballet Pointe, Modern, Jazz, Tap, Conditioning, Creative Movement, and Adult Ballet, for ages 3 to adult; all classes taught by the company’s professional dancers; for information and to register, call 309-786-2677… Ballet Quad Cities School of Dance, <text:span text:style-name="T1">Tue Sep 1 thru Mon Sep 7</text:span></text:p>
      <text:p text:style-name="Text_20_body"><text:span text:style-name="T1">Beginner Dance Lessons &amp; Dance Nights</text:span>, presented by Dance 101 with Amy; on Wednesdays; all ages welcome to dance; there is a full menu with drink and burger specials… Daiquiri Factory - Davenport, 6pm <text:span text:style-name="T1">Wed Sep 2</text:span></text:p>
      <text:p text:style-name="Text_20_body"><text:span text:style-name="T1">Ecdysiast Dance Party</text:span>, on Fridays; grab a drink and join our go-go dancers on the dance floor… Ecdysiast Arts Museum, 7pm <text:span text:style-name="T1">Fri Sep 4</text:span></text:p>
      <text:p text:style-name="Text_20_body"><text:span text:style-name="T1">Ecdysiast Bump &amp; Grind Class</text:span>, on Sundays; a weekly class on the art of burlesque… Ecdysiast Arts Museum, 11am <text:span text:style-name="T1">Sun Sep 6</text:span></text:p>
      <text:h text:style-name="Heading_20_1" text:outline-level="1"><text:bookmark-start text:name="comedy"/>COMEDY<text:bookmark-end text:name="comedy"/></text:h>
      <text:h text:style-name="Heading_20_3" text:outline-level="3"><text:bookmark-start text:name="scott-rock-island-counties-10"/>Scott &amp; Rock Island Counties<text:bookmark-end text:name="scott-rock-island-counties-10"/></text:h>
      <text:h text:style-name="Heading_20_4" text:outline-level="4"><text:bookmark-start text:name="july-8"/>July<text:bookmark-end text:name="july-8"/></text:h>
      <text:p text:style-name="First_20_paragraph"><text:span text:style-name="T1">ComedySportz Quad Cities</text:span>, on Fridays and Saturdays;  the Quad Cities’ fast-paced, all-ages improvisational comedy show that uses audience suggestions in a highly competitive “game” between a red team and a blue team; the teams compete for the most laughs; there is no script or plan prior to each performance resulting in non-stop laughs for the players and audience; $15; for information, call 309-912-7647… The Spotlight Theatre, 7pm <text:span text:style-name="T1">Fri Jul 31</text:span></text:p>
      <text:h text:style-name="Heading_20_4" text:outline-level="4"><text:bookmark-start text:name="august-12"/>August<text:bookmark-end text:name="august-12"/></text:h>
      <text:p text:style-name="First_20_paragraph"><text:span text:style-name="T1">GiT Improv</text:span>, improvisational and sketch comedy with the multi-award-winning Quad Cities institution; $10; for tickets and information, call 563-284-2350… The Black Box Theatre, 7:30pm <text:span text:style-name="T1">Sat Aug 1</text:span></text:p>
      <text:p text:style-name="Text_20_body"><text:span text:style-name="T1">The Nightcaps Present: Shots </text:span>‘<text:span text:style-name="T1">n</text:span>’<text:span text:style-name="T1"> Giggles</text:span>, the show mixes adult beverages and improv comedy into one wild and crazy spectacle; $10-12; for information and tickets, call 309-786=7733 extension 2… The Circa ’21 Speakeasy, 8pm <text:span text:style-name="T1">Sat Aug 1</text:span></text:p>
      <text:p text:style-name="Text_20_body"><text:span text:style-name="T1">ComedySportz Quad Cities</text:span>, on Fridays and Saturdays;  the Quad Cities’ fast-paced, all-ages improvisational comedy show that uses audience suggestions in a highly competitive “game” between a red team and a blue team; the teams compete for the most laughs; there is no script or plan prior to each performance resulting in non-stop laughs for the players and audience; $15; for information, call 309-912-7647… The Spotlight Theatre, 7pm <text:span text:style-name="T1">Sat Aug 1 thru Sat Aug 29</text:span></text:p>
      <text:p text:style-name="Text_20_body"><text:span text:style-name="T1">Knock Knock Comedy Show</text:span>, event in the Mississippi Valley Fair; $5-12 daily admission; for information, call 563 326-5338… Mississippi Valley Fairgrounds Variety Tent, 1:30pm <text:span text:style-name="T1">Tue Aug 4</text:span></text:p>
      <text:p text:style-name="Text_20_body"><text:span text:style-name="T1">Front Street Taproom Comedy Open Mic</text:span>, this mic is perfect for newcomers, vets, and folks who are holding on to a dream with the ferocity of a thousand suns… Front Street Brewery Taproom, 6:30pm <text:span text:style-name="T1">Tue Aug 4 thru Tue Aug 18</text:span></text:p>
      <text:p text:style-name="Text_20_body"><text:span text:style-name="T1">Comedy After Hours: Steve Sabo and Scott Putnam</text:span>, an evening of great wine and big laughs featuring Steve Sabo, a nationally touring comedian seen on HBO, Comedy Central, NBC, E!, and SiriusXM, with special guest Scott Putnam kicking off the night… Olathea Creek Vineyard and Winery, 7pm <text:span text:style-name="T1">Sat Aug 8</text:span></text:p>
      <text:p text:style-name="Text_20_body"><text:span text:style-name="T1">One Liner Madness</text:span>, an event in the 2026 Alternating Currents festival; Emily Winter in a Time Out Critics’ Pick comedy show that travels the country to find the nation’s best joke writers… The Urban Reserve, 8pm <text:span text:style-name="T1">Thu Aug 13</text:span></text:p>
      <text:p text:style-name="Text_20_body"><text:span text:style-name="T1">Susan Rice</text:span>, known as a breakout star and comedy veteran, she is celebrated for her sharp, relatable, and no-holds-barred material about aging, dating, family life and the “silver years”; cabaret menu available for purchase; $25; for information and tickets, call 309-786-7733 ext. 2… The Circa ’21 Speakeasy, 7pm <text:span text:style-name="T1">Thu Aug 13</text:span></text:p>
      <text:p text:style-name="Text_20_body"><text:span text:style-name="T1">VHS in the Midwest</text:span>, an event in the 2026 Alternating Currents festival; join returning AC Fest guests Joe Pickett (Found Footage Fest), Scott Miller (Strange Tapes Zine), and Justin Beahm (Reverend Entertainment) as they take audiences on a state-by-state road trip through the heartland, uncovering everything from local TV oddities and homemade commercials to regional celebrities, forgotten instructional videos, and unexpected pop culture connections… The Last Picture House, 9pm <text:span text:style-name="T1">Thu Aug 13</text:span></text:p>
      <text:p text:style-name="Text_20_body"><text:span text:style-name="T1">The Crack Your Back Comedy Show</text:span>, an event in the 2026 Alternating Currents festival; with Ryan Mason, Brandon Ream, Ian Pope, Dana Ehrmann, Al Nimpson, Austin Black, Matthew Jacobsen, Chris Calogero, MC Chris Schlichting… City Loafers, 7pm <text:span text:style-name="T1">Fri Aug 14</text:span></text:p>
      <text:p text:style-name="Text_20_body"><text:span text:style-name="T1">The FAQ!?</text:span>, an event in the 2026 Alternating Currents Festival; a comedy game show hosted by Andrew King that has been described as an antagonistic Jeopardy, where members of the community battle in wits, general trivia and most importantly, varmint spotting… Skellington Manor Banquet &amp; Event Center, 7pm <text:span text:style-name="T1">Fri Aug 14</text:span></text:p>
      <text:p text:style-name="Text_20_body"><text:span text:style-name="T1">The Sliced Bread Comedy Show</text:span>, an event in the 2026 Alternating Currents Festival; with AJ Grill, Jake Snell, Raegan Niemela, Blake Burkhart, Heath Thornton, Jen Kuhle , Emily Winter, Dannie T, and MC Leslie Mitchell… Greyhound Lounge, 6pm <text:span text:style-name="T1">Fri Aug 14</text:span></text:p>
      <text:p text:style-name="Text_20_body"><text:span text:style-name="T1">The Taco Pizza Comedy Show</text:span>, an event in the 2026 Alternating Currents festival; with Matthew Jacobsen, Dana Ehrmann, Emily Winter, Austin Black, Luise Noé, Chris Calogero, and MC Chris Schlichting… City Loafers, 4:30pm <text:span text:style-name="T1">Fri Aug 14</text:span></text:p>
      <text:p text:style-name="Text_20_body"><text:span text:style-name="T1">The Truck Eating Bridge Comedy Show</text:span>, an event in the 2026 Alternating Currents Festival; with Jen Kuhle, Al Nimpson, Brandon Ream, Blake Burkhart, Dannie T, Ryan Mason, Raegan Niemela, Jake Snell, and MC James Draper… Greyhound Lounge, 9:30pm <text:span text:style-name="T1">Fri Aug 14</text:span></text:p>
      <text:p text:style-name="Text_20_body"><text:span text:style-name="T1">ComedySportz Kidz Improv Showdown</text:span>, each summer some of the funniest kidz in the QC join us for Laugh Camp, where they learn the basics of improv… The Last Picture House, 10:30am <text:span text:style-name="T1">Sat Aug 15</text:span></text:p>
      <text:p text:style-name="Text_20_body"><text:span text:style-name="T1">The Buckle Bomb Comedy Show</text:span>, an event in the 2026 Alternating Currents Festival; with Dana Ehrmann, Jake Snell, Al Nimpson, Chris Calogero, Matthew Jacobsen, Dannie T, Brandon Ream, and MC Chris Starman… City Loafers, 8:30pm <text:span text:style-name="T1">Sat Aug 15</text:span></text:p>
      <text:p text:style-name="Text_20_body"><text:span text:style-name="T1">The FAQ!?</text:span>, an event in the 2026 Alternating Currents Festival; a comedy game show hosted by Andrew King that has been described as an antagonistic Jeopardy, where members of the community battle in wits, general trivia and most importantly, varmint spotting… The Last Picture House, 3:15pm <text:span text:style-name="T1">Sat Aug 15</text:span></text:p>
      <text:p text:style-name="Text_20_body"><text:span text:style-name="T1">The Green Tractor Comedy Show</text:span>, an event in the 2026 Alternating Currents Festival; with Ian Pope, Chris Calogero, Brandon Ream, AJ Grill, Ryan Mason, Heath Thornton, Jake Snell, Emily Winter, and MC Josh Plant… City Loafers, 2pm <text:span text:style-name="T1">Sat Aug 15</text:span></text:p>
      <text:p text:style-name="Text_20_body"><text:span text:style-name="T1">The Little Detroit Comedy Show</text:span>, an event in the 2026 Alternating Currents Festival; with Blake Burkhart, Jen Kuhle, Raegan Niemela, Ryan Mason, Luise Noé, AJ Grill, Dana Ehrmann, and MC Chris Schlichting… City Loafers, 4:30pm <text:span text:style-name="T1">Sat Aug 15</text:span></text:p>
      <text:p text:style-name="Text_20_body"><text:span text:style-name="T1">The Loose Meat Comedy Show</text:span>, an event in the 2026 Alternating Currents Festival; with Heath Thornton, Matthew Jacobsen, Ian Pope, Dannie T, Jake Snell, Al Nimpson, Emily Winter, Austin Black, and MC Chris Schlichting… Greyhound Lounge, 6pm <text:span text:style-name="T1">Sat Aug 15</text:span></text:p>
      <text:p text:style-name="Text_20_body"><text:span text:style-name="T1">The Mustard Comedy Show</text:span>, an event in the 2026 Alternating Currents Festival; with Luise Noé, AJ Grill, Blake Burkhart, Austin Black, Ian Pope, Raegan Niemela, Jen Kuhle, Heath Thornton, and MC Donny Townsend… Bootleg Hill Honey Meads, 10:30pm <text:span text:style-name="T1">Sat Aug 15</text:span></text:p>
      <text:p text:style-name="Text_20_body"><text:span text:style-name="T1">Ms. Pat</text:span>, an evening with comedian, author, radio host, podcaster, and actress Patricia Williams; $20-70; for tickets and information, call 563-328-8000… Rhythm City Casino Resort Event Center, 8pm <text:span text:style-name="T1">Fri Aug 21</text:span></text:p>
      <text:p text:style-name="Text_20_body"><text:span text:style-name="T1">The Nightcaps Present: Improvmania</text:span>, four talented improvisers take to the stage to battle it out for chance to become the Nightcaps Improv Champion; $10-12; for information and tickets, call 309-786=7733 extension 2… The Circa ’21 Speakeasy, 8pm <text:span text:style-name="T1">Sat Aug 22</text:span></text:p>
      <text:h text:style-name="Heading_20_4" text:outline-level="4"><text:bookmark-start text:name="september-8"/>September<text:bookmark-end text:name="september-8"/></text:h>
      <text:p text:style-name="First_20_paragraph"><text:span text:style-name="T1">Front Street Taproom Comedy Open Mic</text:span>, try your hand at the most frustrating art form there is; this mic is perfect for newcomers, vets, and folks who are holding on to a dream with the ferocity of a thousand suns… Front Street Brewery Taproom, 6:30pm <text:span text:style-name="T1">Tue Sep 1</text:span></text:p>
      <text:p text:style-name="Text_20_body"><text:span text:style-name="T1">ComedySportz Quad Cities</text:span>, on Fridays and Saturdays;  the Quad Cities’ fast-paced, all-ages improvisational comedy show that uses audience suggestions in a highly competitive “game” between a red team and a blue team; the teams compete for the most laughs; there is no script or plan prior to each performance resulting in non-stop laughs for the players and audience; $15; for information, call 309-912-7647… The Spotlight Theatre, 7pm <text:span text:style-name="T1">Fri Sep 4 thru Sat Sep 5</text:span></text:p>
      <text:p text:style-name="Text_20_body"><text:span text:style-name="T1">Late Night with Maggie</text:span>, an evening of comedy and variety; free… Raccoon Motel, 10pm <text:span text:style-name="T1">Sat Sep 5</text:span></text:p>
      <text:h text:style-name="Heading_20_3" text:outline-level="3"><text:bookmark-start text:name="outlying-areas-6"/>Outlying Areas<text:bookmark-end text:name="outlying-areas-6"/></text:h>
      <text:h text:style-name="Heading_20_4" text:outline-level="4"><text:bookmark-start text:name="august-13"/>August<text:bookmark-end text:name="august-13"/></text:h>
      <text:p text:style-name="First_20_paragraph"><text:span text:style-name="T1">Maria Bamford</text:span>, Bamford is revered for her deeply personal and experimental comedy about mental illness; $20-49.50; for information and tickets, call 319-688-2653… Englert Theatre, 7:30pm <text:span text:style-name="T1">Sat Aug 22</text:span></text:p>
      <text:p text:style-name="Text_20_body"><text:span text:style-name="T1">Tom Briscoe</text:span>, his hilarious slants and rants on bad jobs, a good marriage, travel mishaps, raising daughters, empty nesting, doctors, ungracefully aging, unsolicited advice and living each day as a cautionary tale will leave you in stitches; $26; for information and tickets, call 309-342-2299… Orpheum Theatre, 7:30pm <text:span text:style-name="T1">Sat Aug 22</text:span></text:p>
      <text:h text:style-name="Heading_20_1" text:outline-level="1"><text:bookmark-start text:name="museums"/>MUSEUMS<text:bookmark-end text:name="museums"/></text:h>
      <text:h text:style-name="Heading_20_3" text:outline-level="3"><text:bookmark-start text:name="scott-rock-island-counties-11"/>Scott &amp; Rock Island Counties<text:bookmark-end text:name="scott-rock-island-counties-11"/></text:h>
      <text:h text:style-name="Heading_20_4" text:outline-level="4"><text:bookmark-start text:name="july-9"/>July<text:bookmark-end text:name="july-9"/></text:h>
      <text:p text:style-name="First_20_paragraph"><text:span text:style-name="T1">Davenport Civil Rights Movement</text:span>, thru July 31; explore the powerful stories, struggles, and triumphs that shaped the fight for equality in our community; through photographs, documents, and firsthand oral histories, this exhibit highlights Davenport’s role in the broader Civil Rights Movement and honors the individuals who stood for justice; discover how local actions helped drive national change, and why these stories still matter today; Tue.-Sat. 10am-4pm, Sun. noon-4pm; free with $3-5 admission; for information, call 563-322-8844… German American Heritage Center, <text:span text:style-name="T1">thru Fri Jul 31</text:span></text:p>
      <text:p text:style-name="Text_20_body"><text:span text:style-name="T1">Kaleidoscope Odyssey</text:span>, thru Sept. 7; featuring more than 24 large-scale, immersive kaleidoscopes created by worldrenowned artist and Davenport native Tom Chouteau, Kaleidoscope Odyssey celebrates the intersection of visual art, science, and optics; Chouteau’s work has been featured in exhibitions from Japan to New York, and now returns home in an experience designed to captivate visitors of all ages; Mon.-Sat. 10am-5pm, Thu. 10am-8pm, Sun. 11am-5pm; free with $10-12 admissikon; for information, call 563-324-1933… Putnam Museum &amp; Science Center, <text:span text:style-name="T1">thru Fri Jul 31</text:span></text:p>
      <text:p text:style-name="Text_20_body"><text:span text:style-name="T1">Play On! German Immigrants and the Quad Cities’ Musical Legacy</text:span>, thru Aug. 2; on display in the third-floor gallery; Tue.-Sat. 10am-4pm, Sun. noon-4pm; free with $3-5 admission; for information, call 563-322-8844… German American Heritage Center, <text:span text:style-name="T1">thru Fri Jul 31</text:span></text:p>
      <text:p text:style-name="Text_20_body"><text:span text:style-name="T1">Shaped By Immigrants: Celebrating 250 Years of the United States</text:span>, thru Nov. 1; over the past 250 years, German immigrants and their descendants, particularly in the Midwest, have helped develop, challenge, and improve the United States; the exhibition will feature information about German immigrants in the United States going as far back as the first Jamestown settlements, and shed light on the ways in which the country was built and shaped by immigrants; Tue.-Sat. 10am-4pm, Sun. noon-4pm; free with $3-5 admission; for information, call 563-322-8844… German American Heritage Center, <text:span text:style-name="T1">thru Fri Jul 31</text:span></text:p>
      <text:h text:style-name="Heading_20_4" text:outline-level="4"><text:bookmark-start text:name="august-14"/>August<text:bookmark-end text:name="august-14"/></text:h>
      <text:p text:style-name="First_20_paragraph"><text:span text:style-name="T1">Play On! German Immigrants and the Quad Cities’ Musical Legacy</text:span>, thru Aug. 2; on display in the third-floor gallery; Tue.-Sat. 10am-4pm, Sun. noon-4pm; free with $3-5 admission; for information, call 563-322-8844… German American Heritage Center, <text:span text:style-name="T1">Sat Aug 1 thru Sun Aug 2</text:span></text:p>
      <text:p text:style-name="Text_20_body"><text:span text:style-name="T1">Kaleidoscope Odyssey</text:span>, thru Sept. 7; featuring more than 24 large-scale, immersive kaleidoscopes created by worldrenowned artist and Davenport native Tom Chouteau, Kaleidoscope Odyssey celebrates the intersection of visual art, science, and optics; Chouteau’s work has been featured in exhibitions from Japan to New York, and now returns home in an experience designed to captivate visitors of all ages; Mon.-Sat. 10am-5pm, Thu. 10am-8pm, Sun. 11am-5pm; free with $10-12 admissikon; for information, call 563-324-1933… Putnam Museum &amp; Science Center, <text:span text:style-name="T1">Sat Aug 1 thru Mon Aug 31</text:span></text:p>
      <text:p text:style-name="Text_20_body"><text:span text:style-name="T1">Shaped By Immigrants: Celebrating 250 Years of the United States</text:span>, thru Nov. 1; over the past 250 years, German immigrants and their descendants, particularly in the Midwest, have helped develop, challenge, and improve the United States; the exhibition will feature information about German immigrants in the United States going as far back as the first Jamestown settlements, and shed light on the ways in which the country was built and shaped by immigrants; Tue.-Sat. 10am-4pm, Sun. noon-4pm; free with $3-5 admission; for information, call 563-322-8844… German American Heritage Center, <text:span text:style-name="T1">Sat Aug 1 thru Mon Aug 31</text:span></text:p>
      <text:p text:style-name="Text_20_body"><text:span text:style-name="T1">German Wine Tasting</text:span>, an evening of delicious wines as Veronique, an introductory Sommelier and a member of the German Wine Society, leads a guided tasting of five German wines; she will discuss the history of German wines, from the planting of vineyards by the ancient Romans who conquered the region around 100 B.C. to monks painstakingly cultivating grapes in the Middle Ages, to the challenges of wine making today; $20; for information, call 563-322-8844… German American Heritage Center, 5:30pm <text:span text:style-name="T1">Thu Aug 6</text:span></text:p>
      <text:p text:style-name="Text_20_body"><text:span text:style-name="T1">Summer Architectural Walking Tours</text:span>, learn about where German immigrants worked, lived, and created a community; the walking tour will share details of their personal lives, as well as notable architectural styles found throughout downtown and the Gold Coast; tours are limited to 15 people; $10; for information, call 563-322-8844… German American Heritage Center, 10am <text:span text:style-name="T1">Sat Aug 8 thru Sat Aug 22</text:span></text:p>
      <text:p text:style-name="Text_20_body"><text:span text:style-name="T1">Kaffee und Kuchen – Cornbelt Camouflage Experts: The Untold Role of Iowans in Modern Camouflage</text:span>, with Roy Behrens PhD; a richly illustrated slide talk about the little known involvement in modern camouflage by artists, architects, stage designers, and scientists, a surprising number of whom were originally from Iowa; the co-founder in World War I of the American Army’s Camouflage Corps was a sculptor from Creston, Iowa, while the painter who oversaw the ship camouflage designers during both world wars had grown up in Vinton; 1:30pm refreshments, 2pm program; free for members, free with regular venue admission for non-members; for information, call 563-322-8844… German American Heritage Center, 1:30pm <text:span text:style-name="T1">Sun Aug 9</text:span></text:p>
      <text:p text:style-name="Text_20_body"><text:span text:style-name="T1">2026 Dino Days</text:span>, Aug. 15 &amp; 16; get ready to roar with excitement as you meet a Paleontologist, come face to face with a life-sized Dilophosaurus, uncover treasures in the GIANT Dino Dig, unleash your inner artist with Face Painting, capture memories at the Photo Booth, indulge in the build-your-own pudding sundae bar and immerse yourself in Dinosaur Fun galore; you will get to choose to see “The Good Dinosaur” or “Jurassic Park” on the Putnam’s GIANT Screen; Sat. 10:15am-7pm, Sun. 10:15am-6pm; $25-75; for information and tickets, call 563-324-1933… Putnam Museum &amp; Science Center, 10:15am <text:span text:style-name="T1">Sat Aug 15 thru Sun Aug 16</text:span></text:p>
      <text:p text:style-name="Text_20_body"><text:span text:style-name="T1">Marlee Matlin Live at the Putnam</text:span>, the evening begins with a screening of “I Am disABLEd,” a Fresh Films documentary sharing local stories that challenge perceptions and celebrate the contributions of individuals of all abilities; following the screening, Academy Award-winning actress, author, and advocate Matlin will deliver a keynote address focused on accessibility, inclusion, and the importance of ensuring everyone has the opportunity to experience the joy of arts and culture; 5:30pm doors and cocktail hour, 6:30pm screening, Marlin presentation following; $55; for information and tickets, call 563-324-1933… Putnam Museum &amp; Science Center, 5:30pm <text:span text:style-name="T1">Wed Aug 19</text:span></text:p>
      <text:p text:style-name="Text_20_body"><text:span text:style-name="T1">Wet Felted Vessel Workshop</text:span>, creating a wet felted vessel involves shaping wool fibers into a three-dimensional form using moisture, soap, and agitation; $55-65; for information, call 563-322-8844… German American Heritage Center, 10am <text:span text:style-name="T1">Sat Aug 22</text:span></text:p>
      <text:p text:style-name="Text_20_body"><text:span text:style-name="T1">Everyday Lives, Extraordinary People: Ruth Suckow’s Iowa</text:span>, thru Nov. 15; inspired by her upbringing at the turn of the 20th century and considered “Iowa’s first feminist writer,” Suckow’s work was largely forgotten until researchers rediscovered her story in the 1980s; the Ruth Suckow Memorial Association, with the support of Humanities Iowa, has developed a traveling exhibition celebrating the life and work of Iowa novelist and short story writer Ruth Suckow, who lived from 1892 to 1960; Tue.-Sat. 10am-4pm, Sun. noon-4pm; free with $3-5 admission; for information, call 563-322-8844… German American Heritage Center, <text:span text:style-name="T1">Sat Aug 22 thru Mon Aug 31</text:span></text:p>
      <text:p text:style-name="Text_20_body"><text:span text:style-name="T1">Kaffee und Kuchen: Ruth Suckow’s Iowa Exhibition Opening Event</text:span>, learn more about the life and legacy of Iowa writer Ruth Suckow; presented by Barbara Lounsberry, President of the Ruth Suckow Memorial Association; 1:30pm refreshments, 2pm program; for information, call 563-322-8844… German American Heritage Center, 1:30pm <text:span text:style-name="T1">Sun Aug 23</text:span></text:p>
      <text:p text:style-name="Text_20_body"><text:span text:style-name="T1">Pre-K Story Time: If You Happen to Have a Dinosaur</text:span>, young paleontologists will get hands-on after the story by creating pasta “fossils” and watching a dinosaur volcano erupt, blending imagination, science, and prehistoric fun; free with museum admission;; for information, call 563-324-1933… Putnam Museum &amp; Science Center, 10:15am <text:span text:style-name="T1">Wed Aug 26</text:span></text:p>
      <text:p text:style-name="Text_20_body"><text:span text:style-name="T1">Davenport Civil Rights Trolley Tour</text:span>, led by Ryan Saddler, the Director of the Chief Executive Officer of Friends of MLK; created in partnership with the Davenport Civil Rights Commission and the Putnam Museum, the tour stops at crucial points in town to learn the history of our local civil rights movement; he stops include Charles and Ann Toney’s House, the LeClaire Park Bandshell, the Natatorium Public Pool, and the Barrio, among others; free; for information, call 563-324-1933… Putnam Museum &amp; Science Center, 5:30pm <text:span text:style-name="T1">Mon Aug 31</text:span></text:p>
      <text:h text:style-name="Heading_20_4" text:outline-level="4"><text:bookmark-start text:name="september-9"/>September<text:bookmark-end text:name="september-9"/></text:h>
      <text:p text:style-name="First_20_paragraph"><text:span text:style-name="T1">Everyday Lives, Extraordinary People: Ruth Suckow’s Iowa</text:span>, thru Nov. 15; inspired by her upbringing at the turn of the 20th century and considered “Iowa’s first feminist writer,” Suckow’s work was largely forgotten until researchers rediscovered her story in the 1980s; the Ruth Suckow Memorial Association, with the support of Humanities Iowa, has developed a traveling exhibition celebrating the life and work of Iowa novelist and short story writer Ruth Suckow, who lived from 1892 to 1960; Tue.-Sat. 10am-4pm, Sun. noon-4pm; free with $3-5 admission; for information, call 563-322-8844… German American Heritage Center, <text:span text:style-name="T1">Tue Sep 1 thru Mon Sep 7</text:span></text:p>
      <text:p text:style-name="Text_20_body"><text:span text:style-name="T1">Kaleidoscope Odyssey</text:span>, thru Sept. 7; featuring more than 24 large-scale, immersive kaleidoscopes created by worldrenowned artist and Davenport native Tom Chouteau, Kaleidoscope Odyssey celebrates the intersection of visual art, science, and optics; Chouteau’s work has been featured in exhibitions from Japan to New York, and now returns home in an experience designed to captivate visitors of all ages; Mon.-Sat. 10am-5pm, Thu. 10am-8pm, Sun. 11am-5pm; free with $10-12 admissikon; for information, call 563-324-1933… Putnam Museum &amp; Science Center, <text:span text:style-name="T1">Tue Sep 1 thru Mon Sep 7</text:span></text:p>
      <text:p text:style-name="Text_20_body"><text:span text:style-name="T1">Shaped By Immigrants: Celebrating 250 Years of the United States</text:span>, thru Nov. 1; over the past 250 years, German immigrants and their descendants, particularly in the Midwest, have helped develop, challenge, and improve the United States; the exhibition will feature information about German immigrants in the United States going as far back as the first Jamestown settlements, and shed light on the ways in which the country was built and shaped by immigrants; Tue.-Sat. 10am-4pm, Sun. noon-4pm; free with $3-5 admission; for information, call 563-322-8844… German American Heritage Center, <text:span text:style-name="T1">Tue Sep 1 thru Mon Sep 7</text:span></text:p>
      <text:p text:style-name="Text_20_body"><text:span text:style-name="T1">Between Hope and History: Curating America at 250</text:span>, with Dr. Abeer Saha; as the nation approaches its 250th anniversary, the Smithsonian Institution’s flagship exhibition, “American Aspirations”, invites us to consider a defining paradox: the United States has never fully realized the ideals proclaimed in the Declaration of Independence, and yet, generation after generation, Americans have continued to reach toward them; this talk explores that enduring tension between history and hope; free with museum admission; for information, call 563-324-1933… Putnam Museum &amp; Science Center, 6pm <text:span text:style-name="T1">Thu Sep 3</text:span></text:p>
      <text:p text:style-name="Text_20_body"><text:span text:style-name="T1">Junior Explorers: Leggo Back to School – Grades 1-3</text:span>, campers will dive into a world of Lego as they design structures, invent machines, and tackle STEM‑based building challenges; through hands‑on activities and collaborative projects, kids will bring their ideas to life while strengthening problem‑solving skills, creativity, and confidence; an energizing way to get back into a learning mindset; $15-20; for information, call 563-324-1933… Putnam Museum &amp; Science Center, 10am <text:span text:style-name="T1">Sat Sep 5</text:span></text:p>
      <text:p text:style-name="Text_20_body"><text:span text:style-name="T1">Kinder Explorers: Leggo Back to School – Grades 4-6</text:span>, campers will dive into a world of Lego as they design structures, invent machines, and tackle STEM‑based building challenges; through hands‑on activities and collaborative projects, kids will bring their ideas to life while strengthening problem‑solving skills, creativity, and confidence; an energizing way to get back into a learning mindset; $15-20; for information, call 563-324-1933… Putnam Museum &amp; Science Center, 10am <text:span text:style-name="T1">Sat Sep 5</text:span></text:p>
      <text:p text:style-name="Text_20_body"><text:span text:style-name="T1">Kinder Explorers: Leggo Back to School – Grades K &amp; Pre-K</text:span>, campers will dive into a world of Lego as they design structures, invent machines, and tackle STEM‑based building challenges; through hands‑on activities and collaborative projects, kids will bring their ideas to life while strengthening problem‑solving skills, creativity, and confidence; an energizing way to get back into a learning mindset; $10-12; for information, call 563-324-1933… Putnam Museum &amp; Science Center, 10am <text:span text:style-name="T1">Sat Sep 5</text:span></text:p>
      <text:p text:style-name="Text_20_body"><text:span text:style-name="T1">Summer Architectural Walking Tours</text:span>, learn about where German immigrants worked, lived, and created a community; the walking tour will share details of their personal lives, as well as notable architectural styles found throughout downtown and the Gold Coast; tours are limited to 15 people; $10; for information, call 563-322-8844… German American Heritage Center, 10am <text:span text:style-name="T1">Sat Sep 5</text:span></text:p>
      <text:h text:style-name="Heading_20_1" text:outline-level="1"><text:bookmark-start text:name="movies"/>MOVIES<text:bookmark-end text:name="movies"/></text:h>
      <text:h text:style-name="Heading_20_3" text:outline-level="3"><text:bookmark-start text:name="scott-rock-island-counties-12"/>Scott &amp; Rock Island Counties<text:bookmark-end text:name="scott-rock-island-counties-12"/></text:h>
      <text:h text:style-name="Heading_20_4" text:outline-level="4"><text:bookmark-start text:name="july-10"/>July<text:bookmark-end text:name="july-10"/></text:h>
      <text:p text:style-name="First_20_paragraph"><text:span text:style-name="T1">Silent Film Comedies of the 1920s w/ Jeff Barnhart &amp; Josh Duffee</text:span>, enjoy silent film comedies of the 1920s paired with live music; Jeff Barnhart (piano) and Josh Duffee (percussion sound effects) provide the live soundtrack to these films; a special event in the 2026 Bix Beiderbecke Memorial Jazz Festival; $15; for information, call 563-324-7170… The Last Picture House, noon <text:span text:style-name="T1">Thu Jul 30</text:span></text:p>
      <text:p text:style-name="Text_20_body"><text:span text:style-name="T1">The Mummy</text:span>, rooftop screenings of the Brendan Fraser adventure hit… The Last Picture House, 8:45pm <text:span text:style-name="T1">thru Fri Jul 31</text:span></text:p>
      <text:h text:style-name="Heading_20_4" text:outline-level="4"><text:bookmark-start text:name="august-15"/>August<text:bookmark-end text:name="august-15"/></text:h>
      <text:p text:style-name="First_20_paragraph"><text:span text:style-name="T1">The Mummy</text:span>, rooftop screenings of the Brendan Fraser adventure hit… The Last Picture House, 8:45pm <text:span text:style-name="T1">Sat Aug 1</text:span></text:p>
      <text:p text:style-name="Text_20_body"><text:span text:style-name="T1">Tuesday Cinema</text:span>,  join us for a popular movie recently released to DVD, rated PG, PG-13, or R; free; for information, call 563-326-7832… Davenport Public Library - Main Branch, 2pm <text:span text:style-name="T1">Tue Aug 4</text:span></text:p>
      <text:p text:style-name="Text_20_body"><text:span text:style-name="T1">Knit-Flix</text:span>, we will show a documentary while we work on individual projects; bring your own yarn and supplies or use some of ours; coffee and light refreshments will be provided; free; for information, call 563-326-7832… Davenport Public Library - Eastern Avenue Branch, 10am <text:span text:style-name="T1">Sat Aug 8</text:span></text:p>
      <text:p text:style-name="Text_20_body"><text:span text:style-name="T1">Rock Island Trail</text:span>, bring a friend and come to enjoy this viewing of a real Hollywood movie, the only one so far, that has played a part in the history of our City of Rock Island; free; for information, call 309-732-7323… Rock Island Public Library - Southwest Branch, 6pm <text:span text:style-name="T1">Tue Aug 11</text:span></text:p>
      <text:p text:style-name="Text_20_body"><text:span text:style-name="T1">Afternoon Classics</text:span>, for those who enjoy movies from the 1930s to 1960s; we will watch classic movies featuring your favorite movie stars; free; for information, call 563-326-7832… Davenport Public Library - Fairmount Street Branch, 1pm <text:span text:style-name="T1">Thu Aug 13</text:span></text:p>
      <text:p text:style-name="Text_20_body"><text:span text:style-name="T1">WQPT Snapshots Presents: Forgotten Quad Cities</text:span>, the film shines a light on people, places and stories of the Quad Cities; some of the upcoming topics include Bix Beiderbecke, John Looney, and the Rock Island Line… The Last Picture House, 8pm <text:span text:style-name="T1">Thu Aug 13</text:span></text:p>
      <text:p text:style-name="Text_20_body"><text:span text:style-name="T1">HAG</text:span>, an event in the 2026 Alternating Currents Festival; when an escort finds herself losing work to younger women, she tumbles down a path of self-destruction, her actions fueled by an ever-increasing obsession to look younger… The Last Picture House, <text:span text:style-name="T1">Thu Aug 13 thru Sat Aug 15</text:span></text:p>
      <text:p text:style-name="Text_20_body"><text:span text:style-name="T1">AC Film Festival: Comedy Films</text:span>, an event in the 2026 Alternating Currents Festival; “Foresight” by directors AJ Johnson &amp; Declan Sibley; “Get Ready” by director Fox Dobbins; “Junk Mail” by director Patrick Boberg; “The Lone Angler” by director Giselle Calderon; “Rivoli” by director Greg Gale; “Terror of the Bunnyman” by director Odin Keoni Jacobson… The Last Picture House, <text:span text:style-name="T1">Fri Aug 14 thru Sat Aug 15</text:span></text:p>
      <text:p text:style-name="Text_20_body"><text:span text:style-name="T1">AC Film Festival: Drama Films</text:span>, an event in the 2026 Alternating Currents Festival; “Dryland” by director Marissa Vonn; “Fading” by director Jacob LaRoque; “Girl Dad” by director Rachael Hudson; “Idle Little Hands” by director Stacy Barton; “Our House” by director Alannah Swenka; “Ridgeview” by director Jon Gollner; “The Noise Within” by director Tavion Brooks; “To Be Seen By You” by director Molly Franklin; “To Build a Fire” by director Paul Petropoulos; “Yesterdays &amp; Tomorrows” by director Zach Jansen… The Last Picture House, 5:15pm <text:span text:style-name="T1">Fri Aug 14 thru Sat Aug 15</text:span></text:p>
      <text:p text:style-name="Text_20_body"><text:span text:style-name="T1">AC Film Festival: Experimental Films</text:span>, an event in the 2026 Alternating Currents Festival; “Book of Skin” by director Neil Kendricks; “Cold on the Inside” by directors Jessica Dzielinski &amp; Stu Cline; “Dynamics” by director Teo Baehler… The Last Picture House, <text:span text:style-name="T1">Fri Aug 14 thru Sat Aug 15</text:span></text:p>
      <text:p text:style-name="Text_20_body"><text:span text:style-name="T1">AC Film Festival: Horror Films</text:span>, an event in the 2026 Alternating Currents Festival; “Dryland” by director Marissa Vonn; “Fading” by director Jacob LaRoque; “Beaumont” by director Frank Boyd; “Hells Hollow” by director Connor Botts; “Love Knocks Twice” by directors Jocelyn Bakacs &amp; Lewis Rhine; “The Man From the Train” by director Harvey Ray Gilman; “Mr. Spider” by director Izzy Sutton; “Out of Time” by director Christina YR Lim; “Relax” by director Alannah Swenka… The Last Picture House, <text:span text:style-name="T1">Fri Aug 14 thru Sat Aug 15</text:span></text:p>
      <text:p text:style-name="Text_20_body"><text:span text:style-name="T1">Jurassic Park: Mystery Science Theater 200 Mil. BCE</text:span>, watch the dinosaur classic like never before as experts and comedians lovingly roast the movie’s prehistoric inaccuracies while celebrating everything that made it an iconic blockbuster; $20; for information, call 563-324-1933… Putnam Museum &amp; Science Center, 7pm <text:span text:style-name="T1">Sat Aug 15</text:span></text:p>
      <text:p text:style-name="Text_20_body"><text:span text:style-name="T1">Groundhog Gary: Six More Weeks Screening &amp; Puppet Show</text:span>, an event in the 2026 Alternating Currents Festival; the film  follows 11-year-old Benny who is dreading his family’s cabin trip, convinced his parents will announce their divorce… The Last Picture House, <text:span text:style-name="T1">Sat Aug 15 thru Sun Aug 16</text:span></text:p>
      <text:p text:style-name="Text_20_body"><text:span text:style-name="T1">Alternating Currents: Energizing Downtown</text:span>, in this special screening and conversation, the executive producers will share how this story came to life, why it mattered to tell it now and what it reveals about building a thriving arts scene in a mid-sized Midwest city… The Last Picture House, 2:45pm <text:span text:style-name="T1">Sun Aug 16</text:span></text:p>
      <text:p text:style-name="Text_20_body"><text:span text:style-name="T1">Augustana College Student Film Award Showcase</text:span>, an event in the 2026 Alternating Currents Festival; this year’s showcase offers 14 films that encompass a dynamic mix of genres ranging from gripping horror to laugh-out-loud comedies, surreal landscapes and evocative narrative; moderated by Assoc. Prof. Stacy Barton, Augustana Film Program Director… The Circa ’21 Speakeasy, 4pm <text:span text:style-name="T1">Sun Aug 16</text:span></text:p>
      <text:p text:style-name="Text_20_body"><text:span text:style-name="T1">Dead Media with Writer/Director Joseph Scrimshaw</text:span>, screening with writer/director Joseph Scrimshaw; the story of a troubled young woman, her lonely Gen X uncle, a haunted DVD, and a movie night that won’t die… The Last Picture House, 6pm <text:span text:style-name="T1">Sun Aug 16</text:span></text:p>
      <text:p text:style-name="Text_20_body"><text:span text:style-name="T1">Jury of Her Peers</text:span>, an event in the 2026 Alternating Currents Festival; the film was inspired by one of Iowa’s most haunting early 20th-century true-crime cases… The Circa ’21 Speakeasy, 2pm <text:span text:style-name="T1">Sun Aug 16</text:span></text:p>
      <text:p text:style-name="Text_20_body"><text:span text:style-name="T1">Rock Island Knows Tractors Part 4: Massey Ferguson</text:span>, today’s three videos tell the story of Massy Ferguson, “the Company that fed the world” a blacksmith’s crazy dream and a lucky coin toss ignited a farming revolution; from rusty workshops to roaring red tractors these machines saved harvests and fed billions worldwide; enjoy captured historic footage of Henry Ford, Harry Ferguson, and antique video of the tractor brand at work; finally, you will enjoy a 20-minute timelapse video showing a complete rebuild of a worn out 1949 Ferguson TO20 tractor originally given the 17-year-old owner in 2015 (his first tractor) when he was just 7 years of age; free;… Rock Island Public Library - Downtown Library, 2pm <text:span text:style-name="T1">Wed Aug 19</text:span></text:p>
      <text:p text:style-name="Text_20_body"><text:span text:style-name="T1">Stand &amp; Deliver</text:span>, the Oscar-nominated drama about an inspirational high-school teacher, presented in the Latino Cinema Series; ticket sales support the QC Hispanic Chamber of Commerce… The Last Picture House, 7pm <text:span text:style-name="T1">Wed Aug 19</text:span></text:p>
      <text:p text:style-name="Text_20_body"><text:span text:style-name="T1">Downtown Movie Club</text:span>, this month’s selection is based on the best-selling book “Project Hail Mary” by Andy Weir; light refreshments will be provided; free; for information, call 309-732-7323… Rock Island Public Library - Downtown Library, 1pm <text:span text:style-name="T1">Thu Aug 20</text:span></text:p>
      <text:p text:style-name="Text_20_body"><text:span text:style-name="T1">I Am disABLEd</text:span>, the Fresh Films production follows nine youth with disabilities as they stage the musical Seussical, stepping into the spotlight and proving their talents shine just as bright; this moving documentary celebrates their abilities, challenges stereotypes, and sparks powerful conversations about inclusion, representation, and the importance of seeing beyond disability; Thu. 7pm, Fri.-Sun. 2pm; $9-10; for information, call 563-324-1933… Putnam Museum &amp; Science Center, <text:span text:style-name="T1">Thu Aug 20 thru Sun Aug 23</text:span></text:p>
      <text:p text:style-name="Text_20_body"><text:span text:style-name="T1">Silent Summer Cinema Series: </text:span>“<text:span text:style-name="T1">Women of Silent Comedy</text:span>”, in this set of short silent films, you’ll see the talents of three women during the early days of cinema; free; for information, e-mail admin@silvislibrary.org or call 309-755-3393… Silvis Public Library, 5pm <text:span text:style-name="T1">Mon Aug 24</text:span></text:p>
      <text:p text:style-name="Text_20_body"><text:span text:style-name="T1">Recent Releases</text:span>, enjoy movies fresh from the theater with free snacks and drinks; movies are announced one week from the date of the movie; free; for information, call 563-326-7832… Davenport Public Library - Eastern Avenue Branch, 5:30pm <text:span text:style-name="T1">Wed Aug 26</text:span></text:p>
      <text:h text:style-name="Heading_20_4" text:outline-level="4"><text:bookmark-start text:name="september-10"/>September<text:bookmark-end text:name="september-10"/></text:h>
      <text:p text:style-name="First_20_paragraph"><text:span text:style-name="T1">Tuesday Cinema</text:span>,  join us for a popular movie recently released to DVD, rated PG, PG-13, or R; free; for information, call 563-326-7832… Davenport Public Library - Main Branch, 2pm <text:span text:style-name="T1">Tue Sep 1</text:span></text:p>
      <text:p text:style-name="Text_20_body"><text:span text:style-name="T1">Knit-Flix</text:span>, we will show a documentary while we work on individual projects; bring your own yarn and supplies or use some of ours; if you don’t want to craft, you are still welcome to come enjoy the movie; coffee and light refreshments will be provided; free; for information, call 563-326-7832… Davenport Public Library - Eastern Avenue Branch, 10am <text:span text:style-name="T1">Sat Sep 5</text:span></text:p>
      <text:h text:style-name="Heading_20_3" text:outline-level="3"><text:bookmark-start text:name="outlying-areas-7"/>Outlying Areas<text:bookmark-end text:name="outlying-areas-7"/></text:h>
      <text:h text:style-name="Heading_20_4" text:outline-level="4"><text:bookmark-start text:name="july-11"/>July<text:bookmark-end text:name="july-11"/></text:h>
      <text:p text:style-name="First_20_paragraph"><text:span text:style-name="T1">Forrest Gump</text:span>, 2 &amp; 7pm screenings in the Orpheum Throwback Thursday series; free; for information, call 309-342-2299… Orpheum Theatre, <text:span text:style-name="T1">Thu Jul 30</text:span></text:p>
      <text:p text:style-name="Text_20_body"><text:span text:style-name="T1">Madagascar: Escape 2 Africa</text:span>, screening of the animated comedy sequel… Aledo Opera House, 3pm <text:span text:style-name="T1">Thu Jul 30</text:span></text:p>
      <text:p text:style-name="Text_20_body"><text:span text:style-name="T1">The Breadwinner</text:span>, screening of the Nick Borgatze family comedy… Aledo Opera House, 6pm <text:span text:style-name="T1">Thu Jul 30</text:span></text:p>
      <text:p text:style-name="Text_20_body"><text:span text:style-name="T1">The Incredibles</text:span>, screening of Pixar’s Oscar-winning animated adventure comedy… Aledo Opera House, <text:span text:style-name="T1">Fri Jul 31</text:span></text:p>
      <text:h text:style-name="Heading_20_4" text:outline-level="4"><text:bookmark-start text:name="august-16"/>August<text:bookmark-end text:name="august-16"/></text:h>
      <text:p text:style-name="First_20_paragraph"><text:span text:style-name="T1">Seabiscuit</text:span>, screening of the Oscar-nominated horse-racing drama… Aledo Opera House, 6pm <text:span text:style-name="T1">Sat Aug 1 thru Tue Aug 4</text:span></text:p>
      <text:p text:style-name="Text_20_body"><text:span text:style-name="T1">The Incredibles</text:span>, screening of Pixar’s Oscar-winning animated adventure comedy… Aledo Opera House, <text:span text:style-name="T1">Sat Aug 1 thru Thu Aug 6</text:span></text:p>
      <text:p text:style-name="Text_20_body"><text:span text:style-name="T1">Top Gun</text:span>, 2 &amp; 7pm screenings in the Orpheum Throwback Thursday series; free; for information, call 309-342-2299… Orpheum Theatre, <text:span text:style-name="T1">Thu Aug 6</text:span></text:p>
      <text:p text:style-name="Text_20_body"><text:span text:style-name="T1">Dr. Seuss’ The Lorax</text:span>, screening of the animated comedy… Aledo Opera House, 3pm <text:span text:style-name="T1">Fri Aug 7 thru Thu Aug 13</text:span></text:p>
      <text:p text:style-name="Text_20_body"><text:span text:style-name="T1">Field of Dreams</text:span>, screening of the baseball classic… Aledo Opera House, 6pm <text:span text:style-name="T1">Fri Aug 7 thru Thu Aug 13</text:span></text:p>
      <text:p text:style-name="Text_20_body"><text:span text:style-name="T1">1776</text:span>, 2 &amp; 7pm screenings in the Orpheum Throwback Thursday series; free; for information, call 309-342-2299… Orpheum Theatre, <text:span text:style-name="T1">Thu Aug 13</text:span></text:p>
      <text:p text:style-name="Text_20_body"><text:span text:style-name="T1">Zootopia 2</text:span>, screening in Summer of the Arts’ Drive-in Movies at the Hangar series; free… Iowa City Municipal Airport, 8:30pm <text:span text:style-name="T1">Sat Aug 15</text:span></text:p>
      <text:h text:style-name="Heading_20_1" text:outline-level="1"><text:bookmark-start text:name="sports"/>SPORTS<text:bookmark-end text:name="sports"/></text:h>
      <text:h text:style-name="Heading_20_3" text:outline-level="3"><text:bookmark-start text:name="scott-rock-island-counties-13"/>Scott &amp; Rock Island Counties<text:bookmark-end text:name="scott-rock-island-counties-13"/></text:h>
      <text:h text:style-name="Heading_20_4" text:outline-level="4"><text:bookmark-start text:name="july-12"/>July<text:bookmark-end text:name="july-12"/></text:h>
      <text:p text:style-name="First_20_paragraph"><text:span text:style-name="T1">Quad Cities River Bandits vs. Dayton Dragons</text:span>, minor-league baseball game; Tue.-Fri. 6:30pm, Sat. 5:30pm, Sun. 1pm; $4-19.50; for information and tickets, call 563-324-3000… Modern Woodmen Park, 6:30pm <text:span text:style-name="T1">thru Fri Jul 31</text:span></text:p>
      <text:h text:style-name="Heading_20_4" text:outline-level="4"><text:bookmark-start text:name="august-17"/>August<text:bookmark-end text:name="august-17"/></text:h>
      <text:p text:style-name="First_20_paragraph"><text:span text:style-name="T1">Quad Cities River Bandits vs. Dayton Dragons</text:span>, minor-league baseball game; Tue.-Fri. 6:30pm, Sat. 5:30pm, Sun. 1pm; $4-19.50; for information and tickets, call 563-324-3000… Modern Woodmen Park, <text:span text:style-name="T1">Sat Aug 1 thru Sun Aug 2</text:span></text:p>
      <text:p text:style-name="Text_20_body"><text:span text:style-name="T1">Quad Cities River Bandits vs. Fort Wayne TinCaps</text:span>, minor-league baseball game; Tue.-Fri. 6:30pm, Sat. 5:30pm, Sun. 1pm; $4-19.50; for information and tickets, call 563-324-3000… Modern Woodmen Park, <text:span text:style-name="T1">Tue Aug 11 thru Sun Aug 16</text:span></text:p>
      <text:p text:style-name="Text_20_body"><text:span text:style-name="T1">Quad City Rollers Mixer</text:span>, an event in the 2026 Alternating Currents Festival; join the Quad City Rollers for an action-packed mixer featuring hard hits. and hometown athletes; the Quad City Rollers is the Quad Cities premier female and gender non-conforming flat-track roller derby league… Downtown Rock Island, 6pm <text:span text:style-name="T1">Fri Aug 14</text:span></text:p>
      <text:p text:style-name="Text_20_body"><text:span text:style-name="T1">Rumble in Rocktown</text:span>, an event in the 2026 Alternating Currents Festival; pro wrestling event presented by Wake Brewing and SCW… Wake Brewing Company, 3pm <text:span text:style-name="T1">Sun Aug 16</text:span></text:p>
      <text:p text:style-name="Text_20_body"><text:span text:style-name="T1">Quad Cities River Bandits vs. Beloit Sky Carp</text:span>, minor-league baseball game; Tue.-Fri. 6:30pm, Sat. 5:30pm, Sun. 1pm; $4-19.50; for information and tickets, call 563-324-3000… Modern Woodmen Park, <text:span text:style-name="T1">Tue Aug 25 thru Sun Aug 30</text:span></text:p>
      <text:h text:style-name="Heading_20_4" text:outline-level="4"><text:bookmark-start text:name="september-11"/>September<text:bookmark-end text:name="september-11"/></text:h>
      <text:p text:style-name="First_20_paragraph"><text:span text:style-name="T1">CASI’s Chip in Fore Seniors Golf Classic</text:span>, presented by Quad City Bank &amp; Trust; get your foursome together or register as a single and we will find you a foursome; for information, and to register, call 563-386-7477… Glynn’s Creek Golf Course, 9am <text:span text:style-name="T1">Fri Sep 4</text:span></text:p>
      <text:h text:style-name="Heading_20_1" text:outline-level="1"><text:bookmark-start text:name="events"/>EVENTS<text:bookmark-end text:name="events"/></text:h>
      <text:h text:style-name="Heading_20_3" text:outline-level="3"><text:bookmark-start text:name="scott-rock-island-counties-14"/>Scott &amp; Rock Island Counties<text:bookmark-end text:name="scott-rock-island-counties-14"/></text:h>
      <text:h text:style-name="Heading_20_4" text:outline-level="4"><text:bookmark-start text:name="july-13"/>July<text:bookmark-end text:name="july-13"/></text:h>
      <text:p text:style-name="First_20_paragraph"><text:span text:style-name="T1">A Night for Us</text:span>, RSVP by 7/24; caregivers, along with their relatives with dementia, are invited to a free evening of resources, mutual support, fellowship, guest speaker Dr. Elaine Eshbaugh, and more; for information, call 309-283-0555… Park Vista North Hill - East Moline, 4:30pm <text:span text:style-name="T1">Thu Jul 30</text:span></text:p>
      <text:p text:style-name="Text_20_body"><text:span text:style-name="T1">Game Night</text:span>, on Thursdays; try our daily cocktail or mocktail and enjoy board games… Ecdysiast Arts Museum, 7pm <text:span text:style-name="T1">Thu Jul 30</text:span></text:p>
      <text:p text:style-name="Text_20_body"><text:span text:style-name="T1">Open House &amp; Car Show</text:span>, by the QC Cruisers featuring both modern and classic cars; we will we offering information and tours on all levels of care, including independent living, memory care, and assisted living; light refreshments served; for information, call 309-752-9711… Park Vista North Hill - East Moline, 11am <text:span text:style-name="T1">Thu Jul 30</text:span></text:p>
      <text:p text:style-name="Text_20_body"><text:span text:style-name="T1">Study Hall: Teachers Night</text:span>, on Thursdays; for information, call 309-519-7899… Great River Brewery, 3pm <text:span text:style-name="T1">Thu Jul 30</text:span></text:p>
      <text:p text:style-name="Text_20_body"><text:span text:style-name="T1">Celebration Belle Riverboat Cruise w/ TJ Muller’s Jazz-O-Maniacs</text:span>, cruise down the Mississippi while enjoying lunch and live music, just like in Bix’s day!; TJ Muller’s Jazz-O-Maniacs will entertain you as you watch the beautiful scenery and take to the dance floor; a special event in the 2026 Bix Beiderbecke Memorial Jazz Festival; $63.95-65.95; for information, call 563-324-7170… Celebration Belle Landing, 11am <text:span text:style-name="T1">Fri Jul 31</text:span></text:p>
      <text:p text:style-name="Text_20_body"><text:span text:style-name="T1">Euchre Club</text:span>, on Fridays; if you don’t know how to play, someone will be available to teach you free; for information call 309-755-9614… East Moline Public Library, 2:30pm <text:span text:style-name="T1">Fri Jul 31</text:span></text:p>
      <text:p text:style-name="Text_20_body"><text:span text:style-name="T1">Food Truck Fridays</text:span>, weekly offerings will vary; guests are welcome to bring their Food Truck meal purchases into Green Tree Brewery, Mississippi River Distilling Company, Wide River Winery Tasting Room, or hang out near Aunt Hattie’s where there is outdoor seating… Downtown LeClaire, 5pm <text:span text:style-name="T1">Fri Jul 31</text:span></text:p>
      <text:p text:style-name="Text_20_body"><text:span text:style-name="T1">Gestalt, Gather &amp; Grow: Sweet Summer Social</text:span>, a fun, welcoming, and meaningful community event created to celebrate and support Gestalt Language Processors (GLPs) and their families; this event is all about creating a space where differences are understood, celebrated, and affirmed; featuring: a neurodiversity-affirming, child-friendly environment; opportunities to connect with other families; education about Gestalt Language Processing; fun summer activities for kids; and a welcoming space for everyone; free… Amity Point, 3pm <text:span text:style-name="T1">Fri Jul 31</text:span></text:p>
      <text:h text:style-name="Heading_20_4" text:outline-level="4"><text:bookmark-start text:name="august-18"/>August<text:bookmark-end text:name="august-18"/></text:h>
      <text:p text:style-name="First_20_paragraph"><text:span text:style-name="T1">39th Annual Heartland British Autofest</text:span>, hosted by the Quad Cities’ British Auto Club; the event showcases a stunning array of classic British cars, including elegant Jaguars, Land Rovers, MGs, Triumphs, Austin Healeys, and Mini Coopers, among others; DJ Daniel Stratman will be providing a great music mix and show related announcements; Hacienda Mexican Grill food truck will be available for food purchase along with all of the other great LeClaire restaurants; free; for information, call 414-801-9577… LeClaire Levee, 9am <text:span text:style-name="T1">Sat Aug 1</text:span></text:p>
      <text:p text:style-name="Text_20_body"><text:span text:style-name="T1">First Saturday Devotion to the Immaculate Heart of Mary</text:span>, Adoration at 7am and Holy Mass at 8am, with free breakfast and community gathering afterward; for information, call 563-322-0901… Holy Family Catholic Church, 7am <text:span text:style-name="T1">Sat Aug 1</text:span></text:p>
      <text:p text:style-name="Text_20_body"><text:span text:style-name="T1">Great River Brewery Game Night</text:span>, on Mondays until closing time; for information, call 309-519-7899… Great River Brewery, 6pm <text:span text:style-name="T1">Mon Aug 3 thru Mon Aug 31</text:span></text:p>
      <text:p text:style-name="Text_20_body"><text:span text:style-name="T1">SAL Community Services Drop-In</text:span>, on Mondays; drop-in hours do not require health insurance, and can assist with: •     Accessing childcare for children 6 weeks- 12 years old •     Accessing childcare for non-traditional hours of care, nights and weekends •     Information about how to become a licensed childcare provider •     Information and support with applying for and eligibility for the Illinois Child Care Assistance Program (Illinois CCAP) •     Enrollment in our Prevention Initiative program (for children 0-3 years old in Rock Island County) •     Enrollment in our Early Head Start program (for pregnant moms and children birth-age 3 in Rock Island, Henry, and Mercer counties) •     Enrollment in our IDHS home-visiting program (for children 0-5 years old in Rock Island… East Moline Public Library, noon <text:span text:style-name="T1">Mon Aug 3 thru Mon Aug 31</text:span></text:p>
      <text:p text:style-name="Text_20_body"><text:span text:style-name="T1">Bingo</text:span>, enjoy some free rounds of Bingo at the library for a chance to win a small prize; free; for information call 309-755-9614… East Moline Public Library, 2pm <text:span text:style-name="T1">Tue Aug 4</text:span></text:p>
      <text:p text:style-name="Text_20_body"><text:span text:style-name="T1">National Night Out at Longview Park</text:span>, gather together with your community and meet city departments; representatives of the Rock Island Public Library will be at this event with the Mobile Library, offering our library collection for checkout, library card registration, and other free information; free; for information, call 309-732-7323… Longview Park, 5pm <text:span text:style-name="T1">Tue Aug 4</text:span></text:p>
      <text:p text:style-name="Text_20_body"><text:span text:style-name="T1">David Casas Table Magic</text:span>, magician performs for the Mississippi Valley Fair; $5-12 daily admission; for information, call 563 326-5338… Mississippi Valley Fairgrounds Variety Tent, <text:span text:style-name="T1">Tue Aug 4 thru Thu Aug 6</text:span></text:p>
      <text:p text:style-name="Text_20_body"><text:span text:style-name="T1">TJ Regul Stage Show</text:span>, magician performs for the Mississippi Valley Fair; $5-12 daily admission; for information, call 563 326-5338… Mississippi Valley Fairgrounds Variety Tent, <text:span text:style-name="T1">Tue Aug 4 thru Thu Aug 6</text:span></text:p>
      <text:p text:style-name="Text_20_body"><text:span text:style-name="T1">2026 Mississippi Valley Fair</text:span>, thru Aug. 9; annual event featuring grandstand concerts, rides, attractions, vendors, children’s activities, and more; $5-12 daily admission (kids under three free), $100-120 Fun Cards, additional $30-80 fees for grandstand-concert tickets (comes with one-day fair admission); for information, call 563 326-5338… Mississippi Valley Fairgrounds, <text:span text:style-name="T1">Tue Aug 4 thru Sun Aug 9</text:span></text:p>
      <text:p text:style-name="Text_20_body"><text:span text:style-name="T1">Fundraiser Tuesday</text:span>, for information, call 309-519-7899… Great River Brewery, 5pm <text:span text:style-name="T1">Tue Aug 4 thru Tue Aug 25</text:span></text:p>
      <text:p text:style-name="Text_20_body"><text:span text:style-name="T1">The Talk of The Town</text:span>, on Tuesdays, hosted by DJ Powder (Tiana Washington); featuring local perspectives related to the world of arts, sports, and music; we highlight local change-makers who are making a difference in a variety of industries; listen to the show online at  tunein.com or Facebook/tianapowderwashington… KALA Radio 88.5 &amp; 105.5 FM, 6pm <text:span text:style-name="T1">Tue Aug 4 thru Tue Aug 25</text:span></text:p>
      <text:p text:style-name="Text_20_body"><text:span text:style-name="T1">Ice Cream Social</text:span>, event in the Mississippi Valley Fair; $5-12 daily admission; for information, call 563 326-5338… Mississippi Valley Fairgrounds Variety Tent, 3pm <text:span text:style-name="T1">Wed Aug 5</text:span></text:p>
      <text:p text:style-name="Text_20_body"><text:span text:style-name="T1">Fleet Feet Run Meet Up</text:span>, on Wednesdays; for information, call 309-519-7899… Great River Brewery, 6:30pm <text:span text:style-name="T1">Wed Aug 5 thru Wed Aug 26</text:span></text:p>
      <text:p text:style-name="Text_20_body"><text:span text:style-name="T1">Mahjong</text:span>, on Wednesdays; play some rounds of Mahjong at the library; all supplies will be provided. If you don’t know how to play, someone will be available to teach you; free; for information call 309-755-9614… East Moline Public Library, noon <text:span text:style-name="T1">Wed Aug 5 thru Wed Aug 26</text:span></text:p>
      <text:p text:style-name="Text_20_body"><text:span text:style-name="T1">Open Minds Open Mic</text:span>, on Wednesdays; bring your music, comedy, burlesque, and good vibes… Ecdysiast Arts Museum, 7pm <text:span text:style-name="T1">Wed Aug 5 thru Wed Aug 26</text:span></text:p>
      <text:p text:style-name="Text_20_body"><text:span text:style-name="T1">Game Night</text:span>, on Thursdays; try our daily cocktail or mocktail and enjoy board games… Ecdysiast Arts Museum, 7pm <text:span text:style-name="T1">Thu Aug 6 thru Thu Aug 27</text:span></text:p>
      <text:p text:style-name="Text_20_body"><text:span text:style-name="T1">Study Hall: Teachers Night</text:span>, on Thursdays; for information, call 309-519-7899… Great River Brewery, 3pm <text:span text:style-name="T1">Thu Aug 6 thru Thu Aug 27</text:span></text:p>
      <text:p text:style-name="Text_20_body"><text:span text:style-name="T1">Adult Lock-In</text:span>, we will do a craft, play games, and tour the library; dinner will be provided; free; for information, call 563-326-7832… Davenport Public Library - Eastern Avenue Branch, 4pm <text:span text:style-name="T1">Fri Aug 7</text:span></text:p>
      <text:p text:style-name="Text_20_body"><text:span text:style-name="T1">Corn Dog Eating Contest</text:span>, event in the Mississippi Valley Fair; $5-12 daily admission; for information, call 563 326-5338… Mississippi Valley Fairgrounds Variety Tent, noon <text:span text:style-name="T1">Fri Aug 7</text:span></text:p>
      <text:p text:style-name="Text_20_body"><text:span text:style-name="T1">First Friday Devotion to the Most Sacred Heart of Jesus</text:span>, with Adoration and confession at 4 pm, followed by 5:30 pm Holy Mass; for information, call 563-322-0901… Holy Family Catholic Church, 4pm <text:span text:style-name="T1">Fri Aug 7</text:span></text:p>
      <text:p text:style-name="Text_20_body"><text:span text:style-name="T1">Euchre Club</text:span>, on Fridays; if you don’t know how to play, someone will be available to teach you free; for information call 309-755-9614… East Moline Public Library, 2:30pm <text:span text:style-name="T1">Fri Aug 7 thru Fri Aug 28</text:span></text:p>
      <text:p text:style-name="Text_20_body"><text:span text:style-name="T1">Food Truck Fridays</text:span>, weekly offerings will vary; guests are welcome to bring their Food Truck meal purchases into Green Tree Brewery, Mississippi River Distilling Company, Wide River Winery Tasting Room, or hang out near Aunt Hattie’s where there is outdoor seating… Downtown LeClaire, 5pm <text:span text:style-name="T1">Fri Aug 7 thru Fri Aug 28</text:span></text:p>
      <text:p text:style-name="Text_20_body"><text:span text:style-name="T1">OWLT &amp; About: Freight House Farmers Market</text:span>, cool off in the shade of our awning, check out books, learn about Davenport Public Library services, and so much more; free; for information, call 563-326-7832… Freight House Farmer’s Market, 8am <text:span text:style-name="T1">Sat Aug 8</text:span></text:p>
      <text:p text:style-name="Text_20_body"><text:span text:style-name="T1">Bettendorf Public Library Chess Club</text:span>, join us for some friendly games of chess; no experience required; we are happy to teach you the rules to help you get started; all skill levels welcome; free; for information, call 563-344-4175… Bettendorf Public Library, 1:30pm <text:span text:style-name="T1">Sat Aug 8 thru Sat Aug 22</text:span></text:p>
      <text:p text:style-name="Text_20_body"><text:span text:style-name="T1">Talent Show</text:span>, event in the Mississippi Valley Fair; $5-12 daily admission; for information, call 563 326-5338… Mississippi Valley Fairgrounds Variety Tent, 1pm <text:span text:style-name="T1">Sun Aug 9</text:span></text:p>
      <text:p text:style-name="Text_20_body"><text:span text:style-name="T1">Veterans Parade</text:span>, event in the Mississippi Valley Fair; $5-12 daily admission; for information, call 563 326-5338… Mississippi Valley Fairgrounds Oldies Tent, noon <text:span text:style-name="T1">Sun Aug 9</text:span></text:p>
      <text:p text:style-name="Text_20_body"><text:span text:style-name="T1">Woodcarving Auction</text:span>, event in the Mississippi Valley Fair; $5-12 daily admission; for information, call 563 326-5338… Mississippi Valley Fairgrounds Craft Beer Tent, 2pm <text:span text:style-name="T1">Sun Aug 9</text:span></text:p>
      <text:p text:style-name="Text_20_body"><text:span text:style-name="T1">BTS Game Night: Bangtan Bingo</text:span>, play music bingo with BTS songs; Bangtan Bingo will have different bingo rounds to challenge your knowledge of Bangtan’s discography; come on your own, or in a group to enjoy some light snacks and meet other BTS Army; free; for information, call 309-732-7323… Rock Island Public Library - Southwest Branch, 5:30pm <text:span text:style-name="T1">Mon Aug 10</text:span></text:p>
      <text:p text:style-name="Text_20_body"><text:span text:style-name="T1">Plant Bingo</text:span>, enjoy Bingo, with all the prizes being plants; free; for information, call 309-524-2470… Moline Public Library, 6pm <text:span text:style-name="T1">Tue Aug 11</text:span></text:p>
      <text:p text:style-name="Text_20_body"><text:span text:style-name="T1">TEDxDavenport</text:span>, this year’s roster spans professional baseball, professional wrestling, responsible AI, gut biology, music touring, burlesque history, and community placemaking — seven speakers united by a single mission: to spark conversation, challenge assumptions, and inspire action across the Quad Cities and beyond; this year’s speakers: Aiden Landman, Danielle Colby, Mike Butcher, Alisha Espey, Padmini Soni, Brantley Hall, and Ettore “Big E” Ewen… The Last Picture House, 4:30pm <text:span text:style-name="T1">Wed Aug 12</text:span></text:p>
      <text:p text:style-name="Text_20_body"><text:span text:style-name="T1">Silent Disco</text:span>, an event in the 2026 Alternating Currents Festival; three DJs battle it out; by wearing the provided headphones, party-goers are able to switch back and forth between three channels featuring a variety of music… Arts Alley, 8:30pm <text:span text:style-name="T1">Thu Aug 13</text:span></text:p>
      <text:p text:style-name="Text_20_body"><text:span text:style-name="T1">2026 Great River Tug Fest LeClaire</text:span>, themed “The Greatest Pull on Earth,” a three-day festival including a carnival with live music, food vendors, and beer tent situated along our beautiful levy, a Grand Parade through town, 5k race, bags tournament, one of the largest fireworks shows in the region, and finally a tug-of-war competition across the longest river in the United States of America; $5-10, free for ages 9 &amp; under… LeClaire Levee, <text:span text:style-name="T1">Thu Aug 13 thru Sat Aug 15</text:span></text:p>
      <text:p text:style-name="Text_20_body"><text:span text:style-name="T1">2026 Great River Tug Fest Port Byron</text:span>, thru Aug. 15; the annual tug-of-war over the Mississippi River against LeClaire, with carnival events, live music, vendors, children’s activities, a bags tournament, fireworks, and more; Thu. free gate admission; Fri &amp; Sat. $5, ages 12 &amp; under free… Port Byron Levee, <text:span text:style-name="T1">Thu Aug 13 thru Sat Aug 15</text:span></text:p>
      <text:p text:style-name="Text_20_body"><text:span text:style-name="T1">Coffee &amp; Conversations</text:span>, coffee, light refreshments, and optional activities will be provided; this program is aimed to provide social connection and entertainment for retirement-aged community members; free; for information, call 309-732-7323… Rock Island Public Library - Southwest Branch, 10am <text:span text:style-name="T1">Thu Aug 13 thru Thu Aug 27</text:span></text:p>
      <text:p text:style-name="Text_20_body"><text:span text:style-name="T1">Paint the Town… Rainbow: Drag Show</text:span>, an event in the 2026 Alternating Currents Festival; a fierce and fabulous night of drag performances and unfiltered fun all hosted by Gleeful Events… UP Skybar &amp; Lounge, 9:30pm <text:span text:style-name="T1">Fri Aug 14</text:span></text:p>
      <text:p text:style-name="Text_20_body"><text:span text:style-name="T1">Viva La Divas: The Glamorous Life</text:span>, this high-energy night of glamour, fierce performances, and unforgettable looks brings together an incredible lineup of talent performers from across the Midwest; $10-12; for tickets and information, call 309-786-7733 ext. 2… The Circa ’21 Speakeasy, 8pm <text:span text:style-name="T1">Fri Aug 14</text:span></text:p>
      <text:p text:style-name="Text_20_body"><text:span text:style-name="T1">Bags Tournament</text:span>, the tournament features a blind draw format, cash payouts and a welcoming environment for all skill levels; registration is $15 per player, with food and beverages available for purchase throughout the event… Skinner Block Courtyard, 1pm <text:span text:style-name="T1">Sat Aug 15</text:span></text:p>
      <text:p text:style-name="Text_20_body"><text:span text:style-name="T1">Dark Desire Burlesque</text:span>, step into a world where sultry daydreams blur into seductive nightmares; Dark Desires invites you to a decadent evening of burlesque, blending the whimsical and the wicked in a tantalizing celebration of contrasts; $20-25; for tickets and information, call 309-786-7733 ext. 2… The Circa ’21 Speakeasy, 8pm <text:span text:style-name="T1">Sat Aug 15</text:span></text:p>
      <text:p text:style-name="Text_20_body"><text:span text:style-name="T1">Popular Astronomy Club Night Sky Viewing</text:span>, public observing will be held at the zoo on the third Saturday of every month through November; check sunset times to see when observing of night objects will begin; in the event that a public observing session must be postponed or cancelled due to weather, an announcement will be made on PAC’s Facebook page at https://www.facebook.com/QCPAC; free… Niabi Zoo, <text:span text:style-name="T1">Sat Aug 15</text:span></text:p>
      <text:p text:style-name="Text_20_body"><text:span text:style-name="T1">QC Farmers Market</text:span>, an event in the 2026 Alternating Currents Festival; the market will feature a vinyl DJ set and showcase by Quad Cities collective Just Let Go from the deck of Blue Collar Bagels; patrons may also enjoy prepared foods using market-fresh ingredients grown or produced within 50 miles of Downtown Rock Island… Downtown Rock Island, 8am <text:span text:style-name="T1">Sat Aug 15</text:span></text:p>
      <text:p text:style-name="Text_20_body"><text:span text:style-name="T1">River Action’s Floatzilla 2026</text:span>, hop in your kayak and join the largest paddling event on the Mississippi River this summer; choose your launch spot from seven different locations in the Quad Cities and make your way to Lake Potter at Sunset Park, Rock Island; once you arrive you can enjoy the lake, local food trucks, and live music while you wait for the annual attempt to set the world record for largest flotilla of kayaks and canoes; with an optional 10-Mile Dam to Dam Kayak Race; for all ages; for information, call 563-322-2969… Sunset Park, 8am <text:span text:style-name="T1">Sat Aug 15</text:span></text:p>
      <text:p text:style-name="Text_20_body"><text:span text:style-name="T1">Silent Disco</text:span>, an event in the 2026 Alternating Currents Festival; three DJs battle it out; by wearing the provided headphones, party-goers are able to switch back and forth between three channels featuring a variety of music… Davenport SkyBridge, 9pm <text:span text:style-name="T1">Sat Aug 15</text:span></text:p>
      <text:p text:style-name="Text_20_body"><text:span text:style-name="T1">The Idea Factory Pitch-Off</text:span>, an event in the 2026 Alternating Currents Festival; the event brings together up to ten of the area’s most promising teams for an evening of high-energy competition, where each group has just three minutes to pitch their idea and two minutes to field questions from the judges… The Last Picture House, 3pm <text:span text:style-name="T1">Sat Aug 15</text:span></text:p>
      <text:p text:style-name="Text_20_body"><text:span text:style-name="T1">Adult Bingo</text:span>, adults are invited to play bingo at the library and win prizes; free; for information, call 563-326-7832… Davenport Public Library - Fairmount Street Branch, 3pm <text:span text:style-name="T1">Mon Aug 17</text:span></text:p>
      <text:p text:style-name="Text_20_body"><text:span text:style-name="T1">Adult Game Night</text:span>, join us for an hour of playing board games, laughing, and having fun; we’ll have games available like Yahtzee, Clue, 5-Minute Mysteries, Sorry, and more; free; for information, e-mail admin@silvislibrary.org or call 309-755-3393… Silvis Public Library, 5pm <text:span text:style-name="T1">Mon Aug 17</text:span></text:p>
      <text:p text:style-name="Text_20_body"><text:span text:style-name="T1">Death Cafe</text:span>, people, often strangers, gather to eat treats, drink coffee, and discuss death; our objective is “to increase awareness of death with a view to helping people make the most of their (finite) lives”; free; for information, call 563-326-7832… Davenport Public Library - Eastern Avenue Branch, 5:30pm <text:span text:style-name="T1">Wed Aug 19</text:span></text:p>
      <text:p text:style-name="Text_20_body"><text:span text:style-name="T1">2026 Central States Shrine Association Ceremonial Session</text:span>, thru Aug. 22; the event will offer a full lineup of spirited activities and competitions, a grand parade through downtown Davenport, marketplace experiences, the popular pub crawl, Legion of Honor Luncheon, golf tournament, and themed banquets… Kaaba Shriners, <text:span text:style-name="T1">Wed Aug 19 thru Sat Aug 22</text:span></text:p>
      <text:p text:style-name="Text_20_body"><text:span text:style-name="T1">Zoo Night</text:span>, enjoy a longer day at the zoo, with last entrance at 7pm; for information, call 309-799-3482… Niabi Zoo, 10am <text:span text:style-name="T1">Thu Aug 20</text:span></text:p>
      <text:p text:style-name="Text_20_body"><text:span text:style-name="T1">Culture Bright Summer Series &amp; Art of the Brew</text:span>, experience an evening of country music and craft beer with music legends Lorrie Morgan and Suzy Bugguss, alongside local artist Angela Meyer, as they light up the night on the Figge’s plaza; 6pm doors and craft brew tastings, 7pm concert; $20-40; for information, call 563-326-7804… Figge Art Museum, 6pm <text:span text:style-name="T1">Fri Aug 21</text:span></text:p>
      <text:p text:style-name="Text_20_body"><text:span text:style-name="T1">African Painted Dog Day</text:span>, you can paint a painted dog, solve puzzles for prizes, and purchase unique gift items to support Painted Dog Research in Zimbabwe; free with general admission; for information, call 309-799-3482… Niabi Zoo, 10am <text:span text:style-name="T1">Sat Aug 22</text:span></text:p>
      <text:p text:style-name="Text_20_body"><text:span text:style-name="T1">End of Summer Reading Bash</text:span>, join your favorite library staff and other community organizations for an end of the summer celebration; summer reading prize winners will be announced at the party; free; for information, call 563-326-7832… Vander Veer Botanical Park, 10am <text:span text:style-name="T1">Sat Aug 22</text:span></text:p>
      <text:h text:style-name="Heading_20_4" text:outline-level="4"><text:bookmark-start text:name="september-12"/>September<text:bookmark-end text:name="september-12"/></text:h>
      <text:p text:style-name="First_20_paragraph"><text:span text:style-name="T1">Fundraiser Tuesday</text:span>, for information, call 309-519-7899… Great River Brewery, 5pm <text:span text:style-name="T1">Tue Sep 1</text:span></text:p>
      <text:p text:style-name="Text_20_body"><text:span text:style-name="T1">The Talk of The Town</text:span>, on Tuesdays, hosted by DJ Powder (Tiana Washington); featuring local perspectives related to the world of arts, sports, and music; we highlight local change-makers who are making a difference in a variety of industries; listen to the show online at  tunein.com or Facebook/tianapowderwashington… KALA Radio 88.5 &amp; 105.5 FM, 6pm <text:span text:style-name="T1">Tue Sep 1</text:span></text:p>
      <text:p text:style-name="Text_20_body"><text:span text:style-name="T1">Fleet Feet Run Meet Up</text:span>, on Wednesdays; for information, call 309-519-7899… Great River Brewery, 6:30pm <text:span text:style-name="T1">Wed Sep 2</text:span></text:p>
      <text:p text:style-name="Text_20_body"><text:span text:style-name="T1">Mahjong</text:span>, on Wednesdays; play some rounds of Mahjong at the library; all supplies will be provided. If you don’t know how to play, someone will be available to teach you; free; for information call 309-755-9614… East Moline Public Library, noon <text:span text:style-name="T1">Wed Sep 2</text:span></text:p>
      <text:p text:style-name="Text_20_body"><text:span text:style-name="T1">Open Minds Open Mic</text:span>, on Wednesdays; bring your music, comedy, burlesque, and good vibes… Ecdysiast Arts Museum, 7pm <text:span text:style-name="T1">Wed Sep 2</text:span></text:p>
      <text:p text:style-name="Text_20_body"><text:span text:style-name="T1">Game Night</text:span>, on Thursdays; try our daily cocktail or mocktail and enjoy board games… Ecdysiast Arts Museum, 7pm <text:span text:style-name="T1">Thu Sep 3</text:span></text:p>
      <text:p text:style-name="Text_20_body"><text:span text:style-name="T1">Guided Bird Walk with the Quad City Audubon Society</text:span>, this walk will begin by the Black Hawk statue at the Watch Tower Lodge, and will be led by Tim Murphy, President of the Quad City Audubon Society; lender binoculars will be available for use during this program; free; for information, call 309-732-7323… Black Hawk State Historic Site, 8am <text:span text:style-name="T1">Thu Sep 3</text:span></text:p>
      <text:p text:style-name="Text_20_body"><text:span text:style-name="T1">Study Hall: Teachers Night</text:span>, on Thursdays; for information, call 309-519-7899… Great River Brewery, 3pm <text:span text:style-name="T1">Thu Sep 3</text:span></text:p>
      <text:p text:style-name="Text_20_body"><text:span text:style-name="T1">Euchre Club</text:span>, on Fridays; if you don’t know how to play, someone will be available to teach you free; for information call 309-755-9614… East Moline Public Library, 2:30pm <text:span text:style-name="T1">Fri Sep 4</text:span></text:p>
      <text:p text:style-name="Text_20_body"><text:span text:style-name="T1">First Friday Devotion to the Most Sacred Heart of Jesus</text:span>, with Adoration and confession at 4 pm, followed by 5:30 pm Holy Mass; for information, call 563-322-0901… Holy Family Catholic Church, 4pm <text:span text:style-name="T1">Fri Sep 4</text:span></text:p>
      <text:p text:style-name="Text_20_body"><text:span text:style-name="T1">Food Truck Fridays</text:span>, weekly offerings will vary; guests are welcome to bring their Food Truck meal purchases into Green Tree Brewery, Mississippi River Distilling Company, Wide River Winery Tasting Room, or hang out near Aunt Hattie’s where there is outdoor seating… Downtown LeClaire, 5pm <text:span text:style-name="T1">Fri Sep 4</text:span></text:p>
      <text:p text:style-name="Text_20_body"><text:span text:style-name="T1">Viva La Divas</text:span>, the premier drag show in the area showcasing the best performers from across the Midwest; the show cast includes the beautiful, talented Miss Jaide, Milange and Justine Thyme; $10-12; for tickets and information, call 309-786-7733 ext. 2… The Circa ’21 Speakeasy, 8pm <text:span text:style-name="T1">Fri Sep 4</text:span></text:p>
      <text:p text:style-name="Text_20_body"><text:span text:style-name="T1">Bettendorf Public Library Chess Club</text:span>, join us for some friendly games of chess; no experience required; we are happy to teach you the rules to help you get started; all skill levels welcome; free; for information, call 563-344-4175… Bettendorf Public Library, 1:30pm <text:span text:style-name="T1">Sat Sep 5</text:span></text:p>
      <text:p text:style-name="Text_20_body"><text:span text:style-name="T1">First Saturday Devotion to the Immaculate Heart of Mary</text:span>, Adoration at 7am and Holy Mass at 8am, with free breakfast and community gathering afterward; for information, call 563-322-0901… Holy Family Catholic Church, 7am <text:span text:style-name="T1">Sat Sep 5</text:span></text:p>
      <text:p text:style-name="Text_20_body"><text:span text:style-name="T1">20th Annual Mutt Strut</text:span>, hosted by the Quad City Animal Welfare Center; bring your family, friends, and leashed canine companions for an afternoon filled with fun, shopping, games, and community spirit; with Andy McCray from WHBF returning as our Master of Ceremonies for this special anniversary celebration; enjoy a casual half mile dog walk and visit a variety of local vendors and community partners; $25 registration includes a commemorative 20th Annual Mutt Strut T-shirt and a Goodie Bag while supplies last; bring a bag of cat or dog food to donate to the Quad City Animal Welfare Center, and you’ll be entered into a drawing to win a $100 Petco Gift Card; for… Camden Park, noon <text:span text:style-name="T1">Sun Sep 6</text:span></text:p>
      <text:p text:style-name="Text_20_body"><text:span text:style-name="T1">Great River Brewery Game Night</text:span>, on Mondays until closing time; for information, call 309-519-7899… Great River Brewery, 6pm <text:span text:style-name="T1">Mon Sep 7</text:span></text:p>
      <text:p text:style-name="Text_20_body"><text:span text:style-name="T1">Rock Island Labor Day Parade</text:span>, themed “Marching through 250 years of American history”; free… Downtown Rock Island, 9:30am <text:span text:style-name="T1">Mon Sep 7</text:span></text:p>
      <text:p text:style-name="Text_20_body"><text:span text:style-name="T1">SAL Community Services Drop-In</text:span>, on Mondays; drop-in hours do not require health insurance, and can assist with: •     Accessing childcare for children 6 weeks- 12 years old •     Accessing childcare for non-traditional hours of care, nights and weekends •     Information about how to become a licensed childcare provider •     Information and support with applying for and eligibility for the Illinois Child Care Assistance Program (Illinois CCAP) •     Enrollment in our Prevention Initiative program (for children 0-3 years old in Rock Island County) •     Enrollment in our Early Head Start program (for pregnant moms and children birth-age 3 in Rock Island, Henry, and Mercer counties) •     Enrollment in our IDHS home-visiting program (for children 0-5 years old in Rock Island… East Moline Public Library, noon <text:span text:style-name="T1">Mon Sep 7</text:span></text:p>
      <text:h text:style-name="Heading_20_3" text:outline-level="3"><text:bookmark-start text:name="outlying-areas-8"/>Outlying Areas<text:bookmark-end text:name="outlying-areas-8"/></text:h>
      <text:h text:style-name="Heading_20_4" text:outline-level="4"><text:bookmark-start text:name="august-19"/>August<text:bookmark-end text:name="august-19"/></text:h>
      <text:p text:style-name="First_20_paragraph"><text:span text:style-name="T1">Cross Quarter Day Dawn Hike</text:span>, join park rangers to hike to Fire Point and see the sunrise over the “String of Pearls” mound group on the halfway point between the summer solstice and the fall equinox; for information, call 563-873-3491… Effigy Mounds National Monument, 5am <text:span text:style-name="T1">Sat Aug 1</text:span></text:p>
      <text:p text:style-name="Text_20_body"><text:span text:style-name="T1">Take Charge Summer Open House</text:span>, prospective Sandburg students and their families are invited to explore opportunities available at the college and complete important next steps before the fall semester begins; meet faculty and staff, register for classes and find the support you need to start the academic year on a strong note; attendees will have the opportunity to take the Accuplacer placement test, go on a guided campus tour — including the newly constructed Science &amp; Technology Center and recently renovated Student Center — and connect with Sandburg staff and faculty whose mission is to help you succeed; for information, call 309-345-3500 or email admissions@sandburg.edu… Carl Sandburg College, 9am <text:span text:style-name="T1">Sat Aug 1</text:span></text:p>
      <text:p text:style-name="Text_20_body"><text:span text:style-name="T1">Maquoketa Farmers Market</text:span>, on Tuesdays; featuring fresh, homemade, handmade baked goods, pork products, produce, jams and jellies, crafts, plants, strawberries and sweet corn in season, and more; musicians will perform each week on the park’s new Ann and Bob Osterhaus stage; local nonprofits will host a food stand each week; vendor booths will be situated around the perimeter of the park so that customers can browse and buy while walking on secure pavement; throughout the season, we’ll host activities and contests as in previous years, including Christmas in July, baking contests, pumpkin carving, and more… Glovik Community Park, 4pm <text:span text:style-name="T1">Tue Aug 4 thru Tue Aug 25</text:span></text:p>
      <text:p text:style-name="Text_20_body"><text:span text:style-name="T1">Mass on the Prairie</text:span>, for information, e-mail olpretreat@chmiowa.org and call 563-374-1092… Our Lady of the Prairie Retreat, 10am <text:span text:style-name="T1">Wed Aug 5</text:span></text:p>
      <text:p text:style-name="Text_20_body"><text:span text:style-name="T1">Worship Experience</text:span>, a family-friendly worship event that is suitable for all ages, races, genders, and children; the program will feature live worship music, praise, prayer, and an inspirational message; there is no adult language, violence, or inappropriate content; attendees are welcome to take photos and short videos for personal use during the event, provided they do not disrupt the worship experience or block others’ view; for information, call 319-248-9370… Coralville Center for the Performing Arts, 6pm <text:span text:style-name="T1">Sat Aug 8</text:span></text:p>
      <text:p text:style-name="Text_20_body"><text:span text:style-name="T1">Marching Bears Hike</text:span>, join park rangers to hike to the Marching Bears mound group in our South Unit; meet the ranger at the Day Use area along Highway 76 and the Mississippi River; the hike is approximately 4 miles round trip with a steep incline to get to the top of the bluffs; for information, call 563-873-3491… Effigy Mounds National Monument, 9:30am <text:span text:style-name="T1">Sat Aug 22</text:span></text:p>
      <text:p text:style-name="Text_20_body"><text:span text:style-name="T1">National Park Service Birthday Party</text:span>, join park rangers for a piece of cake to celebrate the 114th birthday of the service; stay and explore our museum and our hiking trails; for information, call 563-873-3491… Effigy Mounds National Monument, 1pm <text:span text:style-name="T1">Tue Aug 25</text:span></text:p>
      <text:h text:style-name="Heading_20_4" text:outline-level="4"><text:bookmark-start text:name="september-13"/>September<text:bookmark-end text:name="september-13"/></text:h>
      <text:p text:style-name="First_20_paragraph"><text:span text:style-name="T1">Maquoketa Farmers Market</text:span>, on Tuesdays; featuring fresh, homemade, handmade baked goods, pork products, produce, jams and jellies, crafts, plants, strawberries and sweet corn in season, and more; musicians will perform each week on the park’s new Ann and Bob Osterhaus stage; local nonprofits will host a food stand each week; vendor booths will be situated around the perimeter of the park so that customers can browse and buy while walking on secure pavement; throughout the season, we’ll host activities and contests as in previous years, including Christmas in July, baking contests, pumpkin carving, and more… Glovik Community Park, 4pm <text:span text:style-name="T1">Tue Sep 1</text:span></text:p>
      <text:h text:style-name="Heading_20_3" text:outline-level="3"><text:bookmark-start text:name="unspecified"/>Unspecified<text:bookmark-end text:name="unspecified"/></text:h>
      <text:h text:style-name="Heading_20_4" text:outline-level="4"><text:bookmark-start text:name="august-20"/>August<text:bookmark-end text:name="august-20"/></text:h>
      <text:p text:style-name="First_20_paragraph"><text:span text:style-name="T1">Across the Starstream</text:span>, on the first Sat. of the month; a sci-fi/tabletop/actual-play podcast using a game system based off Dungeons &amp; Dragons, in a far future setting centering around a star system named after the Quad Cities; Perin McGrath acts as Game Master, and the show also stars Jace Mathenia, Chenoa Henderson, Joshua Kahn, and Maverick Solomon… <text:span text:style-name="T1">Sat Aug 1</text:span></text:p>
      <text:p text:style-name="Text_20_body"><text:span text:style-name="T1">Alternating Currents 2026</text:span>, thru Aug. 16; the return of the annual music, film, art and comedy festival that celebrates and promotes Quad Cities businesses, held in the cities’ downtown districts; the event will take place across more than two dozen venues in downtown Davenport along with key performances in downtown Rock Island and Bettendorf; AC features more than 200 musical performances, comedy sets, film screenings, and local art displays; free… <text:span text:style-name="T1">Thu Aug 13 thru Sun Aug 16</text:span></text:p>
      <text:p text:style-name="Text_20_body"><text:span text:style-name="T1">Aqua Palooza with Rock Falls River Chase</text:span>, Aug. 15 &amp; 16; Rock Falls River Chase, Rock Falls Optimist Club, and Rock Falls Tourism are teaming up to bring two exciting days of entertainment; Saturday features the Rock Falls Optimist Club Fishing Derby at Centennial Park, thrilling Rock Falls River Chase boat races at Sewards Park, and an evening concert with the Brotherhood Band at RB&amp;W District Park; Sunday keeps the excitement going with more boat races at Sewards Park, the Sauk Valley Ski Shows Duck Race, and a brand-new event—the Cardboard Regatta at Centennial Park; food vendors will be at all locations; for information, call 815-622-1106 and… Downtown Rock Falls, <text:span text:style-name="T1">Sat Aug 15 thru Sun Aug 16</text:span></text:p>
      <text:h text:style-name="Heading_20_4" text:outline-level="4"><text:bookmark-start text:name="september-14"/>September<text:bookmark-end text:name="september-14"/></text:h>
      <text:p text:style-name="First_20_paragraph"><text:span text:style-name="T1">Across the Starstream</text:span>, on the first Sat. of the month; a sci-fi/tabletop/actual-play podcast using a game system based off Dungeons &amp; Dragons, in a far future setting centering around a star system named after the Quad Cities; Perin McGrath acts as Game Master, and the show also stars Jace Mathenia, Chenoa Henderson, Joshua Kahn, and Maverick Solomon… <text:span text:style-name="T1">Sat Sep 5</text:span></text:p>
      <text:h text:style-name="Heading_20_1" text:outline-level="1"><text:bookmark-start text:name="lectures"/>LECTURES<text:bookmark-end text:name="lectures"/></text:h>
      <text:h text:style-name="Heading_20_3" text:outline-level="3"><text:bookmark-start text:name="scott-rock-island-counties-15"/>Scott &amp; Rock Island Counties<text:bookmark-end text:name="scott-rock-island-counties-15"/></text:h>
      <text:h text:style-name="Heading_20_4" text:outline-level="4"><text:bookmark-start text:name="july-14"/>July<text:bookmark-end text:name="july-14"/></text:h>
      <text:p text:style-name="First_20_paragraph"><text:span text:style-name="T1">Bix &amp; Friends</text:span>, presentation in River Action’s Channel Cat Talks series; with Josh Duffee, Musician &amp; Jazz Historian; Duffee celebrates the music of the 1920s by playing recordings and talking about the music that Bix Beiderbecke and other groups recorded during the Roaring 20s; sign up for both days, as the music and information will be different for each Channel Cat event; Tue. &amp; Thu. 9-10:45am; $20; for information and to register, call 563-322-2969… Riverbend Commons Dock, 9am <text:span text:style-name="T1">Thu Jul 30</text:span></text:p>
      <text:p text:style-name="Text_20_body"><text:span text:style-name="T1">Career and College Counseling</text:span>, on Thursdays; receive assistance on: career guidance and assessments, college information and referrals, resumes, job searches, assistance accessing financial aid for college/training, and apprenticeship information; no appointment is necessary; free; for information, call 309-755-9614… East Moline Public Library, 3pm <text:span text:style-name="T1">Thu Jul 30</text:span></text:p>
      <text:h text:style-name="Heading_20_4" text:outline-level="4"><text:bookmark-start text:name="august-21"/>August<text:bookmark-end text:name="august-21"/></text:h>
      <text:p text:style-name="First_20_paragraph"><text:span text:style-name="T1">Roosevelt’s Guns</text:span>, firearms historian, Seth Isaacson from the Rock Island Auction House will highlights variety of firearms owned by or related to our 26th president; free; for information, call 563-326-7832… Davenport Public Library - Eastern Avenue Branch, 3pm <text:span text:style-name="T1">Sat Aug 1</text:span></text:p>
      <text:p text:style-name="Text_20_body"><text:span text:style-name="T1">Scott County Iowa Genealogical Society: </text:span>“<text:span text:style-name="T1">Fable or Fact? Verifying Old Family Stories</text:span>”<text:span text:style-name="T1"> with Sunny Morton</text:span>, oin us to see if you can unravel your family stories to reveal the truth beneath; free; for information, call 563-326-7832… Davenport Public Library - Main Branch, 1pm <text:span text:style-name="T1">Sat Aug 1</text:span></text:p>
      <text:p text:style-name="Text_20_body"><text:span text:style-name="T1">Sylvan Island: Unique Creation &amp; Present Uses</text:span>, Wed. 6:30pm and Sat. 9am; presentation in River Action’s Riverine Walks series; led by Norm Moline, Retired Augustana Professor; south of Arsenal Island is the Sylvan Slough channel of the Mississippi River; water power in the mid-1800s enabled industrial growth and the creation of Sylvan Island in 1869 to produce more power; explore the island’s history, including its last 50 years as a unique nature and history park; meet at: Sylvan Island Gateway Park, 111 1st Ave., Moline, IL; $10; for information and to register, call 563-322-2969… Riverbend Commons Dock, 9am <text:span text:style-name="T1">Sat Aug 1</text:span></text:p>
      <text:p text:style-name="Text_20_body"><text:span text:style-name="T1">Cooking with Catalina: Mexican Rice and Molé</text:span>, join Catalina as she cooks up traditional Mexican dishes; this time it will be Mexican Rice and Molé; she’ll be sharing her recipes and showing us how it’s done; recipes will be available; free; for information, e-mail admin@silvislibrary.org or call 309-755-3393… Silvis Public Library, 4:30pm <text:span text:style-name="T1">Mon Aug 3</text:span></text:p>
      <text:p text:style-name="Text_20_body"><text:span text:style-name="T1">Drop-in Computer Skills &amp; Job Search Assistance w/ Goodwill of the Heartland</text:span>, on Mondays; one-on-one assistance from a representative from Goodwill of the Heartland’s Helms Career Center; no appointment or computer skills necessary; free; for information, call 309-732-7323… Rock Island Public Library - Downtown Library, 3pm <text:span text:style-name="T1">Mon Aug 3 thru Mon Aug 31</text:span></text:p>
      <text:p text:style-name="Text_20_body"><text:span text:style-name="T1">Know Before You Ride</text:span>, for those with an e-bike, e-scooter, or e-moto, the library, Police Department, and Parks &amp; Recreation will share everything you need to know about riding safely and respectfully and following the rules of the road; for information, call 563-289-6007 or e-mail library@leclaireiowa.gov… LeClaire Community Library, 6pm <text:span text:style-name="T1">Tue Aug 4</text:span></text:p>
      <text:p text:style-name="Text_20_body"><text:span text:style-name="T1">Barrio Communities in the Quad Cities</text:span>, presentation in River Action’s Channel Cat Talks series; with Micaela Terronez, Special Collections Librarian, Augustana College; Terronez’s presentation will include the historical reasons for the high influx of Mexican migrants to the Quad Cities in the early 20th century, as well as the personal experiences of individuals and families living in these working-class neighborhoods, or barrios; Tue. &amp; Thu. 9-10:45am; $20; for information and to register, call 563-322-2969… Riverbend Commons Dock, 9am <text:span text:style-name="T1">Tue Aug 4 thru Thu Aug 6</text:span></text:p>
      <text:p text:style-name="Text_20_body"><text:span text:style-name="T1">Philosophy Pub: Liberties and Civic Friendship</text:span>, with w/Julia Gromm (MA Ohio University ’26, Augustana ’24); explore whether there really is a distinction between negative and positive liberties, and whether civil friendship is really the most necessary sort of relationship for just, democratic societies; free; for information, call 309-200-0978… Rozz-Tox, 6pm <text:span text:style-name="T1">Wed Aug 5</text:span></text:p>
      <text:p text:style-name="Text_20_body"><text:span text:style-name="T1">Milan Bottoms: QC’s Wetland Wonder</text:span>, Wed. 6:30pm and Sat. 9am; presentation in River Action’s Riverine Walks series; led by Jon Duyvejonck, Biologist, US Fish &amp; Wildlife; explore the biodiversity of a 3,500 acre wetland ecosystem in the Quad Cities; this habitat is home to several federally-endangered species and one of the largest documented Bald Eagle night roosts; see wetland wildlife and learn how Milan Bottoms mitigates flooding and filters pollutants; meet at: 5405 78th Ave. W, Milan, IL - park a 1/4 mile down the lane; $10; for information and to register, call 563-322-2969… Riverbend Commons Dock, <text:span text:style-name="T1">Wed Aug 5 thru Sat Aug 8</text:span></text:p>
      <text:p text:style-name="Text_20_body"><text:span text:style-name="T1">Research Your Revolutionary War Ancestors</text:span>, join us as we share effective tools and advice for researching Revolutionary War ancestors; we will discuss family history resources documenting the United States Revolutionary War found in the Richardson-Sloane Special Collections Center and online; for information, call 563-326-7832… Davenport Public Library - Main Branch, 1pm <text:span text:style-name="T1">Thu Aug 6</text:span></text:p>
      <text:p text:style-name="Text_20_body"><text:span text:style-name="T1">Trader Broes</text:span>, train to be a wolf of Wall Street without spending a dime; we’ll get together to discuss strategies for success in the real stock market using simulated money at TradingView.com; free; for information, call 563-326-7832… Davenport Public Library - Fairmount Street Branch, 6pm <text:span text:style-name="T1">Thu Aug 6</text:span></text:p>
      <text:p text:style-name="Text_20_body"><text:span text:style-name="T1">Career and College Counseling</text:span>, on Thursdays; receive assistance on: career guidance and assessments, college information and referrals, resumes, job searches, assistance accessing financial aid for college/training, and apprenticeship information; no appointment is necessary; free; for information, call 309-755-9614… East Moline Public Library, 3pm <text:span text:style-name="T1">Thu Aug 6 thru Thu Aug 27</text:span></text:p>
      <text:p text:style-name="Text_20_body"><text:span text:style-name="T1">Know Your Rights and Emergency Preparedness for Immigrants and Refugees</text:span>, led by Quad Cities Alliance for Immigrants and Refugees; participants will leave the session better informed, more confident and more prepared to protect themselves and their families; for information, e-mail olpretreat@chmiowa.org and call 563-374-1092… Humility of Mary Center, 10am <text:span text:style-name="T1">Fri Aug 7</text:span></text:p>
      <text:p text:style-name="Text_20_body"><text:span text:style-name="T1">Need for Seed! with Nahant Marsh</text:span>, join us as we investigate the clever ways native plants spread their seeds, examine real seed specimens, and discover how these tiny travelers shape the landscapes and ecosystems around us; free; for information, call 309-732-7323… Rock Island Public Library - Downtown Library, 2pm <text:span text:style-name="T1">Tue Aug 11</text:span></text:p>
      <text:p text:style-name="Text_20_body"><text:span text:style-name="T1">The Mosaic of Our Mississippi River Landscape</text:span>, presentation in River Action’s Channel Cat Talks series; with Norm Moline, Retired Augustana Professor; this area has a unique geologic history, a divided river channel around Arsenal Island, and a flow modified by the dams; this sets the context for a wide variety of riverfronts, from intense use to open space; we will discuss this mix of natural and cultural features that add to the character of our area; Tue. &amp; Thu. 9-10:45am; $20; for information and to register, call 563-322-2969… Riverbend Commons Dock, 9am <text:span text:style-name="T1">Tue Aug 11 thru Thu Aug 13</text:span></text:p>
      <text:p text:style-name="Text_20_body"><text:span text:style-name="T1">TEDxDavenport</text:span>, this year’s roster spans professional baseball, professional wrestling, responsible AI, gut biology, music touring, burlesque history, and community placemaking — seven speakers united by a single mission: to spark conversation, challenge assumptions, and inspire action across the Quad Cities and beyond; this year’s speakers: Aiden Landman, Danielle Colby, Mike Butcher, Alisha Espey, Padmini Soni, Brantley Hall, and Ettore “Big E” Ewen… The Last Picture House, 4:30pm <text:span text:style-name="T1">Wed Aug 12</text:span></text:p>
      <text:p text:style-name="Text_20_body"><text:span text:style-name="T1">The Turning Tide: How the War Began to Shift in the Favor of the Americans and the Conclusion of Hostilities</text:span>, this will discuss the later portion of the war as well as the conclusion of the military conflict; a program in the Rock Island Arsenal Series: American Revolution on the 250th Anniversary of Our Nation; free; for information, call 309-732-7323… Rock Island Public Library - Downtown Library, 2pm <text:span text:style-name="T1">Wed Aug 12</text:span></text:p>
      <text:p text:style-name="Text_20_body"><text:span text:style-name="T1">The Turning Tide: How the War Began to Shift in the Favor of the Americans and the Conclusion of Hostilities</text:span>, this will discuss the later portion of the war as well as the conclusion of the military conflict; a program in the Rock Island Arsenal Series: American Revolution on the 250th Anniversary of Our Nation; free; for information, call 563-326-7832… Davenport Public Library - Eastern Avenue Branch, 6pm <text:span text:style-name="T1">Wed Aug 12</text:span></text:p>
      <text:p text:style-name="Text_20_body"><text:span text:style-name="T1">The Legacy of the Lumber Baron Era in the QC</text:span>, Wed. 6:30pm and Sat. 9am; presentation in River Action’s Riverine Walks series; led by Natalie Linville-Mass, President, QC PastPort; walk through the 1840’s - 1880’s to experience what the lumber industry meant to this area and how many aspects of this era can still be seen today; learn about five of the dominant lumber mills, some of the key players who worked to develop this area, and how they affect us today; meet at: 2100 E River Dr., Davenport, IA; $10; for information and to register, call 563-322-2969… Riverbend Commons Dock, <text:span text:style-name="T1">Wed Aug 12 thru Sat Aug 15</text:span></text:p>
      <text:p text:style-name="Text_20_body"><text:span text:style-name="T1">Designing the QC: Untold and Unusual Stories Part 1</text:span>, Ellen Shapley explores architects, trends, and styles that created our unique sense of place; free; for information, call 563-326-7832… Davenport Public Library - Fairmount Street Branch, 6:30pm <text:span text:style-name="T1">Thu Aug 13</text:span></text:p>
      <text:p text:style-name="Text_20_body"><text:span text:style-name="T1">How to Make This! An Idea Factory Cooking Event with Chef Chad Cushman</text:span>, an event in the 2026 Alternating Currents Festival; a lively, behind-the-scenes cooking experience with Chef Chad Cushman… The Last Picture House, noon <text:span text:style-name="T1">Sat Aug 15</text:span></text:p>
      <text:p text:style-name="Text_20_body"><text:span text:style-name="T1">Q-C History Hop: Davenport City Cemetery</text:span>, with the Parks and Recreation Department, Davenport City Cemetery Partnership strives to preserve and to share the history of the oldest cemetery in Scott County; members of the Partnership will be providing a tour featuring the history of this distinguished cemetery and its notable local citizens and veterans from the U.S. Military and Schleswig-Holstein Kampfgenossen who are buried there; please wear weather-appropriate clothing and comfortable shoes; this is an outdoor event and is subject to change due to weather; free; for information, call 563-326-7832… Davenport City Cemetery, 10am <text:span text:style-name="T1">Sat Aug 15</text:span></text:p>
      <text:p text:style-name="Text_20_body"><text:span text:style-name="T1">Real Conversations Live</text:span>, an event in the 2026 Alternating Currents Festival; join your favorite KWQC presenters in exploring the Black perspective and the lived experience of Black people in the Quad Cities alongside community members, creating space for honest, respectful dialogue about the issues impacting the community every day… The Last Picture House, 4:45pm <text:span text:style-name="T1">Sat Aug 15</text:span></text:p>
      <text:p text:style-name="Text_20_body"><text:span text:style-name="T1">The Idea Factory Live: A QC Talk Show</text:span>, an event in the 2026 Alternating Currents Festival; a late-night-style talk show celebrating everything quirky, charming, and unmistakably Quad Cities, featuring a comedic opening monologue, candid conversations with local legends and QC insiders, and a scene-stealing kids’ segment of jokes and talents… The Last Picture House, 1:30pm <text:span text:style-name="T1">Sat Aug 15</text:span></text:p>
      <text:p text:style-name="Text_20_body"><text:span text:style-name="T1">Beyond the First Alert: How to Be Weather Aware</text:span>, an event in the 2026 Alternating Currents Festival; join the KWQC TV6 First Alert meteorologists and learn how to be weather aware; discover how to spot developing storms, what warning signs to watch for, and how to better understand when and why we issue First Alert coverage so you can make informed decisions to keep your family safe… The Last Picture House, 11am <text:span text:style-name="T1">Sun Aug 16</text:span></text:p>
      <text:p text:style-name="Text_20_body"><text:span text:style-name="T1">Rhythms of the River</text:span>, presentation in River Action’s Channel Cat Talks series; with Ben Schwind, Education Manager, Common Chord; a history of American Roots Music up and down the Mississippi River; we’ll discuss jazz, blues, gospel, rock &amp; roll, country and their origins in towns along the river; this kid-friendly presentation will feature live performances along with recorded examples of some of music’s legends; Tue. &amp; Thu. 9-10:45am; $20; for information and to register, call 563-322-2969… Riverbend Commons Dock, 9am <text:span text:style-name="T1">Tue Aug 18 thru Thu Aug 20</text:span></text:p>
      <text:p text:style-name="Text_20_body"><text:span text:style-name="T1">Nature’s Apothecary</text:span>, Wed. 6:30pm and Sat. 9am; presentation in River Action’s Riverine Walks series; led by Amy Loving, Director of Education, Nahant Marsh; native wildflowers have long provided food, medicine, and materials for wildlife and humans; on this guided walk, we will look at a variety of local plants, discuss their uses, and explore how pollinators make these benefits possible; meet at: 4220 Wapello Ave., Davenport, IA; $10; for information and to register, call 563-322-2969… Riverbend Commons Dock, <text:span text:style-name="T1">Wed Aug 19 thru Sat Aug 22</text:span></text:p>
      <text:p text:style-name="Text_20_body"><text:span text:style-name="T1">Genealogy Lunch and Learn: Computer Genealogy Programs</text:span>, a variety of companies offer genealogy programs; learn about their features and which one might be best for you; we’ll explore some options together; please bring your own lunch; water and dessert will be provided; free; for information, call 563-326-7832… Davenport Public Library - Main Branch, noon <text:span text:style-name="T1">Thu Aug 20</text:span></text:p>
      <text:p text:style-name="Text_20_body"><text:span text:style-name="T1">Retirement University</text:span>, we’ll explore Social Security, retirement income, and tax planning basics to help you discover the peace of mind that comes with feeling secure in your retirement plan; this seminar is brought to you in partnership with the Society of Financial Awareness (SOFA) free; for information, call 563-344-4175… Bettendorf Public Library, 6:30pm <text:span text:style-name="T1">Thu Aug 20</text:span></text:p>
      <text:p text:style-name="Text_20_body"><text:span text:style-name="T1">USA Hello: Finding Help for Immigrants</text:span>, we will explore USAHello’s multilingual website, which offers over 200 translated information pages in 10+ languages, a vital immigration guide used by over a million people, and the innovative FindHello tool with more than 6,000 resources; free; for information, call 309-732-7323… Rock Island Public Library - Downtown Library, 2pm <text:span text:style-name="T1">Mon Aug 24</text:span></text:p>
      <text:p text:style-name="Text_20_body"><text:span text:style-name="T1">Gongoozling on the Mississippi w/USACE</text:span>, presentation in River Action’s Channel Cat Talks series; with Anthony Heddlesten, Civil Engineer &amp; Deputy Design Chief, US Army Corps of Engineers; explore USACE history and lock through the first lock constructed in the 1930s for the 9-foot channel system (navigation queue permitting); we’ll learn how it operates, why the system was built, and what maintenance and upkeep is required to keep it running for more than 90 years; Tue. &amp; Thu. 9-10:45am; $20; for information and to register, call 563-322-2969… Riverbend Commons Dock, 9am <text:span text:style-name="T1">Tue Aug 25 thru Thu Aug 27</text:span></text:p>
      <text:p text:style-name="Text_20_body"><text:span text:style-name="T1">Kreiter Tree Farm: Caring for the Land</text:span>, Wed. 6:30pm and Sat. 9am; presentation in River Action’s Riverine Walks series; led by Dick and Judy Kreiter, Farm Owners &amp; Brian Ritter, Executive Director, Nahant Marsh; tucked away near Blue Grass, 250 acres of forest and trails are waiting to be explored; the property also features an Iowa limestone home built in the mid-1800s, believed to have been a stagecoach stop; you’ll see the land restoration efforts of dedicated stewards and glimpse into the history; meet at: 12010 70th Ave., Blue Grass, IA; $10; for information and to register, call 563-322-2969… Riverbend Commons Dock, <text:span text:style-name="T1">Wed Aug 26 thru Sat Aug 29</text:span></text:p>
      <text:p text:style-name="Text_20_body"><text:span text:style-name="T1">Please Meet Singing Bird</text:span>, learn about the wife of warrior chief Black Hawk; Kim Sigafus, an Ojibwa author, whose family is from the White Earth Reservation in northwest Minnesota, will be here to fill you in on Singing Bird’s life as a Native American wife and mother; free; for information, call 309-732-7323… Rock Island Public Library - Downtown Library, 1pm <text:span text:style-name="T1">Thu Aug 27</text:span></text:p>
      <text:p text:style-name="Text_20_body"><text:span text:style-name="T1">Works Cited</text:span>, discuss scholarly topics and current events in a comfortable atmosphere; free; for information, call 563-326-7832… Davenport Public Library - Eastern Avenue Branch, 10am <text:span text:style-name="T1">Sat Aug 29</text:span></text:p>
      <text:h text:style-name="Heading_20_4" text:outline-level="4"><text:bookmark-start text:name="september-15"/>September<text:bookmark-end text:name="september-15"/></text:h>
      <text:p text:style-name="First_20_paragraph"><text:span text:style-name="T1">Trader Broes</text:span>, train to be a wolf of Wall Street without spending a dime; we’ll get together to discuss strategies for success in the real stock market using simulated money at TradingView.com; free; for information, call 563-326-7832… Davenport Public Library - Fairmount Street Branch, 6pm <text:span text:style-name="T1">Thu Sep 3</text:span></text:p>
      <text:p text:style-name="Text_20_body"><text:span text:style-name="T1">Drop-in Computer Skills &amp; Job Search Assistance w/ Goodwill of the Heartland</text:span>, on Mondays; one-on-one assistance from a representative from Goodwill of the Heartland’s Helms Career Center; no appointment or computer skills necessary; free; for information, call 309-732-7323… Rock Island Public Library - Downtown Library, 3pm <text:span text:style-name="T1">Mon Sep 7</text:span></text:p>
      <text:h text:style-name="Heading_20_3" text:outline-level="3"><text:bookmark-start text:name="outlying-areas-9"/>Outlying Areas<text:bookmark-end text:name="outlying-areas-9"/></text:h>
      <text:h text:style-name="Heading_20_4" text:outline-level="4"><text:bookmark-start text:name="august-22"/>August<text:bookmark-end text:name="august-22"/></text:h>
      <text:p text:style-name="First_20_paragraph"><text:span text:style-name="T1">QCMade: Costco</text:span>, on off-site tour presented by the Davenport Public Library; free; for information, call 563-326-7832… Costco - Davenport, 4pm <text:span text:style-name="T1">Mon Aug 3</text:span></text:p>
      <text:p text:style-name="Text_20_body"><text:span text:style-name="T1">Vanitas: Still Life Paintings as Religious Messengers</text:span>, led by Dr. Annette LeZotte; explore how 17th-century artists in Northern Europe used still-life paintings to convey religious messages; $50; for information, e-mail olpretreat@chmiowa.org and call 563-374-1092… Our Lady of the Prairie Retreat, 9am <text:span text:style-name="T1">Tue Aug 4</text:span></text:p>
      <text:p text:style-name="Text_20_body"><text:span text:style-name="T1">Love at the Helm: How Compassion Goes Public</text:span>, led by Jay Williams; this retreat provides a practical case for Rapid Collective Awakening: communities learning to grow up and wake up together, without breaking people, before our technology outruns our wisdom; $50; for information, e-mail olpretreat@chmiowa.org and call 563-374-1092… Our Lady of the Prairie Retreat, 10am <text:span text:style-name="T1">Tue Aug 11</text:span></text:p>
      <text:p text:style-name="Text_20_body"><text:span text:style-name="T1">Virtual Event: Be Curious and Fascinated – Become a Dementia Friend</text:span>, led by Mary Ann Grobstich of the Chris and Suzy DeWolf Family Innovation Center for Aging &amp; Dementia; learn more about the difference between dementia and typical aging; free will offerings; for information, e-mail olpretreat@chmiowa.org and call 563-374-1092… Our Lady of the Prairie Retreat, 6pm <text:span text:style-name="T1">Thu Aug 13</text:span></text:p>
      <text:p text:style-name="Text_20_body"><text:span text:style-name="T1">Healing Transformations: Breathwork and Spiritual Practice</text:span>, led by Dr. Anuprao Mulakaluri; receive gradual, guided instructions on breathing exercises from the Yogic tradition; discussion includes the clinical benefits and spiritual application to build a breathwork-centered daily practice that supports physical health, mental stability and spiritual experience; $50; for information, e-mail olpretreat@chmiowa.org and call 563-374-1092… Our Lady of the Prairie Retreat, 10am <text:span text:style-name="T1">Sat Aug 15</text:span></text:p>
      <text:p text:style-name="Text_20_body"><text:span text:style-name="T1">Virtual Event: Meeting Yourself in Every Season</text:span>, led by Kat Bucciantini; a guided exploration of the emotional and spiritual wisdom carried within the natural seasons; August - Ripening &amp; Discernment; $35; for information, e-mail olpretreat@chmiowa.org and call 563-374-1092… Our Lady of the Prairie Retreat, 6pm <text:span text:style-name="T1">Wed Aug 19</text:span></text:p>
      <text:p text:style-name="Text_20_body"><text:span text:style-name="T1">Virtual Event: The Spiritual Revolution of Pere Chenu</text:span>, led by Rev. Dr. Matthew Fox; celebrate Pere Chenu’s rich theology of religion and culture, and the deeply impactful role his actions played in setting the “menu” for Vatican II; $20; for information, e-mail olpretreat@chmiowa.org and call 563-374-1092… Our Lady of the Prairie Retreat, 6pm <text:span text:style-name="T1">Thu Aug 20</text:span></text:p>
      <text:p text:style-name="Text_20_body"><text:span text:style-name="T1">Nurture and Restore Your Soul</text:span>, thru Aug. 23; led by Jenny Chadima; gain a deeper faith and a greater intimacy with Christ; this is a safe space to process difficult things in your life; $200; for information, e-mail olpretreat@chmiowa.org and call 563-374-1092… Our Lady of the Prairie Retreat, 4pm <text:span text:style-name="T1">Fri Aug 21</text:span></text:p>
      <text:p text:style-name="Text_20_body"><text:span text:style-name="T1">Choosing to Move Forward to a More Joy-Filled Life</text:span>, Aug. 28 &amp; 29; led by Gerarda Lahey-Keppler; release yourself from what might be holding you back; find greater joy in life and in who you are; $150; for information, e-mail olpretreat@chmiowa.org and call 563-374-1092… Our Lady of the Prairie Retreat, 4pm <text:span text:style-name="T1">Fri Aug 28</text:span></text:p>
      <text:h text:style-name="Heading_20_1" text:outline-level="1"><text:bookmark-start text:name="meetings-etc"/>MEETINGS, ETC<text:bookmark-end text:name="meetings-etc"/></text:h>
      <text:h text:style-name="Heading_20_3" text:outline-level="3"><text:bookmark-start text:name="scott-rock-island-counties-16"/>Scott &amp; Rock Island Counties<text:bookmark-end text:name="scott-rock-island-counties-16"/></text:h>
      <text:h text:style-name="Heading_20_4" text:outline-level="4"><text:bookmark-start text:name="july-15"/>July<text:bookmark-end text:name="july-15"/></text:h>
      <text:p text:style-name="First_20_paragraph"><text:span text:style-name="T1">Scott County Board of Supervisors Regular Meeting</text:span>, activities may include voting on actions and conducting public hearings; for information, call 563-326-8749 or e-mail board@scottcountyiowa.gov… Scott County Administrative Center, 5pm <text:span text:style-name="T1">Thu Jul 30</text:span></text:p>
      <text:h text:style-name="Heading_20_4" text:outline-level="4"><text:bookmark-start text:name="august-23"/>August<text:bookmark-end text:name="august-23"/></text:h>
      <text:p text:style-name="First_20_paragraph"><text:span text:style-name="T1">Overeaters Anonymous</text:span>, on Saturdays; 12-step program support group for compulsive overeating, anorexia, and bulimia; for information, call the church at 563-355-6494… Bettendorf Presbyterian Church, 9:30am <text:span text:style-name="T1">Sat Aug 1 thru Sat Aug 29</text:span></text:p>
      <text:p text:style-name="Text_20_body"><text:span text:style-name="T1">Bettendorf City Council Committee of the Whole Meeting</text:span>, recorded meetings can be seen at Bettendorf.org or City’s Cable Channel, check Mediacom or Metronet for channel; council meetings can be watched live (when available) on Youtube; for information, call 563-344-4000 or e-mail webmaster@bettendorf.org… Bettendorf City Hall, 5pm <text:span text:style-name="T1">Mon Aug 3 thru Mon Aug 17</text:span></text:p>
      <text:p text:style-name="Text_20_body"><text:span text:style-name="T1">East Moline City Council Regular Meeting / Committee of the Whole Meeting</text:span>, meets on the 1st and 3rd Monday of every month; the Committee of the Whole meeting follows directly afterward; for information, call 309-752-1599… East Moline Council Chambers at City Hall, 6:30pm <text:span text:style-name="T1">Mon Aug 3 thru Mon Aug 17</text:span></text:p>
      <text:p text:style-name="Text_20_body"><text:span text:style-name="T1">Bettendorf City Council Meeting</text:span>, recorded meetings can be seen at Bettendorf.org or City’s Cable Channel, check Mediacom or Metronet for channel; council meetings can be watched live (when available) on Youtube; for information, call 563-344-4000 or e-mail webmaster@bettendorf.org… Bettendorf City Hall, 7pm <text:span text:style-name="T1">Tue Aug 4 thru Tue Aug 18</text:span></text:p>
      <text:p text:style-name="Text_20_body"><text:span text:style-name="T1">Silvis City Council Meeting</text:span>, held on the 1st &amp; 3rd Tuesday of each month; for information, call 309-792-9181… Silvis City Hall, 6:30pm <text:span text:style-name="T1">Tue Aug 4 thru Tue Aug 18</text:span></text:p>
      <text:p text:style-name="Text_20_body"><text:span text:style-name="T1">Coal Valley City Hall Meeting</text:span>, held on the first and third Wednesdays of each month; for information, e-mail info@coalvalleyil.org or call 309-799-3604… Coal Valley Village Hall, 6pm <text:span text:style-name="T1">Wed Aug 5</text:span></text:p>
      <text:p text:style-name="Text_20_body"><text:span text:style-name="T1">Davenport City Council Committee of the Whole Meeting</text:span>, the Davenport City Council meets on the first and third Wednesday of each month in the Committee of the Whole meeting, and on the second and fourth Wednesday of each month in the City Council meeting; the City Council will from time-to-time have special meetings or work sessions as needed; for information, call 563-326-7711 or e-mail contactus@davenportiowa.com… Davenport City Hall, 5:30pm <text:span text:style-name="T1">Wed Aug 5 thru Wed Aug 19</text:span></text:p>
      <text:p text:style-name="Text_20_body"><text:span text:style-name="T1">We Do Not Care Club Meeting</text:span>, this is a club for all women going through perimenopause, menopause, and beyond; like our founder, influencer Melani Sanders, we are putting the world on notice that we simply just do not care much anymore; refreshments provided; free; for information, e-mail admin@silvislibrary.org or call 309-755-3393… Silvis Public Library, 3pm <text:span text:style-name="T1">Fri Aug 7</text:span></text:p>
      <text:p text:style-name="Text_20_body"><text:span text:style-name="T1">Rock Island City Council Meeting</text:span>, Public Comment is held at the beginning of City Council meetings after the Moment of Silence; the allotted time for Public Comment is 30 minutes; if additional time is needed, Public Comment will be extended at the end of the meeting for additional speakers; for information, call 309-732-2012 or e-mail executivemail@rigov.org… Rock Island City Hall, 5:45pm <text:span text:style-name="T1">Mon Aug 10 thru Mon Aug 24</text:span></text:p>
      <text:p text:style-name="Text_20_body"><text:span text:style-name="T1">Moline City Council Committee of the Whole Meeting / Regular Meeting</text:span>, meets in Council Chambers; the formal City Council meeting is held immediately following the Committee-of-the-Whole meeting; for information, call 309-524-2000… Moline City Hall, 6pm <text:span text:style-name="T1">Tue Aug 11 thru Tue Aug 25</text:span></text:p>
      <text:p text:style-name="Text_20_body"><text:span text:style-name="T1">Riverdale City Council Meeting</text:span>, held on the 2nd and 4th Tuesday of the month; for information, call 563-355-2511… Riverdale City Hall, 7pm <text:span text:style-name="T1">Tue Aug 11 thru Tue Aug 25</text:span></text:p>
      <text:p text:style-name="Text_20_body"><text:span text:style-name="T1">Scott County Board of Supervisors Committee of the Whole Meeting</text:span>, the board will review legislative actions, administrative items, and contracts; for information, call 563-326-8749 or e-mail board@scottcountyiowa.gov… Scott County Administrative Center, 8pm <text:span text:style-name="T1">Tue Aug 11 thru Tue Aug 25</text:span></text:p>
      <text:p text:style-name="Text_20_body"><text:span text:style-name="T1">Historical Society Meeting</text:span>, meeting upstairs, all welcome; free; for information, call 309-523-3440… River Valley District Library, 7pm <text:span text:style-name="T1">Wed Aug 12</text:span></text:p>
      <text:p text:style-name="Text_20_body"><text:span text:style-name="T1">Rock Island Committee of the Whole Meeting</text:span>, held on the 2nd Wednesday of the month (subject to change); for information, e-mail coboard@co.rock-island.il.us or call 309-558-3605… Rock Island County Office Building, 5:30pm <text:span text:style-name="T1">Wed Aug 12</text:span></text:p>
      <text:p text:style-name="Text_20_body"><text:span text:style-name="T1">Davenport City Council Meeting</text:span>, the Davenport City Council meets on the first and third Wednesday of each month in the Committee of the Whole meeting, and on the second and fourth Wednesday of each month in the City Council meeting; the City Council will from time-to-time have special meetings or work sessions as needed; for information, call 563-326-7711 or e-mail contactus@davenportiowa.com… Davenport City Hall, 5:30pm <text:span text:style-name="T1">Wed Aug 12 thru Wed Aug 26</text:span></text:p>
      <text:p text:style-name="Text_20_body"><text:span text:style-name="T1">Bettendorf Public Library Board of Trustees Meeting</text:span>, held every second Tuesday of each month, except in July; free; for information, call 563-344-4175… Bettendorf Public Library, 5pm <text:span text:style-name="T1">Thu Aug 13</text:span></text:p>
      <text:p text:style-name="Text_20_body"><text:span text:style-name="T1">Moline Public Library Board Meeting</text:span>, agendas are available prior to the meetings, minutes are available following approval; free; for information, call 309-524-2470… Moline Public Library, noon <text:span text:style-name="T1">Thu Aug 13</text:span></text:p>
      <text:p text:style-name="Text_20_body"><text:span text:style-name="T1">Scott County Board of Supervisors Regular Meeting</text:span>, activities may include voting on actions and conducting public hearings; for information, call 563-326-8749 or e-mail board@scottcountyiowa.gov… Scott County Administrative Center, 5pm <text:span text:style-name="T1">Thu Aug 13 thru Thu Aug 27</text:span></text:p>
      <text:p text:style-name="Text_20_body"><text:span text:style-name="T1">Planting Books Annual Meeting</text:span>, free; for information, call 309-732-7323… Rock Island Public Library - Watts-Midtown Branch, 6pm <text:span text:style-name="T1">Mon Aug 17</text:span></text:p>
      <text:p text:style-name="Text_20_body"><text:span text:style-name="T1">Rock Island County Board Regular Meeting</text:span>, all meetings are open to the public, but may be closed to the public in the event of discussion of certain items as defined in the Open Meetings Act; for information, call 309-558-3605 or e-mail coboard@co.rock-island.il.us… Rock Island County Office Building, 5:30pm <text:span text:style-name="T1">Tue Aug 18</text:span></text:p>
      <text:p text:style-name="Text_20_body"><text:span text:style-name="T1">Rock Island Public Library Monthly Board of Trustees Meeting</text:span>, free; for information, call 309-732-7323… Rock Island Public Library - Downtown Library, 5pm <text:span text:style-name="T1">Tue Aug 18</text:span></text:p>
      <text:p text:style-name="Text_20_body"><text:span text:style-name="T1">Coal Valley City Council Meeting</text:span>, held on the first and third Wednesdays of each month; for information, e-mail info@coalvalleyil.org or call 309-799-3604… Coal Valley Village Hall, 6pm <text:span text:style-name="T1">Wed Aug 19</text:span></text:p>
      <text:p text:style-name="Text_20_body"><text:span text:style-name="T1">Compassionate Friends Meeting</text:span>, whether your family has had a child die (at any age, from any cause) or you are trying to help those who have gone through this life altering experience, The Compassionate Friends exists to provide friendship, understanding, and hope to those going through the natural grieving process; free; for information call 309-755-9614… East Moline Public Library, 6pm <text:span text:style-name="T1">Thu Aug 27</text:span></text:p>
      <text:p text:style-name="Text_20_body"><text:span text:style-name="T1">Milan-Blackhawk Area Public Library District Board Meeting</text:span>, free; for information, call 309-732-7323… Rock Island Public Library - Southwest Branch, 4pm <text:span text:style-name="T1">Thu Aug 27</text:span></text:p>
      <text:h text:style-name="Heading_20_4" text:outline-level="4"><text:bookmark-start text:name="september-16"/>September<text:bookmark-end text:name="september-16"/></text:h>
      <text:p text:style-name="First_20_paragraph"><text:span text:style-name="T1">Bettendorf City Council Meeting</text:span>, recorded meetings can be seen at Bettendorf.org or City’s Cable Channel, check Mediacom or Metronet for channel; council meetings can be watched live (when available) on Youtube; for information, call 563-344-4000 or e-mail webmaster@bettendorf.org… Bettendorf City Hall, 7pm <text:span text:style-name="T1">Tue Sep 1</text:span></text:p>
      <text:p text:style-name="Text_20_body"><text:span text:style-name="T1">Silvis City Council Meeting</text:span>, held on the 1st &amp; 3rd Tuesday of each month; for information, call 309-792-9181… Silvis City Hall, 6:30pm <text:span text:style-name="T1">Tue Sep 1</text:span></text:p>
      <text:p text:style-name="Text_20_body"><text:span text:style-name="T1">Coal Valley City Hall Meeting</text:span>, held on the first and third Wednesdays of each month; for information, e-mail info@coalvalleyil.org or call 309-799-3604… Coal Valley Village Hall, 6pm <text:span text:style-name="T1">Wed Sep 2</text:span></text:p>
      <text:p text:style-name="Text_20_body"><text:span text:style-name="T1">Davenport City Council Committee of the Whole Meeting</text:span>, the Davenport City Council meets on the first and third Wednesday of each month in the Committee of the Whole meeting, and on the second and fourth Wednesday of each month in the City Council meeting; the City Council will from time-to-time have special meetings or work sessions as needed; for information, call 563-326-7711 or e-mail contactus@davenportiowa.com… Davenport City Hall, 5:30pm <text:span text:style-name="T1">Wed Sep 2</text:span></text:p>
      <text:p text:style-name="Text_20_body"><text:span text:style-name="T1">Overeaters Anonymous</text:span>, on Saturdays; 12-step program support group for compulsive overeating, anorexia, and bulimia; for information, call the church at 563-355-6494… Bettendorf Presbyterian Church, 9:30am <text:span text:style-name="T1">Sat Sep 5</text:span></text:p>
      <text:p text:style-name="Text_20_body"><text:span text:style-name="T1">Bettendorf City Council Committee of the Whole Meeting</text:span>, recorded meetings can be seen at Bettendorf.org or City’s Cable Channel, check Mediacom or Metronet for channel; council meetings can be watched live (when available) on Youtube; for information, call 563-344-4000 or e-mail webmaster@bettendorf.org… Bettendorf City Hall, 5pm <text:span text:style-name="T1">Mon Sep 7</text:span></text:p>
      <text:p text:style-name="Text_20_body"><text:span text:style-name="T1">East Moline City Council Regular Meeting / Committee of the Whole Meeting</text:span>, meets on the 1st and 3rd Monday of every month; the Committee of the Whole meeting follows directly afterward; for information, call 309-752-1599… East Moline Council Chambers at City Hall, 6:30pm <text:span text:style-name="T1">Mon Sep 7</text:span></text:p>
      <text:h text:style-name="Heading_20_3" text:outline-level="3"><text:bookmark-start text:name="outlying-areas-10"/>Outlying Areas<text:bookmark-end text:name="outlying-areas-10"/></text:h>
      <text:h text:style-name="Heading_20_4" text:outline-level="4"><text:bookmark-start text:name="august-24"/>August<text:bookmark-end text:name="august-24"/></text:h>
      <text:p text:style-name="First_20_paragraph"><text:span text:style-name="T1">Aledo City Council Committee of the Whole Meeting / Regular Meeting</text:span>, held on the 1st and 3rd Mondays of each month; Committee of the Whole meets at 6:15pm, with the regular meeting at 6:30pm; for information, call 309-582-7241… Aledo City Council Chamber, 6:15pm <text:span text:style-name="T1">Mon Aug 3 thru Mon Aug 17</text:span></text:p>
      <text:p text:style-name="Text_20_body"><text:span text:style-name="T1">Milan City Council Meeting</text:span>, held on the first and third Monday of the month; for information, e-mail info@milan.il.us or call 309-787-8500… Milan Municipal Center, 5:30pm <text:span text:style-name="T1">Mon Aug 3 thru Mon Aug 17</text:span></text:p>
      <text:p text:style-name="Text_20_body"><text:span text:style-name="T1">Muscatine City Council Meeting</text:span>, meets on the first, second, and third Thursday of each month; for information, call 563-263-5821… City Hall of Muscatine, 7pm <text:span text:style-name="T1">Thu Aug 6 thru Thu Aug 13</text:span></text:p>
      <text:p text:style-name="Text_20_body"><text:span text:style-name="T1">Sherrard City Council Meeting</text:span>, held on the second Monday of the month; for information, call 309-593-2415… Sherrard City Hall, 7pm <text:span text:style-name="T1">Mon Aug 10</text:span></text:p>
      <text:p text:style-name="Text_20_body"><text:span text:style-name="T1">Geneseo City Council Meeting</text:span>, meets on the 2nd Tuesday of the month; for information, call 309-944-6419 or e-mail citygeneseo@cityofgeneseo.com… Geneseo City Council Chambers, 6pm <text:span text:style-name="T1">Tue Aug 11</text:span></text:p>
      <text:p text:style-name="Text_20_body"><text:span text:style-name="T1">Village of Erie Board/City Council Meeting</text:span>, held on the 2nd Tuesday of the month; for information, call 309-659-7740… Village of Erie Office, 6pm <text:span text:style-name="T1">Tue Aug 11</text:span></text:p>
      <text:h text:style-name="Heading_20_4" text:outline-level="4"><text:bookmark-start text:name="september-17"/>September<text:bookmark-end text:name="september-17"/></text:h>
      <text:p text:style-name="First_20_paragraph"><text:span text:style-name="T1">Muscatine City Council Meeting</text:span>, meets on the first, second, and third Thursday of each month; for information, call 563-263-5821… City Hall of Muscatine, 7pm <text:span text:style-name="T1">Thu Sep 3</text:span></text:p>
      <text:p text:style-name="Text_20_body"><text:span text:style-name="T1">Aledo City Council Committee of the Whole Meeting / Regular Meeting</text:span>, held on the 1st and 3rd Mondays of each month; Committee of the Whole meets at 6:15pm, with the regular meeting at 6:30pm; for information, call 309-582-7241… Aledo City Council Chamber, 6:15pm <text:span text:style-name="T1">Mon Sep 7</text:span></text:p>
      <text:p text:style-name="Text_20_body"><text:span text:style-name="T1">Milan City Council Meeting</text:span>, held on the first and third Monday of the month; for information, e-mail info@milan.il.us or call 309-787-8500… Milan Municipal Center, 5:30pm <text:span text:style-name="T1">Mon Sep 7</text:span></text:p>
      <text:h text:style-name="Heading_20_1" text:outline-level="1"><text:bookmark-start text:name="health"/>HEALTH<text:bookmark-end text:name="health"/></text:h>
      <text:h text:style-name="Heading_20_2" text:outline-level="2"><text:bookmark-start text:name="classes-lectures-events"/>Classes, Lectures &amp; Events<text:bookmark-end text:name="classes-lectures-events"/></text:h>
      <text:h text:style-name="Heading_20_3" text:outline-level="3"><text:bookmark-start text:name="scott-rock-island-counties-17"/>Scott &amp; Rock Island Counties<text:bookmark-end text:name="scott-rock-island-counties-17"/></text:h>
      <text:h text:style-name="Heading_20_4" text:outline-level="4"><text:bookmark-start text:name="july-16"/>July<text:bookmark-end text:name="july-16"/></text:h>
      <text:p text:style-name="First_20_paragraph"><text:span text:style-name="T1">Robert Young Center Care Coordination Drop-In</text:span>, on Fridays; UnityPoint Health Robert Young Center Care Coordination is free, does not require health insurance coverage, is open to all ages, and can assist with: •     Housing assistance •     Medicaid applications •     SNAP benefits •     Healthcare resources •     Mental health referrals •     and more! No appointment is necessary, participants are helped on a first-come, first-served basis free; for information call 309-755-9614… East Moline Public Library, 2pm <text:span text:style-name="T1">Fri Jul 31</text:span></text:p>
      <text:h text:style-name="Heading_20_4" text:outline-level="4"><text:bookmark-start text:name="august-25"/>August<text:bookmark-end text:name="august-25"/></text:h>
      <text:p text:style-name="First_20_paragraph"><text:span text:style-name="T1">Somatic Yoga</text:span>, led by Sanctuary Studios; a class in the Move It Mondays Summer Fitness Series; participants are encouraged to bring their own yoga mats; $5 per class, with participants able to register for individual sessions… Skinner Block Courtyard, 6pm <text:span text:style-name="T1">Mon Aug 3 thru Mon Aug 31</text:span></text:p>
      <text:p text:style-name="Text_20_body"><text:span text:style-name="T1">Movement Yoga</text:span>, on Tuesdays; join MaryBeth Wood for a yoga session centered on mat yoga and movement sessions meant to get the blood flowing and the body going; these sessions are appropriate for anyone from beginner to advanced skill sets; please bring your own yoga mat if you have one; if you do not have a yoga mat, one will be provided; free; for information call 309-755-9614… East Moline Public Library, 9:30am <text:span text:style-name="T1">Tue Aug 4 thru Tue Aug 25</text:span></text:p>
      <text:p text:style-name="Text_20_body"><text:span text:style-name="T1">Chair Yoga</text:span>, on Wednesdays; enjoy a guided yoga session with Mary Beth; chair yoga is perfect for all abilities and ages; free; for information call 309-755-9614… East Moline Public Library, 9:30am <text:span text:style-name="T1">Wed Aug 5 thru Wed Aug 26</text:span></text:p>
      <text:p text:style-name="Text_20_body"><text:span text:style-name="T1">Robert Young Center Care Coordination Drop-In</text:span>, on Fridays; UnityPoint Health Robert Young Center Care Coordination is free, does not require health insurance coverage, is open to all ages, and can assist with: •     Housing assistance •     Medicaid applications •     SNAP benefits •     Healthcare resources •     Mental health referrals •     and more! No appointment is necessary, participants are helped on a first-come, first-served basis free; for information call 309-755-9614… East Moline Public Library, 2pm <text:span text:style-name="T1">Fri Aug 7 thru Fri Aug 28</text:span></text:p>
      <text:p text:style-name="Text_20_body"><text:span text:style-name="T1">Dance FIIT</text:span>, led by Work the Floor Fitness; a class in the Move It Mondays Summer Fitness Series; $5 per class, with participants able to register for individual sessions… Skinner Block Courtyard, 6pm <text:span text:style-name="T1">Mon Aug 10 thru Mon Aug 24</text:span></text:p>
      <text:p text:style-name="Text_20_body"><text:span text:style-name="T1">Cultivating Mindfulness</text:span>, with instructor Becky Nakashima Brooke; join us to cultivate mindfulness through art, qigong, meditation, and sound healing in the Figge galleries; practitioners will be guided to explore ways to meditate by being open, relaxed, and receptive; all are welcome, no experience necessary; for information, call 563-326-7804… Figge Art Museum, 5:30pm <text:span text:style-name="T1">Sun Aug 16</text:span></text:p>
      <text:p text:style-name="Text_20_body"><text:span text:style-name="T1">Meet with a Care Coordinator</text:span>, on the 1st &amp; 3rd Wed. of the month; UnityPoint Health Robert Young Center Care Coordination is a free service open to anyone who needs assistance; no health insurance coverage is required, and it’s open to all ages; the Care Coordinator can help with: housing assistance; Medicaid applications; SNAP benefits; healthcare resources; mental health, and and more; registration is not required. Walk-ins welcome; for information, e-mail admin@silvislibrary.org or call 309-755-3393… Silvis Public Library, 1pm <text:span text:style-name="T1">Wed Aug 19</text:span></text:p>
      <text:h text:style-name="Heading_20_4" text:outline-level="4"><text:bookmark-start text:name="september-18"/>September<text:bookmark-end text:name="september-18"/></text:h>
      <text:p text:style-name="First_20_paragraph"><text:span text:style-name="T1">Movement Yoga</text:span>, on Tuesdays; join MaryBeth Wood for a yoga session centered on mat yoga and movement sessions meant to get the blood flowing and the body going; these sessions are appropriate for anyone from beginner to advanced skill sets; please bring your own yoga mat if you have one; if you do not have a yoga mat, one will be provided; free; for information call 309-755-9614… East Moline Public Library, 9:30am <text:span text:style-name="T1">Tue Sep 1</text:span></text:p>
      <text:p text:style-name="Text_20_body"><text:span text:style-name="T1">Chair Yoga</text:span>, on Wednesdays; enjoy a guided yoga session with Mary Beth; chair yoga is perfect for all abilities and ages; free; for information call 309-755-9614… East Moline Public Library, 9:30am <text:span text:style-name="T1">Wed Sep 2</text:span></text:p>
      <text:p text:style-name="Text_20_body"><text:span text:style-name="T1">Meet with a Care Coordinator</text:span>, on the 1st &amp; 3rd Wed. of the month; UnityPoint Health Robert Young Center Care Coordination is a free service open to anyone who needs assistance; no health insurance coverage is required, and it’s open to all ages; the Care Coordinator can help with: housing assistance; Medicaid applications; SNAP benefits; healthcare resources; mental health, and and more; registration is not required. Walk-ins welcome; for information, e-mail admin@silvislibrary.org or call 309-755-3393… Silvis Public Library, 1pm <text:span text:style-name="T1">Wed Sep 2</text:span></text:p>
      <text:p text:style-name="Text_20_body"><text:span text:style-name="T1">Robert Young Center Care Coordination Drop-In</text:span>, on Fridays; UnityPoint Health Robert Young Center Care Coordination is free, does not require health insurance coverage, is open to all ages, and can assist with: •     Housing assistance •     Medicaid applications •     SNAP benefits •     Healthcare resources •     Mental health referrals •     and more! No appointment is necessary, participants are helped on a first-come, first-served basis free; for information call 309-755-9614… East Moline Public Library, 2pm <text:span text:style-name="T1">Fri Sep 4</text:span></text:p>
      <text:h text:style-name="Heading_20_2" text:outline-level="2"><text:bookmark-start text:name="services"/>Services<text:bookmark-end text:name="services"/></text:h>
      <text:h text:style-name="Heading_20_3" text:outline-level="3"><text:bookmark-start text:name="scott-rock-island-counties-18"/>Scott &amp; Rock Island Counties<text:bookmark-end text:name="scott-rock-island-counties-18"/></text:h>
      <text:h text:style-name="Heading_20_4" text:outline-level="4"><text:bookmark-start text:name="september-19"/>September<text:bookmark-end text:name="september-19"/></text:h>
      <text:p text:style-name="First_20_paragraph"><text:span text:style-name="T1">American Red Cross Blood Drive</text:span>, for ages 19+; free; for information, call 563-326-7832… Davenport Public Library - Eastern Avenue Branch, 11am <text:span text:style-name="T1">Thu Sep 3</text:span></text:p>
      <text:h text:style-name="Heading_20_1" text:outline-level="1"><text:bookmark-start text:name="seniors"/>SENIORS<text:bookmark-end text:name="seniors"/></text:h>
      <text:h text:style-name="Heading_20_3" text:outline-level="3"><text:bookmark-start text:name="scott-rock-island-counties-19"/>Scott &amp; Rock Island Counties<text:bookmark-end text:name="scott-rock-island-counties-19"/></text:h>
      <text:p text:style-name="First_20_paragraph"><text:span text:style-name="T1">Bags/Cornhole/Boards</text:span>, on Thursdays; we have bags and boards for you to come and play on a weekly basis; for information, call 563-386-7477… CASI (Center for Active Seniors), 1pm <text:span text:style-name="T1">thru Thu Sep 3</text:span></text:p>
      <text:p text:style-name="Text_20_body"><text:span text:style-name="T1">Bob Gaston New Horizons Band Practice</text:span>, on Thursdays; come together weekly for practice and fellowship to prepare for performances throughout the year; for information, call 563-386-7477… CASI (Center for Active Seniors), 12:30pm <text:span text:style-name="T1">thru Thu Sep 3</text:span></text:p>
      <text:p text:style-name="Text_20_body"><text:span text:style-name="T1">Card Embroidery</text:span>, on Thursdays; learn how to create embroidery greeting cards; a starter kit for $10 will need to be purchased before the first class; for information, call 563-386-7477… CASI (Center for Active Seniors), 9am <text:span text:style-name="T1">thru Thu Sep 3</text:span></text:p>
      <text:p text:style-name="Text_20_body"><text:span text:style-name="T1">Hand and Foot</text:span>, on Thursdays; this game is related to Canasta and is loads of fun; for information, call 563-386-7477… CASI (Center for Active Seniors), 12:30pm <text:span text:style-name="T1">thru Thu Sep 3</text:span></text:p>
      <text:p text:style-name="Text_20_body"><text:span text:style-name="T1">Line Dancing: Intermediate</text:span>, on Thursdays; learn all the latest moves in a fun way to stay in shape; for information, call 563-386-7477… CASI (Center for Active Seniors), 10am <text:span text:style-name="T1">thru Thu Sep 3</text:span></text:p>
      <text:p text:style-name="Text_20_body"><text:span text:style-name="T1">Line Dancing: Master Class</text:span>, on Thursdays; learn all the latest moves in a fun way to stay in shape; for information, call 563-386-7477… CASI (Center for Active Seniors), 11:15am <text:span text:style-name="T1">thru Thu Sep 3</text:span></text:p>
      <text:p text:style-name="Text_20_body"><text:span text:style-name="T1">Silver Sneakers Classic</text:span>, Tue. &amp; Thu.; chair exercises can offer a seated routine that rivals any you’ve ever done on your feet; you can also do this class standing if you want to give it a try; for information, call 563-386-7477… CASI (Center for Active Seniors), 9am <text:span text:style-name="T1">thru Thu Sep 3</text:span></text:p>
      <text:p text:style-name="Text_20_body"><text:span text:style-name="T1">Silver Sneakers Stability</text:span>, Tue. &amp; Thu.; 15-minute class designed to improve balance and prevent falls; you will improve your lower body strength with chair support and a variety of training techniques to keep you on your feet and steady; for information, call 563-386-7477… CASI (Center for Active Seniors), 9:45am <text:span text:style-name="T1">thru Thu Sep 3</text:span></text:p>
      <text:p text:style-name="Text_20_body"><text:span text:style-name="T1">Low Impact Exercise</text:span>, Mon., Wed., &amp; Fri. 9-10am, Tue. &amp; Thu. 11am-noon; one of CASI’s most popular fitness classes, mostly from a sitting position; the class includes hand weights, resistance bands, balls, and chairs; there are occasional intervals of walking, but any ability can be adapted to this class; for information, call 563-386-7477… CASI (Center for Active Seniors), <text:span text:style-name="T1">thru Mon Sep 7</text:span></text:p>
      <text:p text:style-name="Text_20_body"><text:span text:style-name="T1">Milestones AAA Meal Site</text:span>, Mon.-Fri; open to everyone 60 years and up; annual registration is required; make your 48-hour advanced reservation, for meal planning, by calling 563.386.7477 Ext. 248; donations are welcomed… CASI (Center for Active Seniors), 11:30am <text:span text:style-name="T1">thru Mon Sep 7</text:span></text:p>
      <text:p text:style-name="Text_20_body"><text:span text:style-name="T1">Walking CASI’s Main Street</text:span>, Mon.-Fri.; 11 times around makes a mile; our walking track has windows to look outside and pleasant scenery along the way to make your exercise time fun with friends, or on your own; our special flooring will be kind to your knees and joints; for information, call 563-386-7477… CASI (Center for Active Seniors), 8am <text:span text:style-name="T1">thru Mon Sep 7</text:span></text:p>
      <text:p text:style-name="Text_20_body"><text:span text:style-name="T1">Zumba</text:span>, Mon. &amp; Fri. 10:15-11:15am, Thu. 8:45-9:45am; aerobic fitness exercise based on Latin American dance rhythms; participants are taught some basic easy-to-learn movements for a fun workout; for information, call 563-386-7477… CASI (Center for Active Seniors), <text:span text:style-name="T1">thru Mon Sep 7</text:span></text:p>
      <text:p text:style-name="Text_20_body"><text:span text:style-name="T1">Adult Coloring</text:span>, on Fridays; come and color with friends; we will supply the space and you bring your materials; for information, call 563-386-7477… CASI (Center for Active Seniors), 10am <text:span text:style-name="T1">Fri Jul 31 thru Fri Sep 4</text:span></text:p>
      <text:p text:style-name="Text_20_body"><text:span text:style-name="T1">Afternoon Bingo</text:span>, on Fridays; games played on hard cards for fun games of chance; sponsored by Oak St; Health on 1st Fridays and Aetna who provides extra prizes on the 2nd Friday of the month; $0.25 for each regular game and $0.50 for each special game; for information, call 563-386-7477… CASI (Center for Active Seniors), 1pm <text:span text:style-name="T1">Fri Jul 31 thru Fri Sep 4</text:span></text:p>
      <text:p text:style-name="Text_20_body"><text:span text:style-name="T1">Euchre</text:span>, on Wed. &amp; Fri.; tournaments every week; for information, call 563-386-7477… CASI (Center for Active Seniors), 12:45pm <text:span text:style-name="T1">Fri Jul 31 thru Fri Sep 4</text:span></text:p>
      <text:p text:style-name="Text_20_body"><text:span text:style-name="T1">Golden Tones Chorus Practice</text:span>, on Fridays; sing along to classic melodies and practice for performances throughout the year; for information, call 563-386-7477… CASI (Center for Active Seniors), 9am <text:span text:style-name="T1">Fri Jul 31 thru Fri Sep 4</text:span></text:p>
      <text:p text:style-name="Text_20_body"><text:span text:style-name="T1">Second Avenue Players Senior Theatre</text:span>, on Fridays; bring your theatrical side to CASI’s senior theater group and step into the spotlight with other senior performers in locally written plays; with excellent hours, openings for men and women, actors and stage crew needed, and no memorization required; for information, call 563-386-7477… CASI (Center for Active Seniors), 11am <text:span text:style-name="T1">Fri Jul 31 thru Fri Sep 4</text:span></text:p>
      <text:p text:style-name="Text_20_body"><text:span text:style-name="T1">Billiards</text:span>, Mon. &amp; Fri. 8:30am-noon &amp; 2-4pm, Tue.-Thu. 8:30-4pm; for information, call 563-386-7477… CASI (Center for Active Seniors), <text:span text:style-name="T1">Fri Jul 31 thru Mon Sep 7</text:span></text:p>
      <text:p text:style-name="Text_20_body"><text:span text:style-name="T1">Bridge</text:span>, on Mondays &amp; Fridays; for information, call 563-386-7477… CASI (Center for Active Seniors), 11:30am <text:span text:style-name="T1">Fri Jul 31 thru Mon Sep 7</text:span></text:p>
      <text:p text:style-name="Text_20_body"><text:span text:style-name="T1">Chair Zumba</text:span>, for information, call 563-386-7477… CASI (Center for Active Seniors), 12:30pm <text:span text:style-name="T1">Mon Aug 3 thru Mon Sep 7</text:span></text:p>
      <text:p text:style-name="Text_20_body"><text:span text:style-name="T1">Drums Alive</text:span>, fun, choreographed workouts to music using drumsticks, stability balls, and your own power; the class is done from a sitting position and can be modified for all levels and abilities; for information, call 563-386-7477… CASI (Center for Active Seniors), noon <text:span text:style-name="T1">Mon Aug 3 thru Mon Sep 7</text:span></text:p>
      <text:p text:style-name="Text_20_body"><text:span text:style-name="T1">Euchre</text:span>, on Mondays; learn to play for fun and prepare for weekly tournaments; $2-5; for information, call 563-386-7477… CASI (Center for Active Seniors), 1pm <text:span text:style-name="T1">Mon Aug 3 thru Mon Sep 7</text:span></text:p>
      <text:p text:style-name="Text_20_body"><text:span text:style-name="T1">Mah Jongg</text:span>, Mon. 10am, Tue. 1pm; for information, call 563-386-7477… CASI (Center for Active Seniors), <text:span text:style-name="T1">Mon Aug 3 thru Mon Sep 7</text:span></text:p>
      <text:p text:style-name="Text_20_body"><text:span text:style-name="T1">Shuffleboard</text:span>, on Mondays; join the fun of this low-impact activity providing participants with multiple health benefits as well as an opportunity to get out and socialize; shuffleboard is a Senior Olympic sport, so start your training now; for information, call 563-386-7477… CASI (Center for Active Seniors), 1pm <text:span text:style-name="T1">Mon Aug 3 thru Mon Sep 7</text:span></text:p>
      <text:p text:style-name="Text_20_body"><text:span text:style-name="T1">Silver Linings Bell Choir</text:span>, on Mondays; the group practices May thru September; the ability to read music is a practical requirement for joining but previous bell-ringing experience is not required; for information, call 563-386-7477… CASI (Center for Active Seniors), 9:30am <text:span text:style-name="T1">Mon Aug 3 thru Mon Sep 7</text:span></text:p>
      <text:p text:style-name="Text_20_body"><text:span text:style-name="T1">Tone &amp; Walk</text:span>, Mon. &amp; Wed.; for information, call 563-386-7477… CASI (Center for Active Seniors), 8:30am <text:span text:style-name="T1">Mon Aug 3 thru Mon Sep 7</text:span></text:p>
      <text:p text:style-name="Text_20_body"><text:span text:style-name="T1">Ugly Quilts</text:span>, on Mondays; make quilt bed rolls for area homeless; no experience is needed; for information, call 563-386-7477… CASI (Center for Active Seniors), 9am <text:span text:style-name="T1">Mon Aug 3 thru Mon Sep 7</text:span></text:p>
      <text:p text:style-name="Text_20_body"><text:span text:style-name="T1">Canasta</text:span>, on Tuesdays; for information, call 563-386-7477… CASI (Center for Active Seniors), 1pm <text:span text:style-name="T1">Tue Aug 4 thru Tue Sep 1</text:span></text:p>
      <text:p text:style-name="Text_20_body"><text:span text:style-name="T1">Chair Yoga</text:span>, on Tuesdays; for information, call 563-386-7477… CASI (Center for Active Seniors), 9:30am <text:span text:style-name="T1">Tue Aug 4 thru Tue Sep 1</text:span></text:p>
      <text:p text:style-name="Text_20_body"><text:span text:style-name="T1">Coffee &amp; Conversations</text:span>, senior citizens of retirement ages are invited to stop in for socializing and optional activities; free; for information, call 563-344-4175… Bettendorf Public Library, 9am <text:span text:style-name="T1">Tue Aug 4 thru Tue Sep 1</text:span></text:p>
      <text:p text:style-name="Text_20_body"><text:span text:style-name="T1">Cribbage</text:span>, on Tuesdays; for information, call 563-386-7477… CASI (Center for Active Seniors), 2pm <text:span text:style-name="T1">Tue Aug 4 thru Tue Sep 1</text:span></text:p>
      <text:p text:style-name="Text_20_body"><text:span text:style-name="T1">Crocheting &amp; Knitting</text:span>, on Tuesdays; help make hats, scarves, and mittens for local organizations that help individuals in need; free; for information, call 563-386-7477… CASI (Center for Active Seniors), 12:30pm <text:span text:style-name="T1">Tue Aug 4 thru Tue Sep 1</text:span></text:p>
      <text:p text:style-name="Text_20_body"><text:span text:style-name="T1">Line Dancing: Beginner</text:span>, on Tuesdays, 9-9:30am &amp; 9:30-10am; learn all the latest moves in a fun way to stay in shape; for information, call 563-386-7477… CASI (Center for Active Seniors), 9am <text:span text:style-name="T1">Tue Aug 4 thru Tue Sep 1</text:span></text:p>
      <text:p text:style-name="Text_20_body"><text:span text:style-name="T1">Red Hat Club</text:span>, on the first Tue. of the month; meeting locations vary; check with Front Desk or check the current CASI Connections for this month’s location; meal paid for by the participant; for information, call 563-386-7477… CASI (Center for Active Seniors), noon <text:span text:style-name="T1">Tue Aug 4 thru Tue Sep 1</text:span></text:p>
      <text:p text:style-name="Text_20_body"><text:span text:style-name="T1">Senior Technology Clinic</text:span>, on Tuesdays; Mike Shinbori invites you to bring in tablets, laptops, cell phones, etc. with any questions; for information, call 563-386-7477… CASI (Center for Active Seniors), noon <text:span text:style-name="T1">Tue Aug 4 thru Tue Sep 1</text:span></text:p>
      <text:p text:style-name="Text_20_body"><text:span text:style-name="T1">Silver Sneakers EnerChi</text:span>, on Tuesdays; move through a slow-flowing sequence as you shift your weight from front to back, side to side, in rhythm to your instructor’s direction; for information, call 563-386-7477… CASI (Center for Active Seniors), 9am <text:span text:style-name="T1">Tue Aug 4 thru Tue Sep 1</text:span></text:p>
      <text:p text:style-name="Text_20_body"><text:span text:style-name="T1">Beginner Mah Jongg</text:span>, on Wednesdays; learn this fun game; for information, call 563-386-7477… CASI (Center for Active Seniors), 1pm <text:span text:style-name="T1">Wed Aug 5 thru Wed Sep 2</text:span></text:p>
      <text:p text:style-name="Text_20_body"><text:span text:style-name="T1">Bunco</text:span>, on Wednesdays; for information, call 563-386-7477… CASI (Center for Active Seniors), 2pm <text:span text:style-name="T1">Wed Aug 5 thru Wed Sep 2</text:span></text:p>
      <text:p text:style-name="Text_20_body"><text:span text:style-name="T1">CASI Advisory Council</text:span>, on the 1st Wed. of the month; volunteer leaders and CASI members interested in making a difference and having a voice in the direction of the organization are invited to join the CASI Advisory Council; free; for information, call 563-386-7477… CASI (Center for Active Seniors), 9am <text:span text:style-name="T1">Wed Aug 5 thru Wed Sep 2</text:span></text:p>
      <text:p text:style-name="Text_20_body"><text:span text:style-name="T1">CASI Royal Neighbors Chapter</text:span>, on the first Wed. of the month; members work together to decide how to create chapter funds that can be used to help CASI activities; each member can apply for $200 annually for their own projects at CASI or any other charity they would like to help; $20 annual membership paid to Royal Neighbors; for information, call 563-386-7477… CASI (Center for Active Seniors), 10am <text:span text:style-name="T1">Wed Aug 5 thru Wed Sep 2</text:span></text:p>
      <text:p text:style-name="Text_20_body"><text:span text:style-name="T1">Craft Wednesdays</text:span>, join fellow crafters for a social time to work on any craft projects you bring; for information, call 563-386-7477… CASI (Center for Active Seniors), noon <text:span text:style-name="T1">Wed Aug 5 thru Wed Sep 2</text:span></text:p>
      <text:p text:style-name="Text_20_body"><text:span text:style-name="T1">Evening Bingo</text:span>, on Wednesdays; cash prizes for each game with a progressive jackpot; 5pm doors, 6pm bingo; $10 starter packet per person; for information, call 563-386-7477… CASI (Center for Active Seniors), 5pm <text:span text:style-name="T1">Wed Aug 5 thru Wed Sep 2</text:span></text:p>
      <text:p text:style-name="Text_20_body"><text:span text:style-name="T1">Meet with a Care Coordinator</text:span>, on the 1st &amp; 3rd Wed. of the month; UnityPoint Health Robert Young Center Care Coordination is a free service open to anyone who needs assistance; no health insurance coverage is required, and it’s open to all ages; the Care Coordinator can help with: housing assistance; Medicaid applications; SNAP benefits; healthcare resources; mental health, and and more; registration is not required. Walk-ins welcome; for information, e-mail admin@silvislibrary.org or call 309-755-3393… Silvis Public Library, 1pm <text:span text:style-name="T1">Wed Aug 5 thru Wed Sep 2</text:span></text:p>
      <text:p text:style-name="Text_20_body"><text:span text:style-name="T1">TOPS (Taking Off Pounds Sensibly Weight-Loss Support Group)</text:span>, on Wednesdays; 10:30am weigh-in, 11am meeting; this weight loss support group offers tools and programs for healthy living, weight management, and group fellowship and recognition; national membership dues ($16) must be paid to start the program; for information, call 563-386-7477… CASI (Center for Active Seniors), 10:30am <text:span text:style-name="T1">Wed Aug 5 thru Wed Sep 2</text:span></text:p>
      <text:p text:style-name="Text_20_body"><text:span text:style-name="T1">T’ai Chi Ch’un</text:span>, on Wednesdays; Chinese martial art practiced for defense training, health benefits, and meditation; improves balance, stability, and flexibility; $26/member, $52/community per 6-week session; for information, call 563-386-7477… CASI (Center for Active Seniors), 10:15am <text:span text:style-name="T1">Wed Aug 5 thru Wed Sep 2</text:span></text:p>
      <text:p text:style-name="Text_20_body"><text:span text:style-name="T1">Free Senior Day</text:span>, all seniors age 60 and up receive free admission, as well as 10 percent off in the Museum Store; free; for information, call 563-326-7804… Figge Art Museum, 10am <text:span text:style-name="T1">Thu Aug 6 thru Thu Sep 3</text:span></text:p>
      <text:p text:style-name="Text_20_body"><text:span text:style-name="T1">Monthly Member Breakfast Potluck</text:span>, on the first Thu. of the month; CASI provides coffee, water, and table settings for members to share a Breakfast Potluck. We encourage all members and groups to gather and socialize; please bring a breakfast item to share; for information, call 563-386-7477… CASI (Center for Active Seniors), 8:30am <text:span text:style-name="T1">Thu Aug 6 thru Thu Sep 3</text:span></text:p>
      <text:p text:style-name="Text_20_body"><text:span text:style-name="T1">Random Acts of Kindness Club</text:span>, on the first Thu. of the month; meet and work with other people that live to pay it forward; all supplies are provided for monthly projects to bring a bit of joy to our world; for information, call 563-386-7477… CASI (Center for Active Seniors), 1pm <text:span text:style-name="T1">Thu Aug 6 thru Thu Sep 3</text:span></text:p>
      <text:p text:style-name="Text_20_body"><text:span text:style-name="T1">Senior Social Hour</text:span>, socializing and activities for seniors in the LeClaire area; free; for information, call 563-289-6007 or e-mail library@leclaireiowa.gov… LeClaire Community Library, 10am <text:span text:style-name="T1">Tue Aug 11</text:span></text:p>
      <text:p text:style-name="Text_20_body"><text:span text:style-name="T1">Grief Support Group</text:span>, on the 2nd &amp; 4th Wed. of the month; this group meets twice a month to offer support and connection that comes from being with people who have also recently experienced a loss; for information, call 563-386-7477… Family Restaurant, 9:30am <text:span text:style-name="T1">Wed Aug 12 thru Wed Aug 26</text:span></text:p>
      <text:p text:style-name="Text_20_body"><text:span text:style-name="T1">Ballroom Dancing</text:span>, join USA Dance for n active ballroom dance group that holds monthly dances; for information, contact Dale Coparanis at Dale.Coparanis@protonmail.com… CASI (Center for Active Seniors), 6:30pm <text:span text:style-name="T1">Fri Aug 21</text:span></text:p>
      <text:p text:style-name="Text_20_body"><text:span text:style-name="T1">Memory Circle</text:span>, join us for crafts, games, activities, conversation, and more; free; for information, call 563-344-4175… Bettendorf Public Library, 10:30am <text:span text:style-name="T1">Tue Aug 25</text:span></text:p>
      <text:p text:style-name="Text_20_body"><text:span text:style-name="T1">CASI’s Chip in Fore Seniors Golf Classic</text:span>, presented by Quad City Bank &amp; Trust; get your foursome together or register as a single and we will find you a foursome; for information, and to register, call 563-386-7477… Glynn’s Creek Golf Course, 9am <text:span text:style-name="T1">Fri Sep 4</text:span></text:p>
      <text:h text:style-name="Heading_20_1" text:outline-level="1"><text:bookmark-start text:name="kids-stuff"/>KIDS’ STUFF<text:bookmark-end text:name="kids-stuff"/></text:h>
      <text:h text:style-name="Heading_20_3" text:outline-level="3"><text:bookmark-start text:name="scott-rock-island-counties-20"/>Scott &amp; Rock Island Counties<text:bookmark-end text:name="scott-rock-island-counties-20"/></text:h>
      <text:h text:style-name="Heading_20_4" text:outline-level="4"><text:bookmark-start text:name="july-17"/>July<text:bookmark-end text:name="july-17"/></text:h>
      <text:p text:style-name="First_20_paragraph"><text:span text:style-name="T1">Baby Playgroup</text:span>, on Thursdays; babies and their caregivers are invited for socialization and play; immediately following Lapsit Storytime, we’ll provide age-appropriate toys and a space to hang out; free; for information, call 563-326-7832… Davenport Public Library - Eastern Avenue Branch, 10:30am <text:span text:style-name="T1">Thu Jul 30</text:span></text:p>
      <text:p text:style-name="Text_20_body"><text:span text:style-name="T1">Family Storytime: Craft Night</text:span>, ages 6-11 join us for a night of crafts; free; for information, e-mail admin@silvislibrary.org or call 309-755-3393… Silvis Public Library, 5pm <text:span text:style-name="T1">Thu Jul 30</text:span></text:p>
      <text:p text:style-name="Text_20_body"><text:span text:style-name="T1">Lapsit Storytime</text:span>, on Thursdays; special storytime for babies who are not yet walking and their grown-ups; emphasis will be on interaction between caregivers and babies through music, action, and stories; free; for information, call 563-326-7832… Davenport Public Library - Eastern Avenue Branch, 10am <text:span text:style-name="T1">Thu Jul 30</text:span></text:p>
      <text:p text:style-name="Text_20_body"><text:span text:style-name="T1">Make Your Own Zine</text:span>, for ages 8-12; find out what zines are and why is everyone talking about them; learn to make your own, personal mini-magazine and find out what makes them so special with the Midwest Writing Center’s Morgan Webb, writer and creator of Rat Trap Magazine; free; for information, call 309-524-2470… Moline Public Library, 10am <text:span text:style-name="T1">Thu Jul 30</text:span></text:p>
      <text:p text:style-name="Text_20_body"><text:span text:style-name="T1">OWLT and About: Party in the Park</text:span>, enjoy food, entertainment, and a variety of activities for the kids; these events are a great opportunity to meet fellow residents, learn more about surrounding neighborhoods, and engage with local elected officials; members from city staff will be in attendance to discuss concerns and opportunities facing the community and how to can get involved in your neighborhood; free; for information, call 563-326-7832… Duck Creek Park, 5:30pm <text:span text:style-name="T1">Thu Jul 30</text:span></text:p>
      <text:p text:style-name="Text_20_body"><text:span text:style-name="T1">Preschool Storytime</text:span>, on Wednesdays and Thursdays; for ages 3-5; a celebration of reading, these story times include longer stories, songs, and music; free; for information, call 563-344-4175… Bettendorf Public Library, 10am <text:span text:style-name="T1">Thu Jul 30</text:span></text:p>
      <text:p text:style-name="Text_20_body"><text:span text:style-name="T1">Teen Role Playing</text:span>, on Thursdays; play your favorite role-playing games; free; for information, call 563-344-4175… Bettendorf Public Library, 3:30pm <text:span text:style-name="T1">Thu Jul 30</text:span></text:p>
      <text:p text:style-name="Text_20_body"><text:span text:style-name="T1">Thursday Theater: The Super Mario Galaxy Movie</text:span>, screening of the animated-comedy smash; popcorn included; free; for information, call 563-344-4175… Bettendorf Public Library, 2pm <text:span text:style-name="T1">Thu Jul 30</text:span></text:p>
      <text:p text:style-name="Text_20_body"><text:span text:style-name="T1">WQPT Summer of Adventure Tour Stop</text:span>, attendees will have the opportunity to watch PBS KIDS programming, listen to a story, and participate in a hands-on craft activity; each child will also receive a free PBS KIDS Summer Activity Book and resources for accessing online content at PBSKIDS.org; the tour is designed to spark creativity and provide engaging, educational experiences for children and families; free… East Moline Public Library, 2pm <text:span text:style-name="T1">Thu Jul 30</text:span></text:p>
      <text:p text:style-name="Text_20_body"><text:span text:style-name="T1">Wapsi River Center: Birds of Prey</text:span>, visiting us this week is the Wapsi River Environmental Education Center to talk about Birds of Prey that you might see in Iowa; they will also be bringing an ambassador owl for everyone to see up close; free; for information, call 563-289-6007 or e-mail library@leclaireiowa.gov… LeClaire Community Library, 11am <text:span text:style-name="T1">Thu Jul 30</text:span></text:p>
      <text:p text:style-name="Text_20_body"><text:span text:style-name="T1">Imagination Station</text:span>, on Fridays; enjoy stories, crafts, and more; free; for information call 309-755-9614… East Moline Public Library, 10:30am <text:span text:style-name="T1">Fri Jul 31</text:span></text:p>
      <text:p text:style-name="Text_20_body"><text:span text:style-name="T1">Stories @ Main</text:span>, on Fridays; best for children ages 1 to 5 years; jump, shake, and shimmy the sillies out; free; for information, call 563-326-7832… Davenport Public Library - Main Branch, 10am <text:span text:style-name="T1">Fri Jul 31</text:span></text:p>
      <text:p text:style-name="Text_20_body"><text:span text:style-name="T1">Stories in the Gardens</text:span>, on Fridays; join us in the Moline Library Gardens for stories, songs, and fun; for children birth to age 6 with a parent or other adult; free; for information, call 309-524-2470… Moline Public Library, 10am <text:span text:style-name="T1">Fri Jul 31</text:span></text:p>
      <text:p text:style-name="Text_20_body"><text:span text:style-name="T1">Storytime &amp; Snacks: Sweet Treats</text:span>, explore sugary snacks with a Sweet Treat storytime; afterward snack on Apple Slice Donuts decorated with peanut butter and toppings while we craft Sponge Cakes made of sponges; free; for information, call 563-289-6007 or e-mail library@leclaireiowa.gov… LeClaire Community Library, 11am <text:span text:style-name="T1">Fri Jul 31</text:span></text:p>
      <text:p text:style-name="Text_20_body"><text:span text:style-name="T1">Summer Reading Send Off w/ QC Clown Around</text:span>, ages 6-11 join us for face painting and balloon twisting with QC Clown Around to send off our Summer Reading Program; make sure to pick up your midway and completion prizes and turn in your reading logs; free; for information, e-mail admin@silvislibrary.org or call 309-755-3393… Silvis Public Library, 1pm <text:span text:style-name="T1">Fri Jul 31</text:span></text:p>
      <text:p text:style-name="Text_20_body"><text:span text:style-name="T1">Teen Library Lock-in</text:span>, we’’ll play flashlight tag in the book stacks, learn about haunted places in the Quad Cities, play video games, do some cozy crafting, and eat lots and lots and lots of snacks; registration required and teens must be picked up by 11pm; free; for information, call 563-326-7832… Davenport Public Library - Eastern Avenue Branch, 4:30pm <text:span text:style-name="T1">Fri Jul 31</text:span></text:p>
      <text:p text:style-name="Text_20_body"><text:span text:style-name="T1">Toddler Tales @ Watts-Midtown Branch</text:span>, on Fridays; ages 0-5 and their caregivers are invited to enjoy this story time full of books, action rhymes, and songs; free; for information, call 309-732-7323… Rock Island Public Library - Watts-Midtown Branch, 10:30am <text:span text:style-name="T1">Fri Jul 31</text:span></text:p>
      <text:p text:style-name="Text_20_body"><text:span text:style-name="T1">Yoga and Stories in the Park</text:span>, on Fridays; ; free; for information, call 563-326-7832… Vander Veer Botanical Park, 9am <text:span text:style-name="T1">Fri Jul 31</text:span></text:p>
      <text:h text:style-name="Heading_20_4" text:outline-level="4"><text:bookmark-start text:name="august-26"/>August<text:bookmark-end text:name="august-26"/></text:h>
      <text:p text:style-name="First_20_paragraph"><text:span text:style-name="T1">End of Summer Reading Tie-Dye Party</text:span>, celebrate the end of summer reading and all your reading accomplishments over the last two months; we will have ice cream and popsicles at Runners’ Park with lawn games and music; we will also have tie dye inside the library; please bring a white t-shirt, socks, bandana, or any white cotton garment, and make your own unique design; free; for information call 309-755-9614… East Moline Public Library, 11am <text:span text:style-name="T1">Sat Aug 1</text:span></text:p>
      <text:p text:style-name="Text_20_body"><text:span text:style-name="T1">Reading Dragons Card Tournament</text:span>, grab your 2026 dragon cards and battle for 1st place to win a Trading Card Binder; we’ll announce the dragon coloring contest winner and hand out the winner’s dragon card set; free; for information, call 563-289-6007 or e-mail library@leclaireiowa.gov… LeClaire Community Library, 11am <text:span text:style-name="T1">Sat Aug 1</text:span></text:p>
      <text:p text:style-name="Text_20_body"><text:span text:style-name="T1">Teen Leadership Committee</text:span>, TLC)is a group of enthusiastic teenagers collaborating with library staff to enhance services and programs; come and see if this opportunity is right for you; free; for information, call 563-344-4175… Bettendorf Public Library, 2pm <text:span text:style-name="T1">Sat Aug 1</text:span></text:p>
      <text:p text:style-name="Text_20_body"><text:span text:style-name="T1">Adventures in Storytime</text:span>, join us for a fun time of adventures through stories; the only thing we require is that you be ready to have fun and go on a journey; free; for information call 309-755-9614… East Moline Public Library, <text:span text:style-name="T1">Sat Aug 1 thru Mon Aug 31</text:span></text:p>
      <text:p text:style-name="Text_20_body"><text:span text:style-name="T1">Storytime with a Splash!</text:span>, join us for stories and songs in the summer sun and then beat the heat at the Riverside Riverslide Splash Pad; for children birth to 6 years old with an adult; free; for information, call 309-524-2470… Moline Public Library, 10am <text:span text:style-name="T1">Mon Aug 3</text:span></text:p>
      <text:p text:style-name="Text_20_body"><text:span text:style-name="T1">Teen DIY: Tie Dye</text:span>, join Claire for a tie dye party; we will provide Teen Advisory t-shirts to dye or you can bring your own; free; for information, call 563-326-7832… Davenport Public Library - Fairmount Street Branch, 2pm <text:span text:style-name="T1">Mon Aug 3</text:span></text:p>
      <text:p text:style-name="Text_20_body"><text:span text:style-name="T1">Dance Me a Story with Ballet Quad Cities</text:span>, the event will inspire participants to move like the Mississippi River, carving, looping, flowing, twisting, and bending their way through the book Mississippi by Diane Siebert; along the way, they’ll learn about the river’s importance to people and places, connecting environment and geography with sights, sounds, and imagination for a wonderful experience through dance; free; for information, call 309-524-2470… Moline Public Library, 5pm <text:span text:style-name="T1">Tue Aug 4</text:span></text:p>
      <text:p text:style-name="Text_20_body"><text:span text:style-name="T1">Kids’ Advisory Board</text:span>, for ages 7 and 10; KAB members will meet once a month with Ms. Emily and Mr. Joe to talk all things library; members will have the opportunity to share ideas for future children’s programs, make suggestions for items to add to library collections, and participate in service projects like making decorations or bulletin boards; free; for information, call 563-326-7832… Davenport Public Library - Fairmount Street Branch, 5pm <text:span text:style-name="T1">Tue Aug 4</text:span></text:p>
      <text:p text:style-name="Text_20_body"><text:span text:style-name="T1">Starrytime</text:span>, for ages 2-5, with all ages welcome; we’ll be focusing on bedtime stories to help your little ones wind down from their long day; free; for information, call 563-326-7832… Davenport Public Library - Fairmount Street Branch, 6:30pm <text:span text:style-name="T1">Tue Aug 4</text:span></text:p>
      <text:p text:style-name="Text_20_body"><text:span text:style-name="T1">Toddler Playgroup</text:span>, on Tuesdays; best for children ages 1-4 years and their grown-ups; join us after storytime for play and socialization for toddlers and preschoolers; children will get time to explore play and pretend with cars, toys, or any place their imagination takes them; free; for information, call 563-326-7832… Davenport Public Library - Eastern Avenue Branch, 10:30am <text:span text:style-name="T1">Tue Aug 4 thru Tue Aug 11</text:span></text:p>
      <text:p text:style-name="Text_20_body"><text:span text:style-name="T1">Walkers &amp; Wigglers Storytime</text:span>, on Tuesdays; best for children ages 18 months to 4 years; sing songs, dance, and read fun stories; stick around afterward for free play for the little ones; free; for information, call 563-326-7832… Davenport Public Library - Eastern Avenue Branch, 10am <text:span text:style-name="T1">Tue Aug 4 thru Tue Aug 11</text:span></text:p>
      <text:p text:style-name="Text_20_body"><text:span text:style-name="T1">Storytime in the Park: Empire Park</text:span>, if the temperature is above 85 degrees or if it’s raining, the storytime will be moved inside the library; free; for information call 309-755-9614… East Moline Public Library, 10:30am <text:span text:style-name="T1">Wed Aug 5</text:span></text:p>
      <text:p text:style-name="Text_20_body"><text:span text:style-name="T1">Teen Library Council</text:span>, TLC is a great way to get involved with the library and earn volunteer hours for school or job/college applications; join us as we discuss upcoming events, play games to win prizes and make new friends; free; for information call 309-755-9614… East Moline Public Library, 4pm <text:span text:style-name="T1">Wed Aug 5</text:span></text:p>
      <text:p text:style-name="Text_20_body"><text:span text:style-name="T1">Toby KID: A Mesozoic Adventure</text:span>, embark on a journey through time with silly archaeologist, Professor Montague Tobias Wobblebottom IV; it’s a fantastical tale to spark imagination and encourage curiosity; plus, meet a modern dinosaur and take pictures with it after the show; free; for information, call 563-289-6007 or e-mail library@leclaireiowa.gov… LeClaire Community Library, 6pm <text:span text:style-name="T1">Wed Aug 5</text:span></text:p>
      <text:p text:style-name="Text_20_body"><text:span text:style-name="T1">Toddler Playgroup</text:span>, on Wednesdays; best for children ages 1-4 years and their grown-ups; join us after storytime for play and socialization for toddlers and preschoolers; children will get time to explore play and pretend with cars, toys, or any place their imagination takes them; free; for information, call 563-326-7832… Davenport Public Library - Fairmount Street Branch, 10:30am <text:span text:style-name="T1">Wed Aug 5 thru Wed Aug 12</text:span></text:p>
      <text:p text:style-name="Text_20_body"><text:span text:style-name="T1">Walkers &amp; Wigglers Storytime</text:span>, on Wednesdays; best for children ages 18 months to 4 years; we’ll sing songs, dance, and read fun stories; stick around afterward for free play for the little ones; free; for information, call 563-326-7832… Davenport Public Library - Fairmount Street Branch, 10am <text:span text:style-name="T1">Wed Aug 5 thru Wed Aug 12</text:span></text:p>
      <text:p text:style-name="Text_20_body"><text:span text:style-name="T1">D&amp;D Roleplay Club</text:span>, enjoy snacks and games with friends and family; join our Dungeons &amp; Dragons roleplay club; it’s a beginner-friendly campaign; new players welcome - ages 10+ recommended; free; for information, call 563-289-6007 or e-mail library@leclaireiowa.gov… LeClaire Community Library, 3pm <text:span text:style-name="T1">Thu Aug 6</text:span></text:p>
      <text:p text:style-name="Text_20_body"><text:span text:style-name="T1">Mini Monet for Toddlers</text:span>, we will share a book then explore creativity through art and other activities; free; for information, call 309-732-7323… Rock Island Public Library - Downtown Library, 10am <text:span text:style-name="T1">Thu Aug 6</text:span></text:p>
      <text:p text:style-name="Text_20_body"><text:span text:style-name="T1">Monster Society Presents: European Dragons</text:span>, for ages 8-12; the Monster Society is an elite secret group whose goal is to educate about the things that go bump in the night; your mission, should you choose to accept it, is to first learn about a monster and then execute a craft pertaining to said monster; as always, should you or any of your fellow Society members be caught, the Secretary will disavow any knowledge of your actions; free; for information, call 563-326-7832… Davenport Public Library - Eastern Avenue Branch, 4:30pm <text:span text:style-name="T1">Thu Aug 6</text:span></text:p>
      <text:p text:style-name="Text_20_body"><text:span text:style-name="T1">Reading Assistance Dogs</text:span>, children have the opportunity to read aloud to dogs from Quad Cities Canine Assistance Network; free; for information, call 563-344-4175… Bettendorf Public Library, 6pm <text:span text:style-name="T1">Thu Aug 6</text:span></text:p>
      <text:p text:style-name="Text_20_body"><text:span text:style-name="T1">The Mystery of Locked Rooms</text:span>, discussion of Lindsay Currie’s book with the Big/Little Book Club, for Littles (kids in 3rd-5th grade) and their Bigs (adults or older siblings) to read together; we will discuss the book and do some book-related crafts and activities; free; for information, call 563-326-7832… Davenport Public Library - Eastern Avenue Branch, 6:30pm <text:span text:style-name="T1">Thu Aug 6</text:span></text:p>
      <text:p text:style-name="Text_20_body"><text:span text:style-name="T1">Baby Playgroup</text:span>, on Thursdays; babies and their caregivers are invited for socialization and play; immediately following Lapsit Storytime, we’ll provide age-appropriate toys and a space to hang out; free; for information, call 563-326-7832… Davenport Public Library - Eastern Avenue Branch, 10:30am <text:span text:style-name="T1">Thu Aug 6 thru Thu Aug 13</text:span></text:p>
      <text:p text:style-name="Text_20_body"><text:span text:style-name="T1">Lapsit Storytime</text:span>, on Thursdays; special storytime for babies who are not yet walking and their grown-ups; emphasis will be on interaction between caregivers and babies through music, action, and stories; free; for information, call 563-326-7832… Davenport Public Library - Eastern Avenue Branch, 10am <text:span text:style-name="T1">Thu Aug 6 thru Thu Aug 13</text:span></text:p>
      <text:p text:style-name="Text_20_body"><text:span text:style-name="T1">Tween Gaming</text:span>, grades 4-6 play on the library laptops, tablets, or on the Nintendo Switch; feel free to bring your own device to play with others; free; for information call 309-755-9614… East Moline Public Library, 3:30pm <text:span text:style-name="T1">Thu Aug 6 thru Thu Aug 20</text:span></text:p>
      <text:p text:style-name="Text_20_body"><text:span text:style-name="T1">Ready, Set, Build!</text:span>, on Thursdays; building fun for all ages; there will be Duplos, Mega Blocks and Legos to build and display whatever you can imagine; free; for information, call 309-732-7323… Rock Island Public Library - Downtown Library, 3pm <text:span text:style-name="T1">Thu Aug 6 thru Thu Aug 27</text:span></text:p>
      <text:p text:style-name="Text_20_body"><text:span text:style-name="T1">Teen Role Playing</text:span>, on Thursdays; play your favorite role-playing games; free; for information, call 563-344-4175… Bettendorf Public Library, 3:30pm <text:span text:style-name="T1">Thu Aug 6 thru Thu Aug 27</text:span></text:p>
      <text:p text:style-name="Text_20_body"><text:span text:style-name="T1">Gray Matters Collective Meeting</text:span>, high schoolers can be a voice for mental health advocacy. We’ll have an open discussion and a welcoming space to share and connect; free; for information call 309-755-9614… East Moline Public Library, 3:30pm <text:span text:style-name="T1">Fri Aug 7</text:span></text:p>
      <text:p text:style-name="Text_20_body"><text:span text:style-name="T1">Tea Party Storytime with the Bayou Princess</text:span>, meet a special guest that once turned into a frog; join the Bayou Princess for stories, teatime, and making finger sandwiches; after saying goodbye at 3pm, enjoy popcorn and The Princess and the Frog movie in the Community Room; free; for information, call 563-289-6007 or e-mail library@leclaireiowa.gov… LeClaire Community Library, 2pm <text:span text:style-name="T1">Fri Aug 7</text:span></text:p>
      <text:p text:style-name="Text_20_body"><text:span text:style-name="T1">Teen Park + Read: Vander Veer Park</text:span>, join Claire at a different park each month this summer; bring a book, water bottle, and sun protectant; we will read, have picnic snacks, and enjoy the lovely parks Davenport has to offer; free; for information, call 563-326-7832… Vander Veer Botanical Park, 10am <text:span text:style-name="T1">Fri Aug 7</text:span></text:p>
      <text:p text:style-name="Text_20_body"><text:span text:style-name="T1">Stories @ Main</text:span>, on Fridays; best for children ages 1 to 5 years; jump, shake, and shimmy the sillies out; free; for information, call 563-326-7832… Davenport Public Library - Main Branch, 10am <text:span text:style-name="T1">Fri Aug 7 thru Fri Aug 14</text:span></text:p>
      <text:p text:style-name="Text_20_body"><text:span text:style-name="T1">Imagination Station</text:span>, on Fridays; enjoy stories, crafts, and more; free; for information call 309-755-9614… East Moline Public Library, 10:30am <text:span text:style-name="T1">Fri Aug 7 thru Fri Aug 28</text:span></text:p>
      <text:p text:style-name="Text_20_body"><text:span text:style-name="T1">Toddler Tales @ Watts-Midtown Branch</text:span>, on Fridays; ages 0-5 and their caregivers are invited to enjoy this story time full of books, action rhymes, and songs; free; for information, call 309-732-7323… Rock Island Public Library - Watts-Midtown Branch, 10:30am <text:span text:style-name="T1">Fri Aug 7 thru Fri Aug 28</text:span></text:p>
      <text:p text:style-name="Text_20_body"><text:span text:style-name="T1">2026 Summer Reading Send-Off Party</text:span>, celebrate the last day of summer reading with a Foam Canon Party; turn in your reading logs and collect your competition prizes, and bring a bathing suit and towel to have some fun filling the plaza with foam; free; for information, call 563-289-6007 or e-mail library@leclaireiowa.gov… LeClaire Community Library, noon <text:span text:style-name="T1">Sat Aug 8</text:span></text:p>
      <text:p text:style-name="Text_20_body"><text:span text:style-name="T1">Dog Tales</text:span>, ages 3 &amp; up join us for a pup-themed storytime; free; for information, call 563-326-7832… Davenport Public Library - Fairmount Street Branch, 2pm <text:span text:style-name="T1">Sat Aug 8</text:span></text:p>
      <text:p text:style-name="Text_20_body"><text:span text:style-name="T1">Family Bingo</text:span>, bring the whole family and enjoy some rounds of Bingo at the library; there will be prizes for all ages to enjoy; popcorn will be served; free; for information call 309-755-9614… East Moline Public Library, 11am <text:span text:style-name="T1">Sat Aug 8</text:span></text:p>
      <text:p text:style-name="Text_20_body"><text:span text:style-name="T1">Pokémon Club</text:span>, an opportunity for Pokémon enthusiasts (ages 6-12) to battle, share, and play with each other; we’ll also discuss how to build and care for your collection; free; for information, call 563-326-7832… Davenport Public Library - Eastern Avenue Branch, 10am <text:span text:style-name="T1">Sat Aug 8</text:span></text:p>
      <text:p text:style-name="Text_20_body"><text:span text:style-name="T1">Read to a Dog</text:span>, QC CAN’s Reading Assistance Dogs are specially trained, along with their handler, to provide the environment needed to help children improve their reading skills; this program is great for kids of all ages; free; for information, call 563-326-7832… Davenport Public Library - Fairmount Street Branch, 3pm <text:span text:style-name="T1">Sat Aug 8</text:span></text:p>
      <text:p text:style-name="Text_20_body"><text:span text:style-name="T1">After-School Club</text:span>, stop by after school to meet new friends and enjoy fun activities and snacks; we will show cartoons and have fun games and activities like Legos and crafts; this is recommended for ages 8-14 but all kids are welcome; free; for information call 309-755-9614… East Moline Public Library, 3:30pm <text:span text:style-name="T1">Mon Aug 10</text:span></text:p>
      <text:p text:style-name="Text_20_body"><text:span text:style-name="T1">Book Bedazzling</text:span>, for ages 8 &amp; up; give your favorite book a glow-up by decorating the cover with rhinestones and diamond-painting accents to make it totally your own; we’ll provide all the bedazzling supplies and tools; you bring the book and your creativity; free; for information, call 563-326-7832… Davenport Public Library - Fairmount Street Branch, 5pm <text:span text:style-name="T1">Mon Aug 10</text:span></text:p>
      <text:p text:style-name="Text_20_body"><text:span text:style-name="T1">Dungeon Delvers: Character Building &amp; Level-up Session</text:span>, dedicated to adventurers who need to create new characters for our upcoming campaigns, and for previous Delvers who have leveled up; free; for information, call 309-524-2470… Moline Public Library, 5pm <text:span text:style-name="T1">Mon Aug 10</text:span></text:p>
      <text:p text:style-name="Text_20_body"><text:span text:style-name="T1">Teen Yoga</text:span>, join Ms. Claire and Nora from Gilda’s Club for a relaxed hour of easy movement, reflection, and art. Just dress for comfort and bring yourself; free; for information, call 563-326-7832… Davenport Public Library - Fairmount Street Branch, 6:30pm <text:span text:style-name="T1">Mon Aug 10</text:span></text:p>
      <text:p text:style-name="Text_20_body"><text:span text:style-name="T1">Altered Book Workshop: Afterschool Activity</text:span>, grades K-6 learn how to make an altered book where the only limit is your imagination; free; for information, call 309-732-7323… Rock Island Public Library - Watts-Midtown Branch, 3:30pm <text:span text:style-name="T1">Tue Aug 11</text:span></text:p>
      <text:p text:style-name="Text_20_body"><text:span text:style-name="T1">PJ Storytime: Sharks</text:span>, grab your PJs for an evening Storytime and craft; this week we’re exploring everyone’s favorite predator of the sea with stories and songs about Sharks, followed by a take-home craft: Shark Teeth Necklaces; free; for information, call 563-289-6007 or e-mail library@leclaireiowa.gov… LeClaire Community Library, 6pm <text:span text:style-name="T1">Tue Aug 11</text:span></text:p>
      <text:p text:style-name="Text_20_body"><text:span text:style-name="T1">Paws to Read with QCCAN</text:span>, boost your reading skills by sharing stories with the therapy-certified dogs of QCCAN; these furry friends are great listeners and provide calm reassurance to kids looking to build their skills; free; for information, call 309-524-2470… Moline Public Library, 6pm <text:span text:style-name="T1">Tue Aug 11</text:span></text:p>
      <text:p text:style-name="Text_20_body"><text:span text:style-name="T1">Teen Advisory Board</text:span>, TAB Members volunteer, organize and participate in teen programming, and give their opinions on how to make the library awesome by attending monthly meetings and filling out online surveys; free; for information, call 563-326-7832… Davenport Public Library - Fairmount Street Branch, 6:30pm <text:span text:style-name="T1">Tue Aug 11</text:span></text:p>
      <text:p text:style-name="Text_20_body"><text:span text:style-name="T1">Bluey’s Big Play</text:span>, Aug. 11 &amp; 12; a theatrical adaptation of the Emmy Award-winning children’s television series, with an original story by Bluey creator Joe Brumm, and new music by Bluey composer Joff Bush; $31.50 &amp; up; for tickets, call 800-745-3000… Adler Theatre, 6pm <text:span text:style-name="T1">Tue Aug 11 thru Wed Aug 12</text:span></text:p>
      <text:p text:style-name="Text_20_body"><text:span text:style-name="T1">Sensory Playtime</text:span>, ages 0-5 can enjoy different sensory stations in the children’s area; we will also have sensory books available to check out; free; for information call 309-755-9614… East Moline Public Library, 10:30am <text:span text:style-name="T1">Tue Aug 11 thru Tue Aug 25</text:span></text:p>
      <text:p text:style-name="Text_20_body"><text:span text:style-name="T1">Toddler Tales @ Watts-Midtown Branch</text:span>, on Tuesdays; ages 0-5 and their caregivers are invited to enjoy this story time full of short books, action rhymes and songs; free; for information, call 309-732-7323… Rock Island Public Library - Watts-Midtown Branch, 10:30am <text:span text:style-name="T1">Tue Aug 11 thru Tue Aug 25</text:span></text:p>
      <text:p text:style-name="Text_20_body"><text:span text:style-name="T1">Bedtime Books</text:span>, a cozy evening storytime; we’ll share gentle bedtime stories perfect for helping little ones relax before heading home for the night; PJs and favorite stuffed animals are welcome to join the fun; this program is designed for ages 1–5, but all ages are welcome; free; for information, call 563-326-7832… Davenport Public Library - Eastern Avenue Branch, 6:30pm <text:span text:style-name="T1">Wed Aug 12</text:span></text:p>
      <text:p text:style-name="Text_20_body"><text:span text:style-name="T1">Storytime in the Park: Mitchell Park</text:span>, if the temperature is above 85 degrees or if it’s raining, the storytime will be moved inside the library; free; for information call 309-755-9614… East Moline Public Library, 10:30am <text:span text:style-name="T1">Wed Aug 12</text:span></text:p>
      <text:p text:style-name="Text_20_body"><text:span text:style-name="T1">Teen Mixed Media Art</text:span>, create a birch tree design with different techniquess; all supplies will be provided; free; for information call 309-755-9614… East Moline Public Library, 4pm <text:span text:style-name="T1">Wed Aug 12</text:span></text:p>
      <text:p text:style-name="Text_20_body"><text:span text:style-name="T1">Baby Storytime</text:span>, for ages 0-2; simple stories, songs, rhymes, and movement activities which help build your baby’s early literacy skills; free; for information, call 309-732-7323… Rock Island Public Library - Downtown Library, 10am <text:span text:style-name="T1">Thu Aug 13</text:span></text:p>
      <text:p text:style-name="Text_20_body"><text:span text:style-name="T1">Bad Art</text:span>, for ages 10-15; let your creativity flow and create a messterpiece; no rules other than have fun and enjoy the experience; we’ll pick a winner and display (with your permission) the artwork; winners will also receive a ten-dollar gift card to Barnes and Noble; free; for information, call 563-326-7832… Davenport Public Library - Main Branch, 3pm <text:span text:style-name="T1">Thu Aug 13</text:span></text:p>
      <text:p text:style-name="Text_20_body"><text:span text:style-name="T1">OWLT and About: Party in the Park</text:span>, enjoy food, entertainment, and a variety of activities for the kids; these events are a great opportunity to meet fellow residents, learn more about surrounding neighborhoods, and engage with local elected officials; members from city staff will be in attendance to discuss concerns and opportunities facing the community and how to can get involved in your neighborhood; free; for information, call 563-326-7832… Northwest Park, 5:30pm <text:span text:style-name="T1">Thu Aug 13</text:span></text:p>
      <text:p text:style-name="Text_20_body"><text:span text:style-name="T1">PNG Photography</text:span>, learn how to take the best possible photos using a digital SLR camera, then have fun editing them using software; this program is part of the Project Next Generation Grant and is open to students in grades 5 through 12; each session of this program is separate and will focus on a different aspect of digital photography; free; for information, call 309-524-2470… Moline Public Library, 6pm <text:span text:style-name="T1">Thu Aug 13</text:span></text:p>
      <text:p text:style-name="Text_20_body"><text:span text:style-name="T1">1,000 Books Before Kindergarten Party</text:span>, celebrate everyone’s reading achievements; all participants in the 1000 Books Before Kindergarten program are invited for cupcakes, crafts, and photos with the Beauty Princess; those who finished the program this year will receive a cap, diploma, and reading buddy; free; for information, call 563-289-6007 or e-mail library@leclaireiowa.gov… LeClaire Community Library, 3:30pm <text:span text:style-name="T1">Fri Aug 14</text:span></text:p>
      <text:p text:style-name="Text_20_body"><text:span text:style-name="T1">WQPT Summer of Adventure Tour Stop</text:span>, attendees will have the opportunity to watch PBS KIDS programming, listen to a story, and participate in a hands-on craft activity; each child will also receive a free PBS KIDS Summer Activity Book and resources for accessing online content at PBSKIDS.org; the tour is designed to spark creativity and provide engaging, educational experiences for children and families; free… Mercado on Fifth, 5pm <text:span text:style-name="T1">Fri Aug 14</text:span></text:p>
      <text:p text:style-name="Text_20_body"><text:span text:style-name="T1">Learning Campus Discovery Fair</text:span>, excitement and adventure await the whole family; free; for information, call 563-344-4175… Bettendorf Public Library, 10am <text:span text:style-name="T1">Sat Aug 15</text:span></text:p>
      <text:p text:style-name="Text_20_body"><text:span text:style-name="T1">Spanish Bilingual Storytime</text:span>, enjoy a fun story and craft in both English and Spanish; free; for information call 309-755-9614… East Moline Public Library, 11am <text:span text:style-name="T1">Sat Aug 15</text:span></text:p>
      <text:p text:style-name="Text_20_body"><text:span text:style-name="T1">Teen Silent Reading Party</text:span>, join us in competing in random challenges, reading a lot, and winning so so so many prizes – books, random swag, and odd things – all while staying completely silent for an hour and a half; free; for information, call 563-326-7832… Davenport Public Library - Fairmount Street Branch, 3pm <text:span text:style-name="T1">Sat Aug 15</text:span></text:p>
      <text:p text:style-name="Text_20_body"><text:span text:style-name="T1">PNG STEAM on Wheels: Battle Bots</text:span>, learn about STEAM concepts through fun hands-on activities led by our friends at STEAM on Wheels; during this session, you will engage in thrilling robot competitions with battle bots; free; for information, call 309-524-2470… Moline Public Library, 6pm <text:span text:style-name="T1">Mon Aug 17</text:span></text:p>
      <text:p text:style-name="Text_20_body"><text:span text:style-name="T1">Teen Book + Club: Ryan and Avery by David Levithan</text:span>, copies of the book and extras will be given to teens who register for the book club; free; for information, call 563-326-7832… Davenport Public Library - Eastern Avenue Branch, 6:30pm <text:span text:style-name="T1">Mon Aug 17</text:span></text:p>
      <text:p text:style-name="Text_20_body"><text:span text:style-name="T1">ASL Storytime w/ Kitka</text:span>, grab your PJs and join Miss Kitka for a sign language storytime perfect for young children; free; for information, call 563-289-6007 or e-mail library@leclaireiowa.gov… LeClaire Community Library, 6pm <text:span text:style-name="T1">Tue Aug 18</text:span></text:p>
      <text:p text:style-name="Text_20_body"><text:span text:style-name="T1">Fire and Ice</text:span>, for ages 8-12; a discussion of Erin Hunter’s book with the Tween the Pages book club; free; for information, call 563-326-7832… Davenport Public Library - Eastern Avenue Branch, 5pm <text:span text:style-name="T1">Tue Aug 18</text:span></text:p>
      <text:p text:style-name="Text_20_body"><text:span text:style-name="T1">Free Painting: Afterschool Activity</text:span>, for grades K-6; we provide the canvas and paint, you paint away; free; for information, call 309-732-7323… Rock Island Public Library - Watts-Midtown Branch, 3:30pm <text:span text:style-name="T1">Tue Aug 18</text:span></text:p>
      <text:p text:style-name="Text_20_body"><text:span text:style-name="T1">Teen Advisory Group</text:span>, help plan library events, work on community service projects, design promotional materials for the library, help us choose books and other items to buy, and enjoy free snacks; free; for information, call 309-732-7323… Rock Island Public Library - Watts-Midtown Branch, 4:30pm <text:span text:style-name="T1">Tue Aug 18</text:span></text:p>
      <text:p text:style-name="Text_20_body"><text:span text:style-name="T1">Storytime in the Park: Runner’s Park</text:span>, if the temperature is above 85 degrees or if it’s raining, the storytime will be moved inside the library; free; for information call 309-755-9614… East Moline Public Library, 10:30am <text:span text:style-name="T1">Wed Aug 19</text:span></text:p>
      <text:p text:style-name="Text_20_body"><text:span text:style-name="T1">Summer Pokémon Club</text:span>, a club just for fans of Pokémon to hang out with other fans, play the card game or video games, trade cards, make a craft, or watch an episode of Pokémon; free; for information, call 309-524-2470… Moline Public Library, 5pm <text:span text:style-name="T1">Wed Aug 19</text:span></text:p>
      <text:p text:style-name="Text_20_body"><text:span text:style-name="T1">Teen Movie Night</text:span>, enjoy a newly released movie, popcorn, and candy; this is for teens in high school; please check the library’s website to sign up and see the movie title; free; for information call 309-755-9614… East Moline Public Library, 4pm <text:span text:style-name="T1">Wed Aug 19</text:span></text:p>
      <text:p text:style-name="Text_20_body"><text:span text:style-name="T1">Plug &amp; Play</text:span>, on Wednesdays; grades 6-12 play Nintendo Switch and board games, try out fun crafts, meet friends, and relax; free; for information, call 309-524-2470… Moline Public Library, 3pm <text:span text:style-name="T1">Wed Aug 19 thru Wed Aug 26</text:span></text:p>
      <text:p text:style-name="Text_20_body"><text:span text:style-name="T1">Kpop Night</text:span>, from Huntrix to BTS to Twice to Ateez &amp; Blackpink, come join us for a night of music videos, toploader decorating, and snacks; free; for information, call 309-732-7323… Rock Island Public Library - Watts-Midtown Branch, 5pm <text:span text:style-name="T1">Thu Aug 20</text:span></text:p>
      <text:p text:style-name="Text_20_body"><text:span text:style-name="T1">Read to a Dog</text:span>, QC CAN’s Reading Assistance Dogs are specially trained, along with their handler, to provide the environment needed to help children improve their reading skills; this program is great for kids of all ages; free; for information, call 563-326-7832… Davenport Public Library - Eastern Avenue Branch, 5:30pm <text:span text:style-name="T1">Thu Aug 20</text:span></text:p>
      <text:p text:style-name="Text_20_body"><text:span text:style-name="T1">Teen Library Council</text:span>, for grades 6–12; as a TLC Member, you will help plan programs, recommend books and materials, and make a real impact on your library; you’ll also meet new friends, enjoy snacks, and be able to count your TLC time as volunteer or service hours; free; for information, call 309-524-2470… Moline Public Library, 3:30pm <text:span text:style-name="T1">Thu Aug 20</text:span></text:p>
      <text:p text:style-name="Text_20_body"><text:span text:style-name="T1">Toddler Playgroup</text:span>, relaxing and casual fun for kids 5 and younger with their caregiver; toys and activities will be set out; free; for information, call 309-732-7323… Rock Island Public Library - Downtown Library, 10am <text:span text:style-name="T1">Thu Aug 20</text:span></text:p>
      <text:p text:style-name="Text_20_body"><text:span text:style-name="T1">Teen Advisory Group</text:span>, learn about volunteering at the library; at TAG, you will: help plan library events, work on community service projects, design promotional materials for the library, help us choose books and other items to buy, and enjoy free snacks; free; for information, call 309-732-7323… Rock Island Public Library - Watts-Midtown Branch, 4pm <text:span text:style-name="T1">Fri Aug 21</text:span></text:p>
      <text:p text:style-name="Text_20_body"><text:span text:style-name="T1">Galactic Saber Training with Team Phoenix Martial Arts</text:span>, build up your Jedi skills with the instructors from Team Phoenix Martial Arts; learn martial arts basics like hand-eye coordination and footwork while exploring the skills necessary to become a Jedi; free; for information call 309-755-9614… East Moline Public Library, 1pm <text:span text:style-name="T1">Sat Aug 22</text:span></text:p>
      <text:p text:style-name="Text_20_body"><text:span text:style-name="T1">Baby Story Time</text:span>, for ages 0-2; simple stories, songs, rhymes, and movement activities that help build your baby’s early literacy skills; free; for information, call 309-732-7323… Rock Island Public Library - Watts-Midtown Branch, 10:30am <text:span text:style-name="T1">Mon Aug 24</text:span></text:p>
      <text:p text:style-name="Text_20_body"><text:span text:style-name="T1">Infant Sensory: Open Play</text:span>, connect with other parents and bring your little one for engaging play, sensory activities, and tummy time; free; for information, call 309-732-7323… Rock Island Public Library - Watts-Midtown Branch, 11am <text:span text:style-name="T1">Mon Aug 24</text:span></text:p>
      <text:p text:style-name="Text_20_body"><text:span text:style-name="T1">PNG STEAM on Wheels: 3D Pen Creations</text:span>, learn about STEAM concepts through fun hands-on activities led by our friends at STEAM on Wheels; during this session, you will use 3D pens to craft your very own creations; free; for information, call 309-524-2470… Moline Public Library, 6pm <text:span text:style-name="T1">Mon Aug 24</text:span></text:p>
      <text:p text:style-name="Text_20_body"><text:span text:style-name="T1">Young Adventurer’s Club</text:span>, for students in grades 3-5; children need to be able to read and do basic addition and subtraction to participate. Children do not need to have experience playing; players can make a new character, level up their current character and do some shopping; if you have experience with Dungeons &amp; Dragons character creation we encourage you to stay and help your child during the process; free; for information, call 309-524-2470… Moline Public Library, 5pm <text:span text:style-name="T1">Mon Aug 24</text:span></text:p>
      <text:p text:style-name="Text_20_body"><text:span text:style-name="T1">PJ Storytime: Fairies &amp; Gnomes</text:span>, grab your PJs for an evening Storytime and craft; this week we’re exploring mythical creatures of the forest with stories and songs about Fairies and Gnomes, followed by a take-home craft: Mushroom Houses; free; for information, call 563-289-6007 or e-mail library@leclaireiowa.gov… LeClaire Community Library, 6pm <text:span text:style-name="T1">Tue Aug 25</text:span></text:p>
      <text:p text:style-name="Text_20_body"><text:span text:style-name="T1">Rubber Band Cars: Afterschool Activity</text:span>, grades K-6 learn how to make a rubber band car and race them; free; for information, call 309-732-7323… Rock Island Public Library - Watts-Midtown Branch, 3:30pm <text:span text:style-name="T1">Tue Aug 25</text:span></text:p>
      <text:p text:style-name="Text_20_body"><text:span text:style-name="T1">Teen Art Activity with the Figge</text:span>, whether you love making art or never know where to start, join Kelsey for a fun and creative afternoon; free; for information, call 309-732-7323… Rock Island Public Library - Watts-Midtown Branch, 4:30pm <text:span text:style-name="T1">Tue Aug 25</text:span></text:p>
      <text:p text:style-name="Text_20_body"><text:span text:style-name="T1">Music &amp; Movement for Toddlers</text:span>, we are going to get our bodies moving and playing along with fun music and instruments; free; for information, call 309-732-7323… Rock Island Public Library - Downtown Library, 10am <text:span text:style-name="T1">Thu Aug 27</text:span></text:p>
      <text:p text:style-name="Text_20_body"><text:span text:style-name="T1">Storytime with Legacy Therapy Dogs</text:span>, grab your favorite books and join us for a Storytime with the Legacy Therapy Dogs; they’ll share the important job these dogs have as we sit down and read stories together; free; for information, call 563-289-6007 or e-mail library@leclaireiowa.gov… LeClaire Community Library, 4pm <text:span text:style-name="T1">Fri Aug 28</text:span></text:p>
      <text:p text:style-name="Text_20_body"><text:span text:style-name="T1">PNG STEAM on Wheels: Laser Cut Layered Art</text:span>, learn about STEAM concepts through fun hands-on activities led by our friends at STEAM on Wheels; for this session, you will create unique, precision-cut layered art; free; for information, call 309-524-2470… Moline Public Library, 6pm <text:span text:style-name="T1">Mon Aug 31</text:span></text:p>
      <text:h text:style-name="Heading_20_4" text:outline-level="4"><text:bookmark-start text:name="september-20"/>September<text:bookmark-end text:name="september-20"/></text:h>
      <text:p text:style-name="First_20_paragraph"><text:span text:style-name="T1">Let’s Make Art!</text:span>, on Tuesdays; kids of all ages can come get creative with a new artistic style each week; free; for information, call 563-326-7832… Davenport Public Library - Eastern Avenue Branch, 4pm <text:span text:style-name="T1">Tue Sep 1</text:span></text:p>
      <text:p text:style-name="Text_20_body"><text:span text:style-name="T1">Toddler Playgroup</text:span>, on Tuesdays; best for children ages 1-4 years and their grown-ups; join us after storytime for play and socialization for toddlers and preschoolers; children will get time to explore play and pretend with cars, toys, or any place their imagination takes them; free; for information, call 563-326-7832… Davenport Public Library - Eastern Avenue Branch, 10:30am <text:span text:style-name="T1">Tue Sep 1</text:span></text:p>
      <text:p text:style-name="Text_20_body"><text:span text:style-name="T1">Walkers &amp; Wigglers Storytime</text:span>, on Tuesdays; for children ages 18 months to four years; we’ll sing songs, dance, and read fun stories; stick around afterward for free play with the little ones; free; for information, call 563-326-7832… Davenport Public Library - Eastern Avenue Branch, 10am <text:span text:style-name="T1">Tue Sep 1</text:span></text:p>
      <text:p text:style-name="Text_20_body"><text:span text:style-name="T1">After School Kids Lab: Straw Rockets</text:span>, join us for a fun STEAM-based activity; free; for information, call 563-344-4175… Bettendorf Public Library, 3pm <text:span text:style-name="T1">Wed Sep 2</text:span></text:p>
      <text:p text:style-name="Text_20_body"><text:span text:style-name="T1">Audio and Craft</text:span>, for ages 10-18; we’ll make library card holders to celebrate Library Card Sign Up Month; free; for information, call 563-344-4175… Bettendorf Public Library, 2:30pm <text:span text:style-name="T1">Wed Sep 2</text:span></text:p>
      <text:p text:style-name="Text_20_body"><text:span text:style-name="T1">Family Storytime</text:span>, on Wednesdays; best for children ages 0-5; enjoy stories, songs, rhymes, and plenty of playful fun; this afternoon storytime is a great way for little ones and their grown-ups to learn and grow together while building early literacy skills through reading and play; free; for information, call 563-326-7832… Davenport Public Library - Eastern Avenue Branch, 2pm <text:span text:style-name="T1">Wed Sep 2</text:span></text:p>
      <text:p text:style-name="Text_20_body"><text:span text:style-name="T1">Girls Who Code</text:span>, on Wednesdays; an after-school club for girls in 3rd-8th grade who are interested in learning to code; the club is for beginners to explore coding in a fun and friendly environment; free; for information, call 563-326-7832… Davenport Public Library - Eastern Avenue Branch, 3:30pm <text:span text:style-name="T1">Wed Sep 2</text:span></text:p>
      <text:p text:style-name="Text_20_body"><text:span text:style-name="T1">Toddler Playgroup</text:span>, best for children ages 1-4 years and their grown-ups; join us after storytime for play and socialization for toddlers and preschoolers; children will get time to explore play and pretend with cars, toys, or any place their imagination takes them; free; for information, call 563-326-7832… Davenport Public Library - Eastern Avenue Branch, 10:30am <text:span text:style-name="T1">Wed Sep 2</text:span></text:p>
      <text:p text:style-name="Text_20_body"><text:span text:style-name="T1">Walkers &amp; Wigglers Storytime</text:span>, best for children ages 18 months to 4 years; we’ll sing songs, dance, and read fun stories; stick around afterward for free play with the little ones; free; for information, call 563-326-7832… Davenport Public Library - Eastern Avenue Branch, 10am <text:span text:style-name="T1">Wed Sep 2</text:span></text:p>
      <text:p text:style-name="Text_20_body"><text:span text:style-name="T1">Preschool Storytime</text:span>, on Wednesdays &amp; Thursdays; for ages 3-5; a celebration of reading, these story times include longer stories, songs, and music; free; for information, call 563-344-4175… Bettendorf Public Library, 10am <text:span text:style-name="T1">Wed Sep 2 thru Thu Sep 3</text:span></text:p>
      <text:p text:style-name="Text_20_body"><text:span text:style-name="T1">Baby Playgroup</text:span>, on Thursdays; babies and their caregivers are invited for socialization and play immediately following Lapsit Storytime; we’ll provide age-appropriate toys and a space to hang out; free; for information, call 563-326-7832… Davenport Public Library - Eastern Avenue Branch, 10:30am <text:span text:style-name="T1">Thu Sep 3</text:span></text:p>
      <text:p text:style-name="Text_20_body"><text:span text:style-name="T1">Kids Creative Writing Group</text:span>, for ages 9-12; grow your creative writing skills and share stories with others; free; for information, call 563-344-4175… Bettendorf Public Library, 4pm <text:span text:style-name="T1">Thu Sep 3</text:span></text:p>
      <text:p text:style-name="Text_20_body"><text:span text:style-name="T1">Lapsit Storytime</text:span>, on Thursdays; a special storytime for babies who are not yet walking and their grown-ups; emphasis is on interaction between caregivers and babies through music, action, and stories; free; for information, call 563-326-7832… Davenport Public Library - Eastern Avenue Branch, 10am <text:span text:style-name="T1">Thu Sep 3</text:span></text:p>
      <text:p text:style-name="Text_20_body"><text:span text:style-name="T1">Mini Monet for Toddlers</text:span>, we will share a book then explore creativity through art and other activities; free; for information, call 309-732-7323… Rock Island Public Library - Downtown Library, 10am <text:span text:style-name="T1">Thu Sep 3</text:span></text:p>
      <text:p text:style-name="Text_20_body"><text:span text:style-name="T1">Monster Society Presents: Werewolves</text:span>, for ages 8-12; an elite secret group whose goal is to educate about the things that go bump in the night; your mission, should you choose to accept it, is to first learn about a monster and then execute a craft pertaining to said monster; as always, should you or any of your fellow Society members be caught, the Secretary will disavow any knowledge of your actions; free; for information, call 563-326-7832… Davenport Public Library - Eastern Avenue Branch, 4:30pm <text:span text:style-name="T1">Thu Sep 3</text:span></text:p>
      <text:p text:style-name="Text_20_body"><text:span text:style-name="T1">Not Nothing</text:span>, discussion of Gayle Forman’s book with the Big/Little Book Club for Littles (kids in 3rd through 5th grade) and their Bigs (adults or older siblings) to read a book together; we will discuss the book and do some book-related crafts and activities; free; for information, call 563-326-7832… Davenport Public Library - Eastern Avenue Branch, 6:30pm <text:span text:style-name="T1">Thu Sep 3</text:span></text:p>
      <text:p text:style-name="Text_20_body"><text:span text:style-name="T1">Reading Assistance Dogs</text:span>, children have the opportunity to read aloud to dogs from Quad Cities Canine Assistance Network; free; for information, call 563-344-4175… Bettendorf Public Library, 6pm <text:span text:style-name="T1">Thu Sep 3</text:span></text:p>
      <text:p text:style-name="Text_20_body"><text:span text:style-name="T1">Teen Role Playing</text:span>, on Thursdays; play your favorite role-playing games; free; for information, call 563-344-4175… Bettendorf Public Library, 3:30pm <text:span text:style-name="T1">Thu Sep 3</text:span></text:p>
      <text:p text:style-name="Text_20_body"><text:span text:style-name="T1">Bloxels Club</text:span>, ages 9-12 learn to create your own video games using Bloxels; free; for information, call 563-344-4175… Bettendorf Public Library, 4pm <text:span text:style-name="T1">Fri Sep 4</text:span></text:p>
      <text:p text:style-name="Text_20_body"><text:span text:style-name="T1">Imagination Station</text:span>, on Fridays; enjoy stories, crafts, and more; free; for information call 309-755-9614… East Moline Public Library, 10:30am <text:span text:style-name="T1">Fri Sep 4</text:span></text:p>
      <text:p text:style-name="Text_20_body"><text:span text:style-name="T1">Ramen Tasting</text:span>, we’ll have various noodles and toppings to sample, so practice your skills with chopsticks (though we’ll have other utensils), and find your new favorite flavor combination; free; for information, call 309-732-7323… Rock Island Public Library - Watts-Midtown Branch, 3:30pm <text:span text:style-name="T1">Fri Sep 4</text:span></text:p>
      <text:p text:style-name="Text_20_body"><text:span text:style-name="T1">Stories @ Main</text:span>, on Fridays; ages 0-5 jump, shake, and shimmy the sillies out; for information, call 563-326-7832… Davenport Public Library - Main Branch, 10am <text:span text:style-name="T1">Fri Sep 4</text:span></text:p>
      <text:p text:style-name="Text_20_body"><text:span text:style-name="T1">Toddler Tales @ Watts-Midtown Branch</text:span>, on Fridays; ages 0-5 and their caregivers are invited to enjoy this story time full of books, action rhymes, and songs; free; for information, call 309-732-7323… Rock Island Public Library - Watts-Midtown Branch, 10:30am <text:span text:style-name="T1">Fri Sep 4</text:span></text:p>
      <text:p text:style-name="Text_20_body"><text:span text:style-name="T1">Child’s Play</text:span>, on Saturdays; designed for ages 2-6, stories followed by an extended time for play and imagination; free; for information, call 563-344-4175… Bettendorf Public Library, 10am <text:span text:style-name="T1">Sat Sep 5</text:span></text:p>
      <text:p text:style-name="Text_20_body"><text:span text:style-name="T1">Lego Club</text:span>, on Saturdays; come enjoy a morning of free building; free; for information, call 563-344-4175… Bettendorf Public Library, 11:30am <text:span text:style-name="T1">Sat Sep 5</text:span></text:p>
      <text:p text:style-name="Text_20_body"><text:span text:style-name="T1">Adventures in Storytime</text:span>, join us for a fun time of adventures through stories; the only thing we require is that you be ready to have fun and go on a journey; free; for information call 309-755-9614… East Moline Public Library, 6pm <text:span text:style-name="T1">Mon Sep 7</text:span></text:p>
      <text:h text:style-name="Heading_20_3" text:outline-level="3"><text:bookmark-start text:name="outlying-areas-11"/>Outlying Areas<text:bookmark-end text:name="outlying-areas-11"/></text:h>
      <text:h text:style-name="Heading_20_4" text:outline-level="4"><text:bookmark-start text:name="august-27"/>August<text:bookmark-end text:name="august-27"/></text:h>
      <text:p text:style-name="First_20_paragraph"><text:span text:style-name="T1">Junior Ranger Day</text:span>, earn your Effigy Mounds Junior Ranger badge by participating in a series of activities including atlatl, pottery, hiking and more; all ages are welcome; for information, call 563-873-3491… Effigy Mounds National Monument, 9:30am <text:span text:style-name="T1">Sat Aug 29</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Date" style:family="paragraph" style:parent-style-name="Standard" style:next-style-name="Text_20_body">
      <style:text-properties fo:font-style="italic"/>
    </style:style>
    <style:style style:name="Author" style:family="paragraph" style:parent-style-name="Standard" style:next-style-name="Date" style:master-page-name="">
      <style:paragraph-properties style:page-number="auto"/>
      <style:text-properties fo:font-style="italic"/>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Standard"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creator/>
  </office:meta>
</office:document-meta>
</file>